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kkreditierung:12ws_protokoll_muenchen"/><text:bookmark-start text:name="__RefHeading___protokoll-vom-09.11.12-bufata-muenchen_1"/><text:bookmark-start text:name="protokoll-vom-09.11.12-bufata-muenchen"/>Protokoll vom 09.11.12 - BuFaTa München<text:bookmark-end text:name="__RefHeading___protokoll-vom-09.11.12-bufata-muenchen_1"/><text:bookmark-end text:name="protokoll-vom-09.11.12-bufata-muenchen"/></text:h>
      <text:p text:style-name="Text_20_body">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<text:line-break/>
Das Protokoll liegt aktuell noch <text:a xlink:type="simple" xlink:href="https://asta.pad.uebergebuehr.de/AkkreditierungBuFaTa?" text:style-name="Internet_20_link" text:visited-style-name="Visited_20_Internet_20_Link">in einem Etherpad</text:a> und wir bald™ übertragen.</text:p>
      <text:p text:style-name="Text_20_body">Noch Mal:
<text:a xlink:type="simple" xlink:href="http://piratenpad.de/VRBYuZs3RR" text:style-name="Internet_20_link" text:visited-style-name="Visited_20_Internet_20_Link">http://piratenpad.de/VRBYuZs3R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5::56:59</meta:creation-date>
    <dc:creator>Generated</dc:creator>
    <dc:date>2026-09-09T15::56:59</dc:date>
    <dc:language>en-US</dc:language>
    <meta:editing-cycles>1</meta:editing-cycles>
    <meta:editing-duration>PT0S</meta:editing-duration>
    <dc:title>arbeitskreise:akkreditierung:12ws_protokoll_muenchen</dc:title>
  </office:meta>
</office:document-meta>
</file>