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digitale-interne-kommunikation:start"/><text:bookmark-start text:name="__RefHeading___digitale-interne-kommunikation_1"/><text:bookmark-start text:name="digitale-interne-kommunikation"/>Digitale interne Kommunikation<text:bookmark-end text:name="__RefHeading___digitale-interne-kommunikation_1"/><text:bookmark-end text:name="digitale-interne-kommunikation"/></text:h>
      <text:h text:style-name="Heading_20_3" text:outline-level="3"><text:bookmark-start text:name="__RefHeading___beschreibung-des-aks_2"/><text:bookmark-start text:name="beschreibung-des-aks"/>Beschreibung des AKs<text:bookmark-end text:name="__RefHeading___beschreibung-des-aks_2"/><text:bookmark-end text:name="beschreibung-des-aks"/></text:h>
      <text:p text:style-name="Text_20_body"><text:span text:style-name="underline">Problemstellung/Motivation:</text:span></text:p>
      <text:p text:style-name="Text_20_body">Alle Fachschaften nutzen verschiedene Kommunikationsmedien/-tools für ihre interne Kommunikation. Dazu soll ein Vergleich der verschiedenen Möglichkeiten Potentiale für die Optimierung der eigenen Fachschaftskommunikation bieten. 
Gleichzeitig wird in dem AK die BuFaTa-eigene Kommunikation unter die Lupe genommen.</text:p>
      <text:p text:style-name="Text_20_body">Besonders wichtig ist die funktionierende und effiziente digitale Kommunikation aufgrund der aktuellen Lage der physischen Kontaktminimierung. Ohne Tools für die Organisation von Kommunikation, den Austausch und die gemeinsame Arbeit kann zur Zeit keine Gestaltung stattfinden. Es sollten aktuelle Entwicklungen und dabei auftretende Probleme und Chancen betrachtet werden und Lösungsansätze für bessere Kommunikation auszuarbeiten.</text:p>
      <text:p text:style-name="Text_20_body">Prinzipiell kann der AK „immer mal wieder“ als Austausch-AK betrieben werden. Gleichzeitig könnten im AK auch Leitfaden für eine gelungene Kommunikation oder die Empfehlungen für spezifische Tools geschrieben werden. Auch eine Evaluation der jeweils „veränderten“ Kommunikationskulturen sollte kritisch diskutiert werden.</text:p>
      <text:p text:style-name="Text_20_body">Der AK wurde das erste Mal auf der BuFaTa 2019 in Darmstadt durchgeführt.</text:p>
      <text:p text:style-name="Text_20_body"><text:span text:style-name="underline">Aufgaben und Zielvorgaben:</text:span></text:p>
      <text:list text:style-name="List_20_1" text:continue-numbering="false">
        <text:list-item>
          <text:p text:style-name="List_20_1_Content_First"> interne Kommunikation der BuFaTa verbessern</text:p>
        </text:list-item>
        <text:list-item>
          <text:p text:style-name="List_20_1_Content_Last"> Austausch über Kommunikationswege einzelner Fachschaften → Impulse für Verbesserungen liefern</text:p>
        </text:list-item>
      </text:list>
      <text:p text:style-name="Text_20_body"><text:span text:style-name="underline">Charakteristiken des Arbeitskreises:</text:span></text:p>
      <text:list text:style-name="List_20_1" text:continue-numbering="false">
        <text:list-item>
          <text:p text:style-name="LastListParagraph_List_20_1_Content_First"> Austausch/Diskussion</text:p>
        </text:list-item>
      </text:list>
      <text:h text:style-name="Heading_20_3" text:outline-level="3"><text:bookmark-start text:name="__RefHeading___aktueller-stand_3"/><text:bookmark-start text:name="aktueller-stand"/>Aktueller Stand<text:bookmark-end text:name="__RefHeading___aktueller-stand_3"/><text:bookmark-end text:name="aktueller-stand"/></text:h>
      <text:list text:style-name="List_20_1" text:continue-numbering="false">
        <text:list-item>
          <text:p text:style-name="List_20_1_Content_First"> Zulip für BuFaTa eingeführt, zu finden unter chat.bufata-et.de</text:p>
        </text:list-item>
        <text:list-item>
          <text:p text:style-name="List_20_1_Content"> weiterer Austausch und Diskussionsbedarf</text:p>
        </text:list-item>
        <text:list-item>
          <text:p text:style-name="List_20_1_Content_Last"> Momentan auch Fokus auf Kommunikation während einer Pandemie</text:p>
        </text:list-item>
      </text:list>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digitale-interne-kommunikation/protokoll_hamburg2025" text:style-name="Internet_20_link" text:visited-style-name="Visited_20_Internet_20_Link">Protokoll 97. BuFaTa an der HAW Hamburg</text:a></text:p>
        </text:list-item>
        <text:list-item>
          <text:p text:style-name="List_20_1_Content"> <text:a xlink:type="simple" xlink:href="https://wiki.bufata-et.de/arbeitskreise/digitale-interne-kommunikation/protokoll_darmstadt2019" text:style-name="Internet_20_link" text:visited-style-name="Visited_20_Internet_20_Link">Protokoll 85. BuFaTa in Darmstadt 2019</text:a></text:p>
        </text:list-item>
        <text:list-item>
          <text:p text:style-name="List_20_1_Content_Last"> <text:a xlink:type="simple" xlink:href="https://wiki.bufata-et.de/arbeitskreise/digitale-interne-kommunikation/protokoll_ilmenau2020" text:style-name="Internet_20_link" text:visited-style-name="Visited_20_Internet_20_Link">Protokoll 86. BuFaTa in Ilmenau 2020</text:a></text:p>
        </text:list-item>
      </text:list>
      <text:h text:style-name="Heading_20_4" text:outline-level="4"><text:bookmark-start text:name="__RefHeading___erwartungen_5"/><text:bookmark-start text:name="erwartungen"/>Erwartungen<text:bookmark-end text:name="__RefHeading___erwartungen_5"/><text:bookmark-end text:name="erwartungen"/></text:h>
      <text:list text:style-name="List_20_1" text:continue-numbering="false">
        <text:list-item>
          <text:p text:style-name="List_20_1_Content_First"> Möglichkeiten für neue Kommunikationsmedien/-tools aufzeigen und kennenlernen</text:p>
        </text:list-item>
        <text:list-item>
          <text:p text:style-name="List_20_1_Content"> BuFaTa Kommunikation kritisch beleuchten</text:p>
        </text:list-item>
        <text:list-item>
          <text:p text:style-name="List_20_1_Content_Last"> Lösungen für neue aktuelle Kommunikationsprobleme in Pandemie-Zeiten entwickeln und vergleichen</text:p>
        </text:list-item>
      </text:list>
      <text:p text:style-name="Text_20_body">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0::40:51</meta:creation-date>
    <dc:creator>Generated</dc:creator>
    <dc:date>2026-09-09T20::40:51</dc:date>
    <dc:language>en-US</dc:language>
    <meta:editing-cycles>1</meta:editing-cycles>
    <meta:editing-duration>PT0S</meta:editing-duration>
    <dc:title>arbeitskreise:digitale-interne-kommunikation:start</dc:title>
  </office:meta>
</office:document-meta>
</file>