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ignungsfeststellungspruefung:start"/><text:bookmark-start text:name="__RefHeading___eignungsfeststellungspruefung_1"/><text:bookmark-start text:name="eignungsfeststellungspruefung"/>Eignungsfeststellungsprüfung<text:bookmark-end text:name="__RefHeading___eignungsfeststellungspruefung_1"/><text:bookmark-end text:name="eignungsfeststellungspruefung"/></text:h>
      <text:p text:style-name="Text_20_body"><text:span text:style-name="underline">Problemstellung/Motivation:</text:span></text:p>
      <text:p text:style-name="Text_20_body">Der AK wurde gegründet, um die verschiedenen Formen von Eignungstests/Zulassungstests und über dessen Berechtigung zu diskutieren.
Dies betrifft die Verfahren für Bachelor- als auch für Master-Studiengänge.</text:p>
      <text:p text:style-name="Text_20_body"><text:span text:style-name="underline">Aufgaben und Zielvorgaben:</text:span></text:p>
      <text:list text:style-name="List_20_1" text:continue-numbering="false">
        <text:list-item>
          <text:p text:style-name="List_20_1_Content_First"> Austausch über die bestehenden Regelungen</text:p>
        </text:list-item>
        <text:list-item>
          <text:p text:style-name="List_20_1_Content"> Austausch über die Sinnhaftigkeit bestehender und evtl angedachter zukünftiger Regelungen</text:p>
        </text:list-item>
        <text:list-item>
          <text:p text:style-name="List_20_1_Content"> Darstellung verschiedener Eignungsfeststellungsmaßnahmen und deren kritische Bewertung.</text:p>
        </text:list-item>
        <text:list-item>
          <text:p text:style-name="List_20_1_Content_Last"> Durcharbeiten der alten Stellungnahme(n) auf weitere Gültigkeit. Eventuelle Anpassungen in einer neuen Stellungnahme. </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Stellungnahme/Mitnahme von Stellungen in die offiziellen Gremien durch die Studierendenvertretung</text:p>
        </text:list-item>
      </text:list>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eignungsfeststellungspruefung/protokoll_aachen2015" text:style-name="Internet_20_link" text:visited-style-name="Visited_20_Internet_20_Link">Protokoll 76. BuFaTa in Aachen 2015</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p text:style-name="Text_20_body">Die Teilnehmer des AKs sprechen sich aus verschiedenen Gründen gegen Eignungsfeststellungsverfahren per se aus. Die Hauptgründe für ein Eignungsfeststellungsverfahren, nämlich die Senkung der Abbrecherquote und eine Vorselektion von Bewerbern, werden als fragwürdig erachtet.</text:p>
      <text:p text:style-name="Text_20_body">Statt einem Eignungsfeststellungsverfahren soll lieber in eine umfassende Informationspolitik vor Beginn des Studiums investiert werden. Dies ist der selbe Schluss, zu dem auch der AK Abbrecherquote gelangt ist.</text:p>
      <text:p text:style-name="Text_20_body">Im Rahmen des AKs wurden zwei Stellungnahmen verfasst. Die Erste spricht sich gegen Eignungsfeststellungsverfahren für Bachelorstudiengänge aus, die Zweite gegen künstliche Hürden in Zulassungsverfahren für Masterstudiengänge, die den Wechsel zwischen Hochschulen einschränken.</text:p>
      <text:h text:style-name="Heading_20_3" text:outline-level="3"><text:bookmark-start text:name="__RefHeading___externe-und-interne-links_4"/><text:bookmark-start text:name="externe-und-interne-links"/>Externe und Interne Links<text:bookmark-end text:name="__RefHeading___externe-und-interne-links_4"/><text:bookmark-end text:name="externe-und-interne-links"/></text:h>
      <text:p text:style-name="Text_20_body"><text:a xlink:type="simple" xlink:href="http://www.et.tu-dresden.de/etit/index.php?id=469" text:style-name="Internet_20_link" text:visited-style-name="Visited_20_Internet_20_Link">Eignungsfeststellungsverfahren der TU Dresden</text:a><text:line-break/>
<text:a xlink:type="simple" xlink:href="https://wiki.bufata-et.de/arbeitskreise/eignungsfeststellungspruefung/stellungnahme_bachelor" text:style-name="Internet_20_link" text:visited-style-name="Visited_20_Internet_20_Link">Stellungnahme Bachelor</text:a><text:line-break/>
<text:a xlink:type="simple" xlink:href="https://wiki.bufata-et.de/arbeitskreise/eignungsfeststellungspruefung/stellungnahme_master" text:style-name="Internet_20_link" text:visited-style-name="Visited_20_Internet_20_Link">Stellungnahme Maste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23::54:28</meta:creation-date>
    <dc:creator>Generated</dc:creator>
    <dc:date>2026-09-10T23::54:28</dc:date>
    <dc:language>en-US</dc:language>
    <meta:editing-cycles>1</meta:editing-cycles>
    <meta:editing-duration>PT0S</meta:editing-duration>
    <dc:title>arbeitskreise:eignungsfeststellungspruefung:start</dc:title>
  </office:meta>
</office:document-meta>
</file>