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oth_regensburg"/><text:bookmark-start text:name="__RefHeading___finanzuebersicht-oth-regensburg_1"/><text:bookmark-start text:name="finanzuebersicht-oth-regensburg"/>Finanzübersicht OTH Regensburg<text:bookmark-end text:name="__RefHeading___finanzuebersicht-oth-regensburg_1"/><text:bookmark-end text:name="finanzuebersicht-oth-regensburg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28.05.2022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p text:style-name="Text_20_body">Hier sollen wichtige (und wahrscheinlich für andere unbekannte) Begriffe erklärt werden.</text:p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p text:style-name="Text_20_body">Fachschaft: Teil der Hochschule
Verein: Offizielle Finanzierung, Girokonto
Fakultätsrat: Zuschüsse mit Begründung warum wichtig für Qualität der Lehre
Verein der Freunde: Feste Geldbeträge, je nach Spendenlage, die dann nach Antrag zweckgebunden ausgeschüttet werden</text:p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Verein + Teil der Hochschule</text:p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Geld Allgemein : 0€
Nur Fördertöpfe</text:p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Verwendung: Gegenstände in der Fachschaft z.B. Monitore</text:p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Anträge and Fördertöpfe der Fakultät, Anträge an Verein der Freunde</text:p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
Braucht man eine Steuererklärung?
Wer prüft Ausgaben/Einnahmen?</text:p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10:28</meta:creation-date>
    <dc:creator>Generated</dc:creator>
    <dc:date>2026-09-12T17::10:28</dc:date>
    <dc:language>en-US</dc:language>
    <meta:editing-cycles>1</meta:editing-cycles>
    <meta:editing-duration>PT0S</meta:editing-duration>
    <dc:title>arbeitskreise:fachschaftsfinanzen:oth_regensburg</dc:title>
  </office:meta>
</office:document-meta>
</file>