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uebersicht_vorlage"/><text:bookmark-start text:name="__RefHeading___finanzuebersicht-hs-musterstadt_1"/><text:bookmark-start text:name="finanzuebersicht-hs-musterstadt"/>Finanzübersicht HS Musterstadt<text:bookmark-end text:name="__RefHeading___finanzuebersicht-hs-musterstadt_1"/><text:bookmark-end text:name="finanzuebersicht-hs-musterstadt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DD.MM.YYYY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p text:style-name="Text_20_body">Hier sollen wichtige (und wahrscheinlich für andere unbekannte) Begriffe erklärt werden.</text:p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p text:style-name="Text_20_body">Hier soll beschrieben werden, welche Organisationen im Geldfluss beteiligt sind, die FS beeinflussen/kontrollieren. Dabei sollte auch darauf eingegangen werden, wie die jeweiligen legitimiert werden. (z.B. bei der Kontrollstelle der Hochschule → durch das Gesetz legitimiert, ein StuPa/AStA/StuRa durch Wahl, etc.)</text:p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Welchen rechtlichen Status hat die FS? Verein? Teilkörperschaft der Uni? anderes? hier bitte beschreiben.</text:p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Wo kommt das Geld her, das euch allgemein pro Jahr/pro Semester zur Verfügung steht? und wie viel ist es?</text:p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Für was verwendet ihr das euch zugewiesene Geld?</text:p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Wie funktioniert das Geld ausgeben?
Ab wann werden Angebote/Beschlüsse benötigt?
Gibt es weitere Formalien zu beachten?</text:p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
Braucht man eine Steuererklärung?
Wer prüft Ausgaben/Einnahmen?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Falls ihr noch irgendwas loswerden wo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32:58</meta:creation-date>
    <dc:creator>Generated</dc:creator>
    <dc:date>2026-09-09T21::32:58</dc:date>
    <dc:language>en-US</dc:language>
    <meta:editing-cycles>1</meta:editing-cycles>
    <meta:editing-duration>PT0S</meta:editing-duration>
    <dc:title>arbeitskreise:fachschaftsfinanzen:uebersicht_vorlage</dc:title>
  </office:meta>
</office:document-meta>
</file>