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uni_freiburg"/><text:bookmark-start text:name="__RefHeading___finanzuebersicht-uni-freiburg_1"/><text:bookmark-start text:name="finanzuebersicht-uni-freiburg"/>Finanzübersicht Uni Freiburg<text:bookmark-end text:name="__RefHeading___finanzuebersicht-uni-freiburg_1"/><text:bookmark-end text:name="finanzuebersicht-uni-freiburg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02.11.2018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ier sollen wichtige (und wahrscheinlich für andere unbekannte) Begriffe erklärt werden.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Hier soll beschrieben werden, welche Organisationen im Geldfluss beteiligt sind, die FS beeinflussen/kontrollieren. Dabei sollte auch darauf eingegangen werden, wie die jeweiligen legitimiert werden. (z.B. bei der Kontrollstelle der Hochschule → durch das Gesetz legitimiert, ein StuPa/AStA/StuRa durch Wahl, etc.)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Welchen rechtlichen Status hat die FS? Verein? Teilkörperschaft der Uni? anderes? hier bitte beschreiben.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Wo kommt das Geld her, das euch allgemein pro Jahr/pro Semester zur Verfügung steht? und wie viel ist es?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Für was verwendet ihr das euch zugewiesene Geld?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Wie funktioniert das Geld ausgeben?
Ab wann werden Angebote/Beschlüsse benötigt?
Gibt es weitere Formalien zu beachten?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list text:style-name="List_20_1" text:continue-numbering="false">
        <text:list-item>
          <text:p text:style-name="LastListParagraph_List_20_1_Content_First"> <text:a xlink:type="simple" xlink:href="https://www.stura.uni-freiburg.de/gremien/satzungen/finanzordnung/view" text:style-name="Internet_20_link" text:visited-style-name="Visited_20_Internet_20_Link">Finanzordnung StuRa Uni Freiburg</text:a></text:p>
        </text:list-item>
      </text:list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2::48:44</meta:creation-date>
    <dc:creator>Generated</dc:creator>
    <dc:date>2026-09-09T12::48:44</dc:date>
    <dc:language>en-US</dc:language>
    <meta:editing-cycles>1</meta:editing-cycles>
    <meta:editing-duration>PT0S</meta:editing-duration>
    <dc:title>arbeitskreise:fachschaftsfinanzen:uni_freiburg</dc:title>
  </office:meta>
</office:document-meta>
</file>