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rauenfoerderung:protokoll_aachen2026"/><text:bookmark-start text:name="__RefHeading___frauenfoerderung_1"/><text:bookmark-start text:name="frauenfoerderung"/>Frauenförderung<text:bookmark-end text:name="__RefHeading___frauenfoerderung_1"/><text:bookmark-end text:name="frauenfoerderung"/></text:h>
      <text:p text:style-name="Text_20_body">Dieser AK hat aufgrund von mangelndem Interesse der Teilnehmer nicht stattgefunden</text:p>
      <text:h text:style-name="Heading_20_2" text:outline-level="2"><text:bookmark-start text:name="__RefHeading___ende_2"/><text:bookmark-start text:name="ende"/>Ende<text:bookmark-end text:name="__RefHeading___ende_2"/><text:bookmark-end text:name="ende"/></text:h>
      <text:p text:style-name="Text_20_body">Beginn: XX:YY Uhr<text:line-break/>
Ende: XX:YY Uhr <text:line-break/>
Der AK muss in dieser Form vielleicht nicht mehr Stattfinden. Vielleicht gibt es ein neues Besseres Konzept um dieses wichtige Thema zu behandeln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6::39:57</meta:creation-date>
    <dc:creator>Generated</dc:creator>
    <dc:date>2026-08-12T06::39:57</dc:date>
    <dc:language>en-US</dc:language>
    <meta:editing-cycles>1</meta:editing-cycles>
    <meta:editing-duration>PT0S</meta:editing-duration>
    <dc:title>arbeitskreise:frauenfoerderung:protokoll_aachen2026</dc:title>
  </office:meta>
</office:document-meta>
</file>