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781c445db82f63ce1ebf2ab385c38c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hochschulpolitik:protokoll_aachen2015"/><text:bookmark-start text:name="__RefHeading___protokoll-ak-hochschulpolitik_1"/><text:bookmark-start text:name="protokoll-ak-hochschulpolitik"/>Protokoll AK Hochschulpolitik<text:bookmark-end text:name="__RefHeading___protokoll-ak-hochschulpolitik_1"/><text:bookmark-end text:name="protokoll-ak-hochschulpolitik"/></text:h>
      <text:p text:style-name="Text_20_body">BuFaTa SoSe 2015 in Aachen <text:line-break/>
Anwesend: Kira(TU Wien); Marc Frederik Kreft (HS-OWL); Anna und Bernhard (HTW Berlin); Matthias (TU München); Stefan (Uni Paderborn) <text:line-break/>
Leitung des AK: Kira <text:line-break/>
Protokoll: Marc, Bernhard<text:line-break/>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Der Arbeitskreis hat sich getroffen, da es einerseits konkrete Probleme gibt und andererseits allgemeines Interesse an Hochschulstrukturen, -politik, Arbeitsabläufen etc. gibt.</text:p>
      <text:p text:style-name="Text_20_body">Das drängendste Problem ist die sehr niedrige Wahlbeteiligung bei Hochschulwahlen.</text:p>
      <text:h text:style-name="Heading_20_2" text:outline-level="2"><text:bookmark-start text:name="__RefHeading___wahlbeteiligung_3"/><text:bookmark-start text:name="wahlbeteiligung"/>Wahlbeteiligung<text:bookmark-end text:name="__RefHeading___wahlbeteiligung_3"/><text:bookmark-end text:name="wahlbeteiligung"/></text:h>
      <text:p text:style-name="Text_20_body">Zur Zeit genutzte Verfahren zum Anheben der Wahlbeteiligung.</text:p>
      <text:h text:style-name="Heading_20_5" text:outline-level="5"><text:bookmark-start text:name="__RefHeading___wien_4"/><text:bookmark-start text:name="wien"/>Wien<text:bookmark-end text:name="__RefHeading___wien_4"/><text:bookmark-end text:name="wien"/></text:h>
      <text:list text:style-name="List_20_1" text:continue-numbering="false">
        <text:list-item>
          <text:p text:style-name="List_20_1_Content_First"> Wahlshuttles: Abholung von den Übungsgruppen und Vorlesungen wird organisiert. Die Studis werden aufgefordert, direkt mit zur Wahlkabine zu kommen. Dies hat meist recht großen Erfolg (Wahlbeteiligung ~30 %).</text:p>
        </text:list-item>
        <text:list-item>
          <text:p text:style-name="List_20_1_Content_Last"> Ferner gibt es einen „Ich habe gewählt“-Button beim Einwurf in die Wahlurne → gratis Würstchenausgabe</text:p>
        </text:list-item>
      </text:list>
      <text:h text:style-name="Heading_20_5" text:outline-level="5"><text:bookmark-start text:name="__RefHeading___paderborn_5"/><text:bookmark-start text:name="paderborn"/>Paderborn<text:bookmark-end text:name="__RefHeading___paderborn_5"/><text:bookmark-end text:name="paderborn"/></text:h>
      <text:list text:style-name="List_20_1" text:continue-numbering="false">
        <text:list-item>
          <text:p text:style-name="List_20_1_Content_First"> Probleme mit der HS-Verwaltung: Ausgabe von Waffeln untersagt wegen gesundheitlicher Bedenken (nach einer Beschwerde)</text:p>
        </text:list-item>
        <text:list-item>
          <text:p text:style-name="List_20_1_Content_Last"> Für die Wahl des Fachschaftsrat wird nicht genügend Werbung gemacht.</text:p>
        </text:list-item>
      </text:list>
      <text:h text:style-name="Heading_20_5" text:outline-level="5"><text:bookmark-start text:name="__RefHeading___hs-owl-lemgo_6"/><text:bookmark-start text:name="hs-owl-lemgo"/>HS-OWL, Lemgo<text:bookmark-end text:name="__RefHeading___hs-owl-lemgo_6"/><text:bookmark-end text:name="hs-owl-lemgo"/></text:h>
      <text:list text:style-name="List_20_1" text:continue-numbering="false">
        <text:list-item>
          <text:p text:style-name="List_20_1_Content_First"> Wahlplakate werden ausgehängt.</text:p>
        </text:list-item>
        <text:list-item>
          <text:p text:style-name="List_20_1_Content_Last"> Verteilung von Getränke Coupons</text:p>
        </text:list-item>
      </text:list>
      <text:h text:style-name="Heading_20_5" text:outline-level="5"><text:bookmark-start text:name="__RefHeading___berlin_7"/><text:bookmark-start text:name="berlin"/>Berlin<text:bookmark-end text:name="__RefHeading___berlin_7"/><text:bookmark-end text:name="berlin"/></text:h>
      <text:list text:style-name="List_20_1" text:continue-numbering="false">
        <text:list-item>
          <text:p text:style-name="List_20_1_Content_First"> Wahlplakate werden ausgehängt</text:p>
        </text:list-item>
        <text:list-item>
          <text:p text:style-name="List_20_1_Content"> Kandidatenflyer werden angeführt</text:p>
        </text:list-item>
        <text:list-item>
          <text:p text:style-name="List_20_1_Content_Last"> Durch die Werbung 2 Wochen vorher mit einer gratis Eis-Ausgabe hat sich die Beteiligung scheinbar nicht erhöht. Beteiligung ~10 bis 15%.</text:p>
        </text:list-item>
      </text:list>
      <text:h text:style-name="Heading_20_5" text:outline-level="5"><text:bookmark-start text:name="__RefHeading___muenchen_8"/><text:bookmark-start text:name="muenchen"/>München<text:bookmark-end text:name="__RefHeading___muenchen_8"/><text:bookmark-end text:name="muenchen"/></text:h>
      <text:list text:style-name="List_20_1" text:continue-numbering="false">
        <text:list-item>
          <text:p text:style-name="List_20_1_Content_First">Wahlparty, mit Freigetränken. Diese durften jedoch nicht während der Wahl verteilt werden, da eine Manipulation vermieden werden sollte. (Ist mittlerweile wieder erlaubt.)</text:p>
        </text:list-item>
        <text:list-item>
          <text:p text:style-name="List_20_1_Content_Last">Es gibt mehr Plätze für die Fachschaftsvertretung als Kandidaten.</text:p>
        </text:list-item>
      </text:list>
      <text:h text:style-name="Heading_20_2" text:outline-level="2"><text:bookmark-start text:name="__RefHeading___weitere-themen_9"/><text:bookmark-start text:name="weitere-themen"/>weitere Themen<text:bookmark-end text:name="__RefHeading___weitere-themen_9"/><text:bookmark-end text:name="weitere-themen"/></text:h>
      <text:h text:style-name="Heading_20_3" text:outline-level="3"><text:bookmark-start text:name="__RefHeading___informationen-ueber-die-gremien_10"/><text:bookmark-start text:name="informationen-ueber-die-gremien"/>Informationen über die Gremien<text:bookmark-end text:name="__RefHeading___informationen-ueber-die-gremien_10"/><text:bookmark-end text:name="informationen-ueber-die-gremien"/></text:h>
      <text:list text:style-name="List_20_1" text:continue-numbering="false">
        <text:list-item>
          <text:p text:style-name="List_20_1_Content_First">Verteilung von HTU Hochschülerschaft der TU (Schülervertretung), Informationen Zeitung, </text:p>
        </text:list-item>
        <text:list-item>
          <text:p text:style-name="List_20_1_Content">HTU Info</text:p>
        </text:list-item>
        <text:list-item>
          <text:p text:style-name="List_20_1_Content">FETsen (Informationen)</text:p>
        </text:list-item>
        <text:list-item>
          <text:p text:style-name="List_20_1_Content">Wahlinformation per E-Mail unter anderem von der Asta</text:p>
        </text:list-item>
        <text:list-item>
          <text:p text:style-name="List_20_1_Content">Wahlzeitschrift mit vorstellung der Kanidaten und einer Beschreibung der Arbeit der Gremien</text:p>
        </text:list-item>
        <text:list-item>
          <text:p text:style-name="List_20_1_Content">Für die StuPa werden Flyer verteilt mit einer Beschreibung der Kanidaten und einer Kurzbeschreibung des Gremiums</text:p>
        </text:list-item>
        <text:list-item>
          <text:p text:style-name="List_20_1_Content_Last">Verteilung von Kugelschreibern mit Bannern.</text:p>
        </text:list-item>
      </text:list>
      <text:h text:style-name="Heading_20_3" text:outline-level="3"><text:bookmark-start text:name="__RefHeading___verkehrsanbindung_11"/><text:bookmark-start text:name="verkehrsanbindung"/>Verkehrsanbindung<text:bookmark-end text:name="__RefHeading___verkehrsanbindung_11"/><text:bookmark-end text:name="verkehrsanbindung"/></text:h>
      <text:list text:style-name="List_20_1" text:continue-numbering="false">
        <text:list-item>
          <text:p text:style-name="List_20_1_Content_First">in Berlin wurde die Tram-Anbindung verbessert (Wendeschleife ermöglicht mehr Fahrten von der HTW zum S-Bahnhof)</text:p>
        </text:list-item>
        <text:list-item>
          <text:p text:style-name="List_20_1_Content">Lemgo hat eine stündlich befahrene Bahnverbindung nach Bielefeld. Außerdem keine eigene Busverbindung zur Fachhochschule. Verbesserung der Haltestellensituation, Taktung nochmals anregen.</text:p>
        </text:list-item>
        <text:list-item>
          <text:p text:style-name="List_20_1_Content_Last">Wien liegen alle Fachhochschule und Unis zentral, sind somit gut angebunden und haben die gleichen Tickettarife.</text:p>
        </text:list-item>
      </text:list>
      <text:h text:style-name="Heading_20_3" text:outline-level="3"><text:bookmark-start text:name="__RefHeading___finanzielles_12"/><text:bookmark-start text:name="finanzielles"/>Finanzielles<text:bookmark-end text:name="__RefHeading___finanzielles_12"/><text:bookmark-end text:name="finanzielles"/></text:h>
      <text:list text:style-name="List_20_1" text:continue-numbering="false">
        <text:list-item>
          <text:p text:style-name="LastListParagraph_List_20_1_Content_First"> Aufwandsentschädigungen (AE) auf Antrag beim StuPa</text:p>
        </text:list-item>
      </text:list>
      <text:h text:style-name="Heading_20_5" text:outline-level="5"><text:bookmark-start text:name="__RefHeading___htw-berlin_13"/><text:bookmark-start text:name="htw-berlin"/>HTW Berlin<text:bookmark-end text:name="__RefHeading___htw-berlin_13"/><text:bookmark-end text:name="htw-berlin"/></text:h>
      <text:list text:style-name="List_20_1" text:continue-numbering="false">
        <text:list-item>
          <text:p text:style-name="LastListParagraph_List_20_1_Content_First"> sehr geringes Interesse am StuPa führt dazu, dass sich gewählte Personen aus höheren Gremien AEs genehmigen und sich so für ihre ehrenamtliche Arbeit selbst bezahlen. Als Reaktion darauf: 2000€ Aufwandsentschädigungen für vergangene Feste beantragt, um damit eine Veranstaltung zu machen, die die Studis auf Missstände hinweist.</text:p>
        </text:list-item>
      </text:list>
      <text:h text:style-name="Heading_20_5" text:outline-level="5"><text:bookmark-start text:name="__RefHeading___tu-wien_14"/><text:bookmark-start text:name="tu-wien"/>TU Wien<text:bookmark-end text:name="__RefHeading___tu-wien_14"/><text:bookmark-end text:name="tu-wien"/></text:h>
      <text:list text:style-name="List_20_1" text:continue-numbering="false">
        <text:list-item>
          <text:p text:style-name="List_20_1_Content_First"> einige Teilnehmer in der Univertretung wollen sich nur den Titel holen, kommen aber nicht zu den Sitzungen</text:p>
        </text:list-item>
        <text:list-item>
          <text:p text:style-name="List_20_1_Content"> Keine effektive Teilnahme an den Sitzugen</text:p>
        </text:list-item>
        <text:list-item>
          <text:p text:style-name="List_20_1_Content"> Fachschaftslisten gewählte können die Meinungen der Studierenden nicht mehr richtig vertreten, da sich die Gremien immer weiter von den „normalen“ Studierenden abgrenzen.</text:p>
        </text:list-item>
        <text:list-item>
          <text:p text:style-name="List_20_1_Content"> Teilnehmer an der Fachschaftsvertretung sind nicht gewählt sonder können eigenständig teilnehmen. Dafür werden zwei Credit-Points pro Semester vergeben. (bis maximal 20 Credit-Points).</text:p>
        </text:list-item>
        <text:list-item>
          <text:p text:style-name="List_20_1_Content_Last"> Sperrzone um Wahllokale herum, wo keine Wahlwerbung gemacht werden darf (auch Wahlshuttles müssen davor anhalten)</text:p>
        </text:list-item>
      </text:list>
      <text:h text:style-name="Heading_20_5" text:outline-level="5"><text:bookmark-start text:name="__RefHeading___tu-muenchen_15"/><text:bookmark-start text:name="tu-muenchen"/>TU München<text:bookmark-end text:name="__RefHeading___tu-muenchen_15"/><text:bookmark-end text:name="tu-muenchen"/></text:h>
      <text:list text:style-name="List_20_1" text:continue-numbering="false">
        <text:list-item>
          <text:p text:style-name="LastListParagraph_List_20_1_Content_First"> Auf Uni-Ebene wird der Fachschaftenrat gewählt</text:p>
        </text:list-item>
      </text:list>
      <text:h text:style-name="Heading_20_3" text:outline-level="3"><text:bookmark-start text:name="__RefHeading___fachschaftsvertretungsrats-aufgaben_16"/><text:bookmark-start text:name="fachschaftsvertretungsrats-aufgaben"/>Fachschaftsvertretungs/-rats Aufgaben<text:bookmark-end text:name="__RefHeading___fachschaftsvertretungsrats-aufgaben_16"/><text:bookmark-end text:name="fachschaftsvertretungsrats-aufgaben"/></text:h>
      <text:list text:style-name="List_20_1" text:continue-numbering="false">
        <text:list-item>
          <text:p text:style-name="List_20_1_Content_First"> Freie Kaffee / Saft Organisation, möglich bei vielen aktiven Mitgliedern, kann alternativ auch von Initiativen übernommen werden. Diese werden teilweise durch das StuPa finanziell unterstützt.</text:p>
        </text:list-item>
        <text:list-item>
          <text:p text:style-name="List_20_1_Content"> Einrichtung von Gebäuden/Gebäudeteilen, die durch Studenten organisiert werden. (Bei größeren Hochschulen/Unis möglich)</text:p>
        </text:list-item>
        <text:list-item>
          <text:p text:style-name="List_20_1_Content_Last"> Einrichtung von Räumen für Studenten durch die Fachschaft. (Büros, Küchen, Wohnzimmer, Fachschaftsräume).</text:p>
        </text:list-item>
      </text:list>
      <text:h text:style-name="Heading_20_3" text:outline-level="3"><text:bookmark-start text:name="__RefHeading___problemloesungen_17"/><text:bookmark-start text:name="problemloesungen"/>Problemlösungen<text:bookmark-end text:name="__RefHeading___problemloesungen_17"/><text:bookmark-end text:name="problemloesungen"/></text:h>
      <text:p text:style-name="Text_20_body">Für die Politik gibt es keine Lösung</text:p>
      <text:h text:style-name="Heading_20_3" text:outline-level="3"><text:bookmark-start text:name="__RefHeading___organigramme_18"/><text:bookmark-start text:name="organigramme"/>Organigramme<text:bookmark-end text:name="__RefHeading___organigramme_18"/><text:bookmark-end text:name="organigramme"/></text:h>
      <text:h text:style-name="Heading_20_5" text:outline-level="5"><text:bookmark-start text:name="__RefHeading___htw-berlin_19"/><text:bookmark-start text:name="htw-berlin1"/>HTW Berlin<text:bookmark-end text:name="__RefHeading___htw-berlin_19"/><text:bookmark-end text:name="htw-berlin1"/></text:h>
      <text:p text:style-name="Text_20_body">Studentische Selbstverwaltung: <draw:frame draw:style-name="mediacenter" draw:name="0" text:anchor-type="paragraph" draw:z-index="0" svg:width="10.583333333333cm" svg:height="8.4362110311751cm"><draw:image xlink:href="Pictures/8781c445db82f63ce1ebf2ab385c38cf.png" xlink:type="simple" xlink:show="embed" xlink:actuate="onLoad"/></draw:frame></text:p>
      <text:h text:style-name="Heading_20_2" text:outline-level="2"><text:bookmark-start text:name="__RefHeading___ende_20"/><text:bookmark-start text:name="ende"/>Ende<text:bookmark-end text:name="__RefHeading___ende_20"/><text:bookmark-end text:name="ende"/></text:h>
      <text:p text:style-name="Text_20_body">Beginn: 09:15 Uhr<text:line-break/>
Ende: 12:30 Uhr <text:line-break/>
Der AK ist vorerst fertig.  Sollte bei der nächsten BuFaTa wieder aktueller Diskussionsbedarf bestehen, bietet sich ein solcher Austauschs-AK a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1::10:57</meta:creation-date>
    <dc:creator>Generated</dc:creator>
    <dc:date>2026-09-13T11::10:57</dc:date>
    <dc:language>en-US</dc:language>
    <meta:editing-cycles>1</meta:editing-cycles>
    <meta:editing-duration>PT0S</meta:editing-duration>
    <dc:title>arbeitskreise:hochschulpolitik:protokoll_aachen2015</dc:title>
  </office:meta>
</office:document-meta>
</file>