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99fd5d76f6e9add5f2fdaf1d8017d9.png"/>
  <manifest:file-entry manifest:media-type="image/png" manifest:full-path="Pictures/7ba6de62ce84740a67aea4b69d6bb11d.png"/>
  <manifest:file-entry manifest:media-type="image/png" manifest:full-path="Pictures/4fbf51c64c209c4960f65b0f2e944b78.png"/>
  <manifest:file-entry manifest:media-type="image/jpeg" manifest:full-path="Pictures/1f6b31bed336ad9dad7774b3f9f7cef2.jpg"/>
  <manifest:file-entry manifest:media-type="image/jpeg" manifest:full-path="Pictures/3bd54071b805ee282e2f52a2ef3bd81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hochschulpolitik:protokoll_wien2016"/><text:bookmark-start text:name="__RefHeading___protokoll-hochschulpolitik_1"/><text:bookmark-start text:name="protokoll-hochschulpolitik"/>Protokoll Hochschulpolitik<text:bookmark-end text:name="__RefHeading___protokoll-hochschulpolitik_1"/><text:bookmark-end text:name="protokoll-hochschulpolitik"/></text:h>
      <text:p text:style-name="Text_20_body">Anwesend: </text:p>
      <text:p text:style-name="Text_20_body">BuFaTa WiSe16/17 <text:line-break/>
Anwesend: Moses (TU Wien), Dominik (KIT), Tobias (Siegen), Marcel (Siegen), Andreas (Siegen), Christoph (Wien), Hendrik (Dresden), Franz (Dresden), Robert (TUM) <text:line-break/>
Leitung des AK: Hendrik (Dresden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tauschen sich die AK-Teilnehmer über die verschiedenen Strukturen an den Universitäten aus.</text:p>
      <text:h text:style-name="Heading_20_3" text:outline-level="3"><text:bookmark-start text:name="__RefHeading___tu-wien_3"/><text:bookmark-start text:name="tu-wien"/>TU Wien<text:bookmark-end text:name="__RefHeading___tu-wien_3"/><text:bookmark-end text:name="tu-wien"/></text:h>
      <text:p text:style-name="Text_20_body"><draw:frame draw:style-name="media" draw:name="0" text:anchor-type="as-char" draw:z-index="0" svg:width="38.020625cm" style:rel-width="100%" svg:height="25.532291666667cm" style:rel-height="scale"><draw:image xlink:href="Pictures/1099fd5d76f6e9add5f2fdaf1d8017d9.png" xlink:type="simple" xlink:show="embed" xlink:actuate="onLoad"/></draw:frame></text:p>
      <text:p text:style-name="Text_20_body">jährliche Mittel:<text:line-break/>
Universitätsvertretung: 720k €<text:line-break/>
Studienvertretung (3000 Studis): 17k €<text:line-break/>
Student bezahlt: 38,40€</text:p>
      <text:h text:style-name="Heading_20_3" text:outline-level="3"><text:bookmark-start text:name="__RefHeading___kit_4"/><text:bookmark-start text:name="kit"/>KIT<text:bookmark-end text:name="__RefHeading___kit_4"/><text:bookmark-end text:name="kit"/></text:h>
      <text:p text:style-name="Text_20_body"><draw:frame draw:style-name="media" draw:name="1" text:anchor-type="as-char" draw:z-index="1" svg:width="21.166666666667cm" style:rel-width="100%" svg:height="16.03375cm" style:rel-height="scale"><draw:image xlink:href="Pictures/7ba6de62ce84740a67aea4b69d6bb11d.png" xlink:type="simple" xlink:show="embed" xlink:actuate="onLoad"/></draw:frame><text:line-break/>
<text:a xlink:type="simple" xlink:href="https://www.asta.kit.edu/de/studierendenschaft" text:style-name="Internet_20_link" text:visited-style-name="Visited_20_Internet_20_Link">https://www.asta.kit.edu/de/studierendenschaft</text:a></text:p>
      <text:p text:style-name="Text_20_body">Organisationssatzung: <text:a xlink:type="simple" xlink:href="https://www.asta.kit.edu/de/studierendenschaft/satzung" text:style-name="Internet_20_link" text:visited-style-name="Visited_20_Internet_20_Link">https://www.asta.kit.edu/de/studierendenschaft/satzung</text:a><text:line-break/></text:p>
      <text:p text:style-name="Text_20_body">jährliche Mittel:<text:line-break/>
Studierendenschaft: 315k €<text:line-break/>
Fachschaft (2000 Studierende): 5k €<text:line-break/>
Student bezahlt: 11,98€</text:p>
      <text:h text:style-name="Heading_20_3" text:outline-level="3"><text:bookmark-start text:name="__RefHeading___siegen_5"/><text:bookmark-start text:name="siegen"/>Siegen<text:bookmark-end text:name="__RefHeading___siegen_5"/><text:bookmark-end text:name="siegen"/></text:h>
      <text:p text:style-name="Text_20_body"><draw:frame draw:style-name="media" draw:name="2" text:anchor-type="as-char" draw:z-index="2" svg:width="15.954375cm" svg:height="12.594166666667cm"><draw:image xlink:href="Pictures/4fbf51c64c209c4960f65b0f2e944b78.png" xlink:type="simple" xlink:show="embed" xlink:actuate="onLoad"/></draw:frame><text:line-break/>
jährliche Mittel:<text:line-break/>
StuPa: 380k €<text:line-break/>
FSR (1200 Studis): 8k €<text:line-break/>
Student bezahlt: 20€<text:line-break/></text:p>
      <text:h text:style-name="Heading_20_3" text:outline-level="3"><text:bookmark-start text:name="__RefHeading___tum_6"/><text:bookmark-start text:name="tum"/>TUM<text:bookmark-end text:name="__RefHeading___tum_6"/><text:bookmark-end text:name="tum"/></text:h>
      <text:p text:style-name="Text_20_body"><draw:frame draw:style-name="media" draw:name="3" text:anchor-type="as-char" draw:z-index="3" svg:width="76.835cm" style:rel-width="100%" svg:height="46.355cm" style:rel-height="scale"><draw:image xlink:href="Pictures/1f6b31bed336ad9dad7774b3f9f7cef2.jpg" xlink:type="simple" xlink:show="embed" xlink:actuate="onLoad"/></draw:frame></text:p>
      <text:h text:style-name="Heading_20_3" text:outline-level="3"><text:bookmark-start text:name="__RefHeading___dresden_7"/><text:bookmark-start text:name="dresden"/>Dresden<text:bookmark-end text:name="__RefHeading___dresden_7"/><text:bookmark-end text:name="dresden"/></text:h>
      <text:p text:style-name="Text_20_body"><draw:frame draw:style-name="media" draw:name="4" text:anchor-type="as-char" draw:z-index="4" svg:width="61.171666666667cm" style:rel-width="100%" svg:height="47.730833333333cm" style:rel-height="scale"><draw:image xlink:href="Pictures/3bd54071b805ee282e2f52a2ef3bd810.jpg" xlink:type="simple" xlink:show="embed" xlink:actuate="onLoad"/></draw:frame></text:p>
      <text:p text:style-name="Text_20_body">jährliche Mittel:<text:line-break/>
StuRa: 340k €<text:line-break/>
FSR (2500 Studis): 5k €<text:line-break/>
Student bezahlt: 9,20€</text:p>
      <text:h text:style-name="Heading_20_2" text:outline-level="2"><text:bookmark-start text:name="__RefHeading___probleme_8"/><text:bookmark-start text:name="probleme"/>Probleme<text:bookmark-end text:name="__RefHeading___probleme_8"/><text:bookmark-end text:name="probleme"/></text:h>
      <text:list text:style-name="List_20_1" text:continue-numbering="false">
        <text:list-item>
          <text:p text:style-name="LastListParagraph_List_20_1_Content_First"> Abstand zwischen oberer Selbstverwaltungsebene und unterer. Dieser ist informationeller Natur. Außerdem existieren teilweise Probleme bei den Mitspracherechten.</text:p>
        </text:list-item>
      </text:list>
      <text:h text:style-name="Heading_20_2" text:outline-level="2"><text:bookmark-start text:name="__RefHeading___ende_9"/><text:bookmark-start text:name="ende"/>Ende<text:bookmark-end text:name="__RefHeading___ende_9"/><text:bookmark-end text:name="ende"/></text:h>
      <text:p text:style-name="Text_20_body">Beginn: 13:30 Uhr<text:line-break/>
Ende: 15:50 Uhr <text:line-break/>
Der AK sollte auf weiteren Tagungen besprochen werden. Es sollte aber nicht der selbe Austausch se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0::19:58</meta:creation-date>
    <dc:creator>Generated</dc:creator>
    <dc:date>2026-09-17T00::19:58</dc:date>
    <dc:language>en-US</dc:language>
    <meta:editing-cycles>1</meta:editing-cycles>
    <meta:editing-duration>PT0S</meta:editing-duration>
    <dc:title>arbeitskreise:hochschulpolitik:protokoll_wien2016</dc:title>
  </office:meta>
</office:document-meta>
</file>