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kooperation-fachliche-verbaende:start"/><text:bookmark-start text:name="__RefHeading___kooperation-fachliche-verbaende_1"/><text:bookmark-start text:name="kooperation-fachliche-verbaende"/>Kooperation fachliche Verbände<text:bookmark-end text:name="__RefHeading___kooperation-fachliche-verbaende_1"/><text:bookmark-end text:name="kooperation-fachliche-verbaende"/></text:h>
      <text:p text:style-name="Text_20_body">Die BuFaTa hat sich als Teil ihrer Aufgabe definiert die Kommunikation mit hochschul- und fachrelevanten Verbänden aufzubauen und zu pflegen, um die Problematiken im Studium dort mit zu diskutieren und die qualität der Elektreotechnik Studiengänge generell zu verbessern.</text:p>
      <text:p text:style-name="Text_20_body">Zu diesen gehören:</text:p>
      <text:list text:style-name="List_20_1" text:continue-numbering="false">
        <text:list-item>
          <text:p text:style-name="List_20_1_Content_First"> Fachbereichstagung (FBTEI)</text:p>
        </text:list-item>
        <text:list-item>
          <text:p text:style-name="List_20_1_Content"> Fakultätentag (FTEI)</text:p>
        </text:list-item>
        <text:list-item>
          <text:p text:style-name="List_20_1_Content_Last"> VDI/VDE</text:p>
        </text:list-item>
      </text:list>
      <text:p text:style-name="Text_20_body">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kooperation-fachliche-verbaende/protokoll_regensburg2016" text:style-name="Internet_20_link" text:visited-style-name="Visited_20_Internet_20_Link">Protokoll 78. BuFaTa in Regensburg 2016: Kooperation FBTEI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4::21:02</meta:creation-date>
    <dc:creator>Generated</dc:creator>
    <dc:date>2026-09-09T14::21:02</dc:date>
    <dc:language>en-US</dc:language>
    <meta:editing-cycles>1</meta:editing-cycles>
    <meta:editing-duration>PT0S</meta:editing-duration>
    <dc:title>arbeitskreise:kooperation-fachliche-verbaende:start</dc:title>
  </office:meta>
</office:document-meta>
</file>