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c6a577ae04a92851c43e5aa4ee8133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praxisanteil_im_studium:protokoll_ulm2023"/><text:bookmark-start text:name="__RefHeading___ak-protokollpraxisanteil-am-studium_1"/><text:bookmark-start text:name="ak-protokollpraxisanteil-am-studium"/>AK Protokoll: Praxisanteil am Studium<text:bookmark-end text:name="__RefHeading___ak-protokollpraxisanteil-am-studium_1"/><text:bookmark-end text:name="ak-protokollpraxisanteil-am-studium"/></text:h>
      <table:table table:style-name="Table">
        <table:table-column/>
        <table:table-column/>
        <table:table-column/>
        <table:table-column/>
        <table:table-column/>
        <table:table-row>
          <table:table-cell office:value-type="string" table:style-name="tableheader" table:number-columns-spanned="5">
            <text:p text:style-name="Table_20_Heading"> BuFaTa SoSe23 Ulm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0.05.2023  </text:p>
          </table:table-cell>
          <table:table-cell office:value-type="string" table:style-name="tablecell">
            <text:p text:style-name="tablealignleft"> 09:02  </text:p>
          </table:table-cell>
          <table:table-cell office:value-type="string" table:style-name="tablecell">
            <text:p text:style-name="tablealignleft"> 11:10   </text:p>
          </table:table-cell>
          <table:table-cell office:value-type="string" table:style-name="tablecell">
            <text:p text:style-name="tablealignleft"> Marius Trappe (TU Dresden)    </text:p>
          </table:table-cell>
          <table:table-cell office:value-type="string" table:style-name="tablecell">
            <text:p text:style-name="tablealignleft"> Patrick (FH Dortmund)    </text:p>
          </table:table-cell>
        </table:table-row>
      </table:table>
      <text:h text:style-name="Heading_20_3" text:outline-level="3"><text:bookmark-start text:name="__RefHeading___teilnehmende_2"/><text:bookmark-start text:name="teilnehmende"/>Teilnehmende<text:bookmark-end text:name="__RefHeading___teilnehmende_2"/><text:bookmark-end text:name="teilnehmende"/></text:h>
      <text:p text:style-name="Text_20_body">Anwesende: Patrick (FH Dortmund, IT), Emily (TUM), Philipp (Uni Stuttgart), Annerieke (TU Ilmenau), Marius Trappe (TU Dresden), Alisa (Uni Paderborn)</text:p>
      <text:h text:style-name="Heading_20_3" text:outline-level="3"><text:bookmark-start text:name="__RefHeading___einfuehrung_3"/><text:bookmark-start text:name="einfuehrung"/>Einführung<text:bookmark-end text:name="__RefHeading___einfuehrung_3"/><text:bookmark-end text:name="einfuehrung"/></text:h>
      <text:p text:style-name="Text_20_body">Anwesende stellen sich vor. Zu Beginn gibt es eine Diskussion zur Vorgehensweise. Es wird zusammengetragen was zum Praxisanteil gemacht im Studium wird. Danach gibt es ein Brainstorming.</text:p>
      <text:h text:style-name="Heading_20_4" text:outline-level="4"><text:bookmark-start text:name="__RefHeading___fh-dortmund_4"/><text:bookmark-start text:name="fh-dortmund"/>FH Dortmund<text:bookmark-end text:name="__RefHeading___fh-dortmund_4"/><text:bookmark-end text:name="fh-dortmund"/></text:h>
      <text:h text:style-name="Heading_20_5" text:outline-level="5"><text:bookmark-start text:name="__RefHeading___bachelor-bmt-it_5"/><text:bookmark-start text:name="bachelor-bmt-it"/>Bachelor BMT, IT<text:bookmark-end text:name="__RefHeading___bachelor-bmt-it_5"/><text:bookmark-end text:name="bachelor-bmt-it"/></text:h>
      <text:list text:style-name="List_20_1" text:continue-numbering="false">
        <text:list-item>
          <text:p text:style-name="List_20_1_Content_First"> versch. Praktika parallel zu anderen Lehrveranstaltungen</text:p>
        </text:list-item>
        <text:list-item>
          <text:p text:style-name="List_20_1_Content"> Grundpraktika in Kleingruppen in den ersten drei Semestern</text:p>
          <text:list text:style-name="List_20_1">
            <text:list-item>
              <text:p text:style-name="List_20_1_Content"> Arduino wird gesteckt und beschaltet</text:p>
            </text:list-item>
            <text:list-item>
              <text:p text:style-name="List_20_1_Content"> kleine C/C++ Programme werden geschrieben</text:p>
            </text:list-item>
            <text:list-item>
              <text:p text:style-name="List_20_1_Content"> wöchentlich neues Thema, anschließendes (Fach-)Gespräch zum Thema</text:p>
            </text:list-item>
          </text:list>
        </text:list-item>
        <text:list-item>
          <text:p text:style-name="List_20_1_Content"> Fachpraktika in Kleingruppen in den Semestern vier und fünf</text:p>
          <text:list text:style-name="List_20_1">
            <text:list-item>
              <text:p text:style-name="List_20_1_Content"> Eingangs mit Wissenstest</text:p>
            </text:list-item>
            <text:list-item>
              <text:p text:style-name="List_20_1_Content"> Messen von versch. Biosignalen</text:p>
            </text:list-item>
            <text:list-item>
              <text:p text:style-name="List_20_1_Content"> es werden C/C++ Programme geschrieben</text:p>
            </text:list-item>
            <text:list-item>
              <text:p text:style-name="List_20_1_Content"> Informaionsverarbeitung mit MATLAB</text:p>
            </text:list-item>
            <text:list-item>
              <text:p text:style-name="List_20_1_Content"> Dokumentation und Kolloquium wöchentlich, sehr anspruchsvoll</text:p>
            </text:list-item>
          </text:list>
        </text:list-item>
        <text:list-item>
          <text:p text:style-name="List_20_1_Content"> Modellbildung des Respiratorisches System und verbundene Pathologien</text:p>
          <text:list text:style-name="List_20_1">
            <text:list-item>
              <text:p text:style-name="List_20_1_Content"> Parallel gibt es eine Lehrveranstaltung, in der Praktikumsinhalten angeschnitten werden</text:p>
            </text:list-item>
            <text:list-item>
              <text:p text:style-name="List_20_1_Content"> LV ist Theorie, Modellbildung ist angewandtes Wissen</text:p>
            </text:list-item>
          </text:list>
        </text:list-item>
        <text:list-item>
          <text:p text:style-name="List_20_1_Content"> optional: Zwillingsstudiengang mit Auslands-/Praxissemester</text:p>
        </text:list-item>
        <text:list-item>
          <text:p text:style-name="List_20_1_Content"> Zwei Projektorientierte Arbeiten (Einzeln) (1x 4 ECTS und 1x 15 ECTS)</text:p>
          <text:list text:style-name="List_20_1">
            <text:list-item>
              <text:p text:style-name="List_20_1_Content"> individuelle Themen werden wissenschaftlich behandelt</text:p>
            </text:list-item>
          </text:list>
        </text:list-item>
        <text:list-item>
          <text:p text:style-name="List_20_1_Content"> Informatik</text:p>
          <text:list text:style-name="List_20_1">
            <text:list-item>
              <text:p text:style-name="List_20_1_Content"> Aufgaben zur LV während erstes Semester als Zulassungsvorausssetzung</text:p>
            </text:list-item>
            <text:list-item>
              <text:p text:style-name="List_20_1_Content_Last"> Gruppenprojekt in zweiten Semester</text:p>
            </text:list-item>
          </text:list>
        </text:list-item>
      </text:list>
      <text:h text:style-name="Heading_20_5" text:outline-level="5"><text:bookmark-start text:name="__RefHeading___bachelor-et_6"/><text:bookmark-start text:name="bachelor-et"/>Bachelor ET<text:bookmark-end text:name="__RefHeading___bachelor-et_6"/><text:bookmark-end text:name="bachelor-et"/></text:h>
      <text:list text:style-name="List_20_1" text:continue-numbering="false">
        <text:list-item>
          <text:p text:style-name="List_20_1_Content_First"> Grundlagenpraktikum in Semestern zwei und drei </text:p>
        </text:list-item>
        <text:list-item>
          <text:p text:style-name="List_20_1_Content"> Pflichtmodule mit Praktikum in Semestern vier und fünf</text:p>
        </text:list-item>
        <text:list-item>
          <text:p text:style-name="List_20_1_Content"> optionales Praxissemester (20 Wochen)</text:p>
        </text:list-item>
        <text:list-item>
          <text:p text:style-name="List_20_1_Content_Last"> Projektarbeit im letzten Semeser mit 10 ECTS</text:p>
        </text:list-item>
      </text:list>
      <text:h text:style-name="Heading_20_5" text:outline-level="5"><text:bookmark-start text:name="__RefHeading___master-bmit_7"/><text:bookmark-start text:name="master-bmit"/>Master BMIT<text:bookmark-end text:name="__RefHeading___master-bmit_7"/><text:bookmark-end text:name="master-bmit"/></text:h>
      <text:list text:style-name="List_20_1" text:continue-numbering="false">
        <text:list-item>
          <text:p text:style-name="List_20_1_Content_First"> Angewandtes Programmierprojekt im ersen Semester (6 ECTS)</text:p>
        </text:list-item>
        <text:list-item>
          <text:p text:style-name="List_20_1_Content_Last"> Projektarbeit im zweiten Semester (6 ECTS)</text:p>
        </text:list-item>
      </text:list>
      <text:h text:style-name="Heading_20_4" text:outline-level="4"><text:bookmark-start text:name="__RefHeading___tu-dresden_8"/><text:bookmark-start text:name="tu-dresden"/>TU Dresden<text:bookmark-end text:name="__RefHeading___tu-dresden_8"/><text:bookmark-end text:name="tu-dresden"/></text:h>
      <text:h text:style-name="Heading_20_5" text:outline-level="5"><text:bookmark-start text:name="__RefHeading___bisher-grundpraktikum_9"/><text:bookmark-start text:name="bisher-grundpraktikum"/>Bisher Grundpraktikum<text:bookmark-end text:name="__RefHeading___bisher-grundpraktikum_9"/><text:bookmark-end text:name="bisher-grundpraktikum"/></text:h>
      <text:list text:style-name="List_20_1" text:continue-numbering="false">
        <text:list-item>
          <text:p text:style-name="List_20_1_Content_First"> (4-6 Wochen je nach Studiengang) zum Erlernen handwerklicher Fähigkeiten</text:p>
        </text:list-item>
        <text:list-item>
          <text:p text:style-name="List_20_1_Content"> muss bis Fachpraktikum (7. Sem.) abgeschlossen sein</text:p>
        </text:list-item>
        <text:list-item>
          <text:p text:style-name="List_20_1_Content"> Betrieb zu finden gestaltete sich in der Vergangenheit oft schwierig</text:p>
        </text:list-item>
        <text:list-item>
          <text:p text:style-name="List_20_1_Content_Last"> Ab WS 24/25 in allen Studiengängen abgeschafft</text:p>
        </text:list-item>
      </text:list>
      <text:h text:style-name="Heading_20_5" text:outline-level="5"><text:bookmark-start text:name="__RefHeading___fachpraktikum-20-wochen_10"/><text:bookmark-start text:name="fachpraktikum-20-wochen"/>Fachpraktikum (20 Wochen)<text:bookmark-end text:name="__RefHeading___fachpraktikum-20-wochen_10"/><text:bookmark-end text:name="fachpraktikum-20-wochen"/></text:h>
      <text:list text:style-name="List_20_1" text:continue-numbering="false">
        <text:list-item>
          <text:p text:style-name="List_20_1_Content_First"> Studierende machen meist 5-6 Monate</text:p>
        </text:list-item>
        <text:list-item>
          <text:p text:style-name="List_20_1_Content"> Studienablaufplan sieht zeitgleich Sprachkurse und AQUA (allgemeine Qualifikationen) vor, die man realistisch nicht parallel erwerben kann</text:p>
        </text:list-item>
        <text:list-item>
          <text:p text:style-name="List_20_1_Content_Last"> Auch hier Änderungen ab WS 24/25, allerdings kaum Auswirkungen auf den Ablauf</text:p>
        </text:list-item>
      </text:list>
      <text:h text:style-name="Heading_20_5" text:outline-level="5"><text:bookmark-start text:name="__RefHeading___praktika-in-modulen_11"/><text:bookmark-start text:name="praktika-in-modulen"/>Praktika in Modulen<text:bookmark-end text:name="__RefHeading___praktika-in-modulen_11"/><text:bookmark-end text:name="praktika-in-modulen"/></text:h>
      <text:list text:style-name="List_20_1" text:continue-numbering="false">
        <text:list-item>
          <text:p text:style-name="List_20_1_Content_First"> Einführungsprojekte in den Studiengängen</text:p>
          <text:list text:style-name="List_20_1">
            <text:list-item>
              <text:p text:style-name="List_20_1_Content"> sorgen für Gruppenfindung und kooperatives Arbeiten</text:p>
            </text:list-item>
            <text:list-item>
              <text:p text:style-name="List_20_1_Content"> Großteils gut geplant und sinnvoll </text:p>
            </text:list-item>
          </text:list>
        </text:list-item>
        <text:list-item>
          <text:p text:style-name="List_20_1_Content"> in Informationssystemtechnik:</text:p>
          <text:list text:style-name="List_20_1">
            <text:list-item>
              <text:p text:style-name="List_20_1_Content"> RoboLAB</text:p>
            </text:list-item>
          </text:list>
        </text:list-item>
        <text:list-item>
          <text:p text:style-name="List_20_1_Content"> Informatikprojekt im 2. Semester</text:p>
          <text:list text:style-name="List_20_1">
            <text:list-item>
              <text:p text:style-name="List_20_1_Content"> Robotersimulation in Java</text:p>
            </text:list-item>
          </text:list>
        </text:list-item>
        <text:list-item>
          <text:p text:style-name="List_20_1_Content"> Im Grundstudium oft stressig, da Vorbereitung sehr anspruchsvoll</text:p>
          <text:list text:style-name="List_20_1">
            <text:list-item>
              <text:p text:style-name="List_20_1_Content"> Wissen für die Eingangstests teilweise mit Vorbereitungsmaterial nicht erwerbbar</text:p>
            </text:list-item>
            <text:list-item>
              <text:p text:style-name="List_20_1_Content"> Unterstützung gerade bei den ET-Praktika „Dynamische Netzwerke“ und „Elektroenergietechnik“ unzureichend</text:p>
              <text:list text:style-name="List_20_1">
                <text:list-item>
                  <text:p text:style-name="List_20_1_Content"> Betreuungspersonal hat teilweise selbst keine Ahnung vom Versuch oder den verwendeten Geräten</text:p>
                </text:list-item>
                <text:list-item>
                  <text:p text:style-name="List_20_1_Content"> Lehrsprache Deutsch öfter nicht erfüllt</text:p>
                </text:list-item>
              </text:list>
            </text:list-item>
          </text:list>
        </text:list-item>
        <text:list-item>
          <text:p text:style-name="List_20_1_Content"> Im Hauptstudium deutlich besser</text:p>
          <text:list text:style-name="List_20_1">
            <text:list-item>
              <text:p text:style-name="List_20_1_Content"> Unterstützung bei Vorbereitung (teilweise Konsultationen)</text:p>
            </text:list-item>
            <text:list-item>
              <text:p text:style-name="List_20_1_Content_Last"> Vorlesung beschäftigt sich aktiv mit Praktikumsinhalten</text:p>
            </text:list-item>
          </text:list>
        </text:list-item>
      </text:list>
      <text:h text:style-name="Heading_20_5" text:outline-level="5"><text:bookmark-start text:name="__RefHeading___neben-der-uni_12"/><text:bookmark-start text:name="neben-der-uni"/>Neben der Uni<text:bookmark-end text:name="__RefHeading___neben-der-uni_12"/><text:bookmark-end text:name="neben-der-uni"/></text:h>
      <text:list text:style-name="List_20_1" text:continue-numbering="false">
        <text:list-item>
          <text:p text:style-name="List_20_1_Content_First"> Hochschulgruppen: </text:p>
          <text:list text:style-name="List_20_1">
            <text:list-item>
              <text:p text:style-name="List_20_1_Content"> Turmlabor (Studentisch geführtes E-Lab)</text:p>
            </text:list-item>
            <text:list-item>
              <text:p text:style-name="List_20_1_Content"> TURAG (EuroBot)</text:p>
            </text:list-item>
            <text:list-item>
              <text:p text:style-name="List_20_1_Content_Last"> Elbflorace (Formula Student Team)</text:p>
            </text:list-item>
          </text:list>
        </text:list-item>
      </text:list>
      <text:h text:style-name="Heading_20_4" text:outline-level="4"><text:bookmark-start text:name="__RefHeading___tu-muenchen_13"/><text:bookmark-start text:name="tu-muenchen"/>TU München<text:bookmark-end text:name="__RefHeading___tu-muenchen_13"/><text:bookmark-end text:name="tu-muenchen"/></text:h>
      <text:list text:style-name="List_20_1" text:continue-numbering="false">
        <text:list-item>
          <text:p text:style-name="List_20_1_Content_First"> Im Bachelor nur ein Pflichtpraktikum (Programmieren in C), oft aber freiwillige Praktika in anderen Vorlesungen (oft aber nur am Rechner)</text:p>
        </text:list-item>
        <text:list-item>
          <text:p text:style-name="List_20_1_Content"> adveisor: Projektwettbewerb mit viel Softskill-Training und wenig „Handwerklichen“-Training als zuwahl Option in den ersten zwei Semester (ist auch zwei Semester lang)</text:p>
        </text:list-item>
        <text:list-item>
          <text:p text:style-name="List_20_1_Content"> Praktika in den ersten Semestern Bachelor meist schwer zu organisieren, weil wenn verpflichtend muss man mit 500 - 300 Leuten planen</text:p>
        </text:list-item>
        <text:list-item>
          <text:p text:style-name="List_20_1_Content"> Wahlpraktika im Bachelor ab 5. Semester mit anderen Wahlfächern</text:p>
        </text:list-item>
        <text:list-item>
          <text:p text:style-name="List_20_1_Content"> oft fehlt generell der Praxisbezug in Vorlesungen</text:p>
        </text:list-item>
        <text:list-item>
          <text:p text:style-name="List_20_1_Content"> Im Master min 5 bis max 15 ECTS in Praktika nötig/möglich</text:p>
        </text:list-item>
        <text:list-item>
          <text:p text:style-name="List_20_1_Content"> Im Bachelor 9 Wochen (Vollzeit) Ingenieurspraxis (als Vollzeit oder Werkstudent möglich) (Praktikum in einer Firma gedacht, manche machen es auch an der Uni)</text:p>
        </text:list-item>
        <text:list-item>
          <text:p text:style-name="List_20_1_Content"> Im Master 9 Wochen Forschungspraxis (Praktikum an einem Lehrstuhl(gedacht, aber nicht Pflicht))</text:p>
        </text:list-item>
        <text:list-item>
          <text:p text:style-name="List_20_1_Content"> Plätze in guten Praktika meist zu wenig und daher schwer zu kriegen (aber man kann einfach ein anderes machen, meist auch okay, aber nicht ganz so geil)</text:p>
        </text:list-item>
        <text:list-item>
          <text:p text:style-name="List_20_1_Content"> oft entspricht ECTS nicht wirklich dem Arbeitsaufwand</text:p>
        </text:list-item>
        <text:list-item>
          <text:p text:style-name="List_20_1_Content"> Keine Eingangstest, manchmal eine Bewerbung/Motivationsschreiben</text:p>
        </text:list-item>
        <text:list-item>
          <text:p text:style-name="List_20_1_Content"> man kann oft einfach zum ersten Termin kommen, weil viele die angemeldet sind kommen nie</text:p>
        </text:list-item>
        <text:list-item>
          <text:p text:style-name="List_20_1_Content_Last"> Fachschafts Elektronik-Labor (mit Lötkursen und weitere Kursen in Plannung) und viele Hochschulgruppen mit Praxisbezug (Move (schickt Satelliten ins Weltall), TUM Racing, Hyperloop, …)</text:p>
        </text:list-item>
      </text:list>
      <text:h text:style-name="Heading_20_4" text:outline-level="4"><text:bookmark-start text:name="__RefHeading___uni-stuttgart_14"/><text:bookmark-start text:name="uni-stuttgart"/>Uni Stuttgart<text:bookmark-end text:name="__RefHeading___uni-stuttgart_14"/><text:bookmark-end text:name="uni-stuttgart"/></text:h>
      <text:h text:style-name="Heading_20_5" text:outline-level="5"><text:bookmark-start text:name="__RefHeading___bachelor-etit_15"/><text:bookmark-start text:name="bachelor-etit"/>Bachelor ETIT<text:bookmark-end text:name="__RefHeading___bachelor-etit_15"/><text:bookmark-end text:name="bachelor-etit"/></text:h>
      <text:list text:style-name="List_20_1" text:continue-numbering="false">
        <text:list-item>
          <text:p text:style-name="List_20_1_Content_First"> Grundlagenpraktikum (5 Termine, inkl. Löten, Messen, Mikrocontroller)</text:p>
        </text:list-item>
        <text:list-item>
          <text:p text:style-name="List_20_1_Content"> Programmierpraktikum (Begleitveranstaltung zu „Grundlagen der Programmierung“ in C/C++)</text:p>
        </text:list-item>
        <text:list-item>
          <text:p text:style-name="List_20_1_Content"> 2 aus Katalog wählbare Fachpraktika 2x 4,5 ECTS (meist so ca. ein Nachmittag pro Woche für ein Semester), Beispiele:</text:p>
          <text:list text:style-name="List_20_1">
            <text:list-item>
              <text:p text:style-name="List_20_1_Content"> Entwurf integrierter Schaltungen (Einführung in Cadence, Simulation und Layout, aber nur am PC)</text:p>
            </text:list-item>
            <text:list-item>
              <text:p text:style-name="List_20_1_Content"> Entwurf und Inbetriebnahme eines BLDC-Wechselrichters (inkl. thermische Auslegung, SPICE-Simulation, Fertigung, Bestückung und Vermessung der Platine)</text:p>
            </text:list-item>
            <text:list-item>
              <text:p text:style-name="List_20_1_Content"> Mikrocontroller-Programmierung eines autonomen Roboters mit Wettkampf der Teams am Ende (teilweise inkl. Platinendesign für Batteriezustandsanzeige, etc.)</text:p>
            </text:list-item>
            <text:list-item>
              <text:p text:style-name="List_20_1_Content"> Auswertung von Wettersatellit-Daten mit Matlab</text:p>
            </text:list-item>
            <text:list-item>
              <text:p text:style-name="List_20_1_Content"> Bau einer Gauss-Kanone</text:p>
            </text:list-item>
            <text:list-item>
              <text:p text:style-name="List_20_1_Content_Last"> Hochfrequenztechnik: verschiedene Versuche</text:p>
            </text:list-item>
          </text:list>
        </text:list-item>
      </text:list>
      <text:h text:style-name="Heading_20_5" text:outline-level="5"><text:bookmark-start text:name="__RefHeading___master-etit_16"/><text:bookmark-start text:name="master-etit"/>Master ETIT<text:bookmark-end text:name="__RefHeading___master-etit_16"/><text:bookmark-end text:name="master-etit"/></text:h>
      <text:list text:style-name="List_20_1" text:continue-numbering="false">
        <text:list-item>
          <text:p text:style-name="List_20_1_Content_First"> 1 aus Katalog wählbares Fachpraktikum 6 ECTS (ebenfalls ca. 1 Nachmittag pro Woche für ein Semester), Beispiele:</text:p>
          <text:list text:style-name="List_20_1">
            <text:list-item>
              <text:p text:style-name="List_20_1_Content"> Entwurf und Implementierung eines RISC-V CPU-Cores in VHDL/auf einem FPGA</text:p>
            </text:list-item>
            <text:list-item>
              <text:p text:style-name="List_20_1_Content"> Messverfahren für schnell schaltende Leistungstransistoren (Doppelpulstest, Strommessmethoden, …)</text:p>
            </text:list-item>
            <text:list-item>
              <text:p text:style-name="List_20_1_Content"> Hochfrequenztechnik: verschiedene Versuche</text:p>
            </text:list-item>
            <text:list-item>
              <text:p text:style-name="List_20_1_Content_Last"> Flachbildschirme: Herstellung eines LCDs im Reinraum</text:p>
            </text:list-item>
          </text:list>
        </text:list-item>
      </text:list>
      <text:h text:style-name="Heading_20_5" text:outline-level="5"><text:bookmark-start text:name="__RefHeading___sonstiges_17"/><text:bookmark-start text:name="sonstiges"/>Sonstiges<text:bookmark-end text:name="__RefHeading___sonstiges_17"/><text:bookmark-end text:name="sonstiges"/></text:h>
      <text:list text:style-name="List_20_1" text:continue-numbering="false">
        <text:list-item>
          <text:p text:style-name="List_20_1_Content_First"> StudLab (studentisches Labor mit guter Ausstattung, 24/7 zugänglich für ETIs)</text:p>
        </text:list-item>
        <text:list-item>
          <text:p text:style-name="List_20_1_Content"> GreenTeam/RennTeam (Formula Student Teams)</text:p>
        </text:list-item>
        <text:list-item>
          <text:p text:style-name="List_20_1_Content_Last"> KSAT (bauen Satelliten)</text:p>
        </text:list-item>
      </text:list>
      <text:h text:style-name="Heading_20_4" text:outline-level="4"><text:bookmark-start text:name="__RefHeading___tu-ilmenau_18"/><text:bookmark-start text:name="tu-ilmenau"/>TU Ilmenau<text:bookmark-end text:name="__RefHeading___tu-ilmenau_18"/><text:bookmark-end text:name="tu-ilmenau"/></text:h>
      <text:list text:style-name="List_20_1" text:continue-numbering="false">
        <text:list-item>
          <text:p text:style-name="List_20_1_Content_First"> Grundpraktikum (6 Wochen) außerhalb der Vorlesungszeit</text:p>
          <text:list text:style-name="List_20_1">
            <text:list-item>
              <text:p text:style-name="List_20_1_Content"> Ausbildung kann angerechnet werden</text:p>
            </text:list-item>
          </text:list>
        </text:list-item>
        <text:list-item>
          <text:p text:style-name="List_20_1_Content"> kaum Praktika im ersten Semester (4 Versuche)</text:p>
          <text:list text:style-name="List_20_1">
            <text:list-item>
              <text:p text:style-name="List_20_1_Content"> dafür 1 ECTS</text:p>
            </text:list-item>
            <text:list-item>
              <text:p text:style-name="List_20_1_Content"> Aufwand: 10 h für Bestanden, 16 h für halbwegs gute Note</text:p>
            </text:list-item>
            <text:list-item>
              <text:p text:style-name="List_20_1_Content"> Steigerung der Versuche je Semester ( 2.→ 10; 3.→ 13; 4. → 15)</text:p>
            </text:list-item>
          </text:list>
        </text:list-item>
        <text:list-item>
          <text:p text:style-name="List_20_1_Content"> je nach Studienschwerpunkt mehr danach</text:p>
        </text:list-item>
        <text:list-item>
          <text:p text:style-name="List_20_1_Content"> Probleme: keine einheitlichen Anforderungen zu Aufwand, Durchführung, Anmeldung etc.</text:p>
          <text:list text:style-name="List_20_1">
            <text:list-item>
              <text:p text:style-name="List_20_1_Content"> Vorbereitung: Versuchsanleitung in eigenen Worten abschreiben</text:p>
            </text:list-item>
            <text:list-item>
              <text:p text:style-name="List_20_1_Content"> Eingangstest (muss zur Teilnahme bestanden werden)</text:p>
            </text:list-item>
            <text:list-item>
              <text:p text:style-name="List_20_1_Content"> kann ohne Begrenzung wiederholt werden, eine Wiederholung pro Semester</text:p>
              <text:list text:style-name="List_20_1">
                <text:list-item>
                  <text:p text:style-name="List_20_1_Content"> Modul wird dann aber erst später angerechnet</text:p>
                </text:list-item>
                <text:list-item>
                  <text:p text:style-name="List_20_1_Content"> Zulassung zur Prüfung abhängig von Praktikum</text:p>
                </text:list-item>
              </text:list>
            </text:list-item>
            <text:list-item>
              <text:p text:style-name="List_20_1_Content"> Unterschiedliche Anmeldungsverfahren zu den versch. Praktika</text:p>
            </text:list-item>
            <text:list-item>
              <text:p text:style-name="List_20_1_Content"> Praktika sind nicht zeitlich zueinander abgestimmt</text:p>
            </text:list-item>
          </text:list>
        </text:list-item>
        <text:list-item>
          <text:p text:style-name="List_20_1_Content"> kaum Absprache hinsichtlich Terminen → daher teilweise sehr viel auf einmal</text:p>
        </text:list-item>
        <text:list-item>
          <text:p text:style-name="List_20_1_Content_Last"> kein Industriepraktikum mehr</text:p>
        </text:list-item>
      </text:list>
      <text:list text:style-name="List_20_1" text:continue-numbering="false">
        <text:list-item>
          <text:p text:style-name="List_20_1_Content_First"> Meisten Studierenden haben mehr Praktika als gefordert</text:p>
          <text:list text:style-name="List_20_1">
            <text:list-item>
              <text:p text:style-name="List_20_1_Content"> Qualität tendenziell schlecht, zu hoher Arbeitsaufwand</text:p>
            </text:list-item>
          </text:list>
        </text:list-item>
        <text:list-item>
          <text:p text:style-name="List_20_1_Content_Last"> Wird bewertet und verrechnet, verbessert meist Prüfungsnote, da meist vergebene Noten (1-1,7  oder 5,0)</text:p>
        </text:list-item>
      </text:list>
      <text:h text:style-name="Heading_20_4" text:outline-level="4"><text:bookmark-start text:name="__RefHeading___uni-paderborn_19"/><text:bookmark-start text:name="uni-paderborn"/>Uni Paderborn<text:bookmark-end text:name="__RefHeading___uni-paderborn_19"/><text:bookmark-end text:name="uni-paderborn"/></text:h>
      <text:h text:style-name="Heading_20_5" text:outline-level="5"><text:bookmark-start text:name="__RefHeading___bachelor-e-technik_20"/><text:bookmark-start text:name="bachelor-e-technik"/>Bachelor E-Technik<text:bookmark-end text:name="__RefHeading___bachelor-e-technik_20"/><text:bookmark-end text:name="bachelor-e-technik"/></text:h>
      <text:list text:style-name="List_20_1" text:continue-numbering="false">
        <text:list-item>
          <text:p text:style-name="List_20_1_Content_First"> Industriepraktikum von 8 Wochen oder Ausbildung</text:p>
          <text:list text:style-name="List_20_1">
            <text:list-item>
              <text:p text:style-name="List_20_1_Content"> angedacht vor dem Studium, muss bis zum Bachelor nachgewiesen werden</text:p>
            </text:list-item>
          </text:list>
        </text:list-item>
        <text:list-item>
          <text:p text:style-name="List_20_1_Content"> 1. Semester Projekt angewandte Programmierung (2 ECTS)</text:p>
        </text:list-item>
        <text:list-item>
          <text:p text:style-name="List_20_1_Content"> 2. - 4. Semester Laborpraktikum (6 ECTS (2 pro Semester))</text:p>
          <text:list text:style-name="List_20_1">
            <text:list-item>
              <text:p text:style-name="List_20_1_Content"> zu viel Arbeitsaufwand und zu hohes Niveau</text:p>
            </text:list-item>
            <text:list-item>
              <text:p text:style-name="List_20_1_Content"> wird im Rahmen der Reakkreditierung umgestaltet</text:p>
            </text:list-item>
            <text:list-item>
              <text:p text:style-name="List_20_1_Content"> machen eine Zeitstudie, um wahren Zeitaufwand zu dokumentieren</text:p>
            </text:list-item>
          </text:list>
        </text:list-item>
        <text:list-item>
          <text:p text:style-name="List_20_1_Content_Last"> Projektseminar (2 ECTS)</text:p>
        </text:list-item>
      </text:list>
      <text:h text:style-name="Heading_20_5" text:outline-level="5"><text:bookmark-start text:name="__RefHeading___bachelor-computer-engineering_21"/><text:bookmark-start text:name="bachelor-computer-engineering"/>Bachelor Computer Engineering<text:bookmark-end text:name="__RefHeading___bachelor-computer-engineering_21"/><text:bookmark-end text:name="bachelor-computer-engineering"/></text:h>
      <text:list text:style-name="List_20_1" text:continue-numbering="false">
        <text:list-item>
          <text:p text:style-name="List_20_1_Content_First"> keine Pflicht eines Industriepraktikums</text:p>
        </text:list-item>
        <text:list-item>
          <text:p text:style-name="List_20_1_Content"> 3. Semester Microcontrollerpraktikum (6 ECTS)</text:p>
        </text:list-item>
        <text:list-item>
          <text:p text:style-name="List_20_1_Content_Last"> 5. Systementwurf Teamprojekt (7 ECTS)</text:p>
        </text:list-item>
      </text:list>
      <text:h text:style-name="Heading_20_5" text:outline-level="5"><text:bookmark-start text:name="__RefHeading___master-et-und-ce_22"/><text:bookmark-start text:name="master-et-und-ce"/>Master ET und CE<text:bookmark-end text:name="__RefHeading___master-et-und-ce_22"/><text:bookmark-end text:name="master-et-und-ce"/></text:h>
      <text:list text:style-name="List_20_1" text:continue-numbering="false">
        <text:list-item>
          <text:p text:style-name="List_20_1_Content_First"> Team oder Einzelprojekt zwei Semester (18 ECTS)</text:p>
        </text:list-item>
        <text:list-item>
          <text:p text:style-name="List_20_1_Content_Last"> kann in zwei kleinere Projekte je 9 ECTS gesplittet werden</text:p>
        </text:list-item>
      </text:list>
      <text:h text:style-name="Heading_20_5" text:outline-level="5"><text:bookmark-start text:name="__RefHeading___sonstiges_23"/><text:bookmark-start text:name="sonstiges1"/>Sonstiges<text:bookmark-end text:name="__RefHeading___sonstiges_23"/><text:bookmark-end text:name="sonstiges1"/></text:h>
      <text:list text:style-name="List_20_1" text:continue-numbering="false">
        <text:list-item>
          <text:p text:style-name="List_20_1_Content_First"> E- Labor der Fachschaft bietet einen Versuch 0 an, um Laborgeräte zu erklären und Microcontroller Projekte</text:p>
        </text:list-item>
        <text:list-item>
          <text:p text:style-name="List_20_1_Content_Last"> UPB Racing Team</text:p>
        </text:list-item>
      </text:list>
      <text:h text:style-name="Heading_20_3" text:outline-level="3"><text:bookmark-start text:name="__RefHeading___zusammenfassungprobleme-loesungsansaetze_24"/><text:bookmark-start text:name="zusammenfassungprobleme-loesungsansaetze"/>Zusammenfassung: Probleme &amp; Lösungsansätze<text:bookmark-end text:name="__RefHeading___zusammenfassungprobleme-loesungsansaetze_24"/><text:bookmark-end text:name="zusammenfassungprobleme-loesungsansaetze"/></text:h>
      <text:h text:style-name="Heading_20_4" text:outline-level="4"><text:bookmark-start text:name="__RefHeading___probleme_25"/><text:bookmark-start text:name="probleme"/>Probleme<text:bookmark-end text:name="__RefHeading___probleme_25"/><text:bookmark-end text:name="probleme"/></text:h>
      <text:list text:style-name="List_20_1" text:continue-numbering="false">
        <text:list-item>
          <text:p text:style-name="List_20_1_Content_First"> Praktika sind oft nicht abgestimmt</text:p>
          <text:list text:style-name="List_20_1">
            <text:list-item>
              <text:p text:style-name="List_20_1_Content"> Zeitlich als auch inhaltlich</text:p>
            </text:list-item>
            <text:list-item>
              <text:p text:style-name="List_20_1_Content"> Aufwand versch. Praktika sind zu uneinheitlich</text:p>
            </text:list-item>
          </text:list>
        </text:list-item>
        <text:list-item>
          <text:p text:style-name="List_20_1_Content"> wahrer Zeitaufwand oft unstimmig mit angerechneten Leistungspunkten </text:p>
        </text:list-item>
        <text:list-item>
          <text:p text:style-name="List_20_1_Content"> Bewertung eines Praktikums mit mehreren Terminen und Dozenten uneinheitlich</text:p>
          <text:list text:style-name="List_20_1">
            <text:list-item>
              <text:p text:style-name="List_20_1_Content_Last"> abhängig vom Dozenten</text:p>
            </text:list-item>
          </text:list>
        </text:list-item>
      </text:list>
      <text:h text:style-name="Heading_20_4" text:outline-level="4"><text:bookmark-start text:name="__RefHeading___loesungsansaetze_26"/><text:bookmark-start text:name="loesungsansaetze"/>Lösungsansätze<text:bookmark-end text:name="__RefHeading___loesungsansaetze_26"/><text:bookmark-end text:name="loesungsansaetze"/></text:h>
      <text:p text:style-name="Text_20_body"><draw:frame draw:style-name="mediaright" draw:name="0" text:anchor-type="paragraph" draw:z-index="0" svg:width="5.2916666666667cm" style:rel-width="100%" svg:height="2.4809212526604cm" style:rel-height="scale"><draw:image xlink:href="Pictures/4c6a577ae04a92851c43e5aa4ee81335.jpg" xlink:type="simple" xlink:show="embed" xlink:actuate="onLoad"/></draw:frame></text:p>
      <text:h text:style-name="Heading_20_5" text:outline-level="5"><text:bookmark-start text:name="__RefHeading___praxisanteil-in-vorlesungen_27"/><text:bookmark-start text:name="praxisanteil-in-vorlesungen"/>Praxisanteil in Vorlesungen<text:bookmark-end text:name="__RefHeading___praxisanteil-in-vorlesungen_27"/><text:bookmark-end text:name="praxisanteil-in-vorlesungen"/></text:h>
      <text:list text:style-name="List_20_1" text:continue-numbering="false">
        <text:list-item>
          <text:p text:style-name="List_20_1_Content_First"> Beispiele aus Industrie und Forschung</text:p>
        </text:list-item>
        <text:list-item>
          <text:p text:style-name="List_20_1_Content"> Gastvorlesungen/Vorlesungsbesuche aus der Industrie</text:p>
        </text:list-item>
        <text:list-item>
          <text:p text:style-name="List_20_1_Content_Last"> Verweis auf/Einbeziehung von HSGs</text:p>
        </text:list-item>
      </text:list>
      <text:h text:style-name="Heading_20_5" text:outline-level="5"><text:bookmark-start text:name="__RefHeading___qualitativ-hochwertige-praktika_28"/><text:bookmark-start text:name="qualitativ-hochwertige-praktika"/>Qualitativ hochwertige Praktika<text:bookmark-end text:name="__RefHeading___qualitativ-hochwertige-praktika_28"/><text:bookmark-end text:name="qualitativ-hochwertige-praktika"/></text:h>
      <text:list text:style-name="List_20_1" text:continue-numbering="false">
        <text:list-item>
          <text:p text:style-name="List_20_1_Content_First"> Verweis auf Praktikumsgrundlagen in Vorlesungen</text:p>
        </text:list-item>
        <text:list-item>
          <text:p text:style-name="List_20_1_Content"> Inhalte auf Wissensstand abstimmen</text:p>
        </text:list-item>
        <text:list-item>
          <text:p text:style-name="List_20_1_Content"> Verweis auf/Einbeziehung von HSGs</text:p>
        </text:list-item>
        <text:list-item>
          <text:p text:style-name="List_20_1_Content"> Qualität statt Quantität –&gt; lieber Semesterweise Praktika anstelle von 3h Sitzungen pro Thema</text:p>
        </text:list-item>
        <text:list-item>
          <text:p text:style-name="List_20_1_Content"> schlechte/unnötige Praktika streichen/ändern –&gt; (Geld)Mittel auf gute Praktika konzentrieren</text:p>
        </text:list-item>
        <text:list-item>
          <text:p text:style-name="List_20_1_Content"> Wahlmöglichkeit von Praktikumsinhalten anbieten (Hilft auch bei einfacherer Vorbereitung, da am Thema interessiert/ schon drin)</text:p>
        </text:list-item>
        <text:list-item>
          <text:p text:style-name="List_20_1_Content"> Feedback an Betreuer des Praktikums</text:p>
        </text:list-item>
        <text:list-item>
          <text:p text:style-name="List_20_1_Content_Last"> Konsultationen anbieten</text:p>
        </text:list-item>
      </text:list>
      <text:h text:style-name="Heading_20_5" text:outline-level="5"><text:bookmark-start text:name="__RefHeading___vorbereitung-von-praktika-verbessern_29"/><text:bookmark-start text:name="vorbereitung-von-praktika-verbessern"/>Vorbereitung von Praktika verbessern<text:bookmark-end text:name="__RefHeading___vorbereitung-von-praktika-verbessern_29"/><text:bookmark-end text:name="vorbereitung-von-praktika-verbessern"/></text:h>
      <text:list text:style-name="List_20_1" text:continue-numbering="false">
        <text:list-item>
          <text:p text:style-name="List_20_1_Content_First"> Klare Aufgabenstellung und Quellen zur Vorbereitung (nicht nur das Vorlesungsskript)</text:p>
        </text:list-item>
        <text:list-item>
          <text:p text:style-name="List_20_1_Content"> Aufgabenstellung vor Praktikumstermin veröffentlichen</text:p>
        </text:list-item>
        <text:list-item>
          <text:p text:style-name="List_20_1_Content"> transparenter Zeiplan</text:p>
        </text:list-item>
        <text:list-item>
          <text:p text:style-name="List_20_1_Content_Last"> Einheitliches &amp; faires Anmeldeverfahren</text:p>
        </text:list-item>
      </text:list>
      <text:h text:style-name="Heading_20_5" text:outline-level="5"><text:bookmark-start text:name="__RefHeading___ects-vs.-aufwand_30"/><text:bookmark-start text:name="ects-vs.-aufwand"/>ECTS vs. Aufwand<text:bookmark-end text:name="__RefHeading___ects-vs.-aufwand_30"/><text:bookmark-end text:name="ects-vs.-aufwand"/></text:h>
      <text:list text:style-name="List_20_1" text:continue-numbering="false">
        <text:list-item>
          <text:p text:style-name="List_20_1_Content_First"> Praktikum als eigenständiges Modul/Praktikum als einzige Prüfungsleistung</text:p>
        </text:list-item>
        <text:list-item>
          <text:p text:style-name="List_20_1_Content"> Angabe des Fachgebiets mit geschätzter Arbeitszeit –&gt; Rückmeldung an Betreuer</text:p>
        </text:list-item>
        <text:list-item>
          <text:p text:style-name="List_20_1_Content_Last"> Zeitplan zu Beginn offenlegen/transparenter Zeitplan</text:p>
        </text:list-item>
      </text:list>
      <text:h text:style-name="Heading_20_3" text:outline-level="3"><text:bookmark-start text:name="__RefHeading___ende_31"/><text:bookmark-start text:name="ende"/>Ende<text:bookmark-end text:name="__RefHeading___ende_31"/><text:bookmark-end text:name="ende"/></text:h>
      <text:p text:style-name="Text_20_body">Beginn: 09:02 Uhr<text:line-break/>
Ende: 11:10 Uhr <text:line-break/>
Der AK ist nicht fertig und sollte auf weiteren Tagungen besprochen werden. Dabei wäre ein Arbeits-AK zur Ideenfindung für einen qualitativ hochwertigeren Praxisanteil sinnvoll. Dabei sollte idealerweise eine Ausarbeitung entstehen. Dies kann eine Handreichung (oder eine  Stellungnahme) sein. Man könnte diesen AK aufteilen in zwei AKs mit den Themenbereichen „Praxisbezug in Vorlesungen“ und „Praktik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4T02::18:40</meta:creation-date>
    <dc:creator>Generated</dc:creator>
    <dc:date>2026-09-14T02::18:40</dc:date>
    <dc:language>en-US</dc:language>
    <meta:editing-cycles>1</meta:editing-cycles>
    <meta:editing-duration>PT0S</meta:editing-duration>
    <dc:title>arbeitskreise:praxisanteil_im_studium:protokoll_ulm2023</dc:title>
  </office:meta>
</office:document-meta>
</file>