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cribbl_begriffe:start"/><text:bookmark-start text:name="__RefHeading___scribbl_begriffe_1"/><text:bookmark-start text:name="scribbl_begriffe"/>Scribbl_begriffe<text:bookmark-end text:name="__RefHeading___scribbl_begriffe_1"/><text:bookmark-end text:name="scribbl_begriffe"/></text:h>
      <text:p text:style-name="Text_20_body">Hier sollen Begriffe gesammelt werden die sich für Spiele wie scribbl.io und ähnliche eignen. Bei der 86. Online-BuFaTa hat sich gezeigt, dass es ziemlich witzig ist mit einer Kombination aus ET, FS und BuFaTa Begriffen zu spielen.</text:p>
      <text:h text:style-name="Heading_20_2" text:outline-level="2"><text:bookmark-start text:name="__RefHeading___websites_2"/><text:bookmark-start text:name="websites"/>Websites<text:bookmark-end text:name="__RefHeading___websites_2"/><text:bookmark-end text:name="websites"/></text:h>
      <text:list text:style-name="List_20_1" text:continue-numbering="false">
        <text:list-item>
          <text:p text:style-name="List_20_1_Content_First"> <text:a xlink:type="simple" xlink:href="https://skribbl.io/" text:style-name="Internet_20_link" text:visited-style-name="Visited_20_Internet_20_Link">https://skribbl.io/</text:a> bietet leider nicht die Möglichkeit, eigene Wortlisten zu importieren.</text:p>
        </text:list-item>
        <text:list-item>
          <text:p text:style-name="List_20_1_Content_Last"> <text:a xlink:type="simple" xlink:href="https://sketchful.io/" text:style-name="Internet_20_link" text:visited-style-name="Visited_20_Internet_20_Link">https://sketchful.io/</text:a></text:p>
        </text:list-item>
      </text:list>
      <text:h text:style-name="Heading_20_2" text:outline-level="2"><text:bookmark-start text:name="__RefHeading___begriffe_3"/><text:bookmark-start text:name="begriffe"/>Begriffe<text:bookmark-end text:name="__RefHeading___begriffe_3"/><text:bookmark-end text:name="begriffe"/></text:h>
      <text:p text:style-name="Text_20_body"><text:a xlink:type="simple" xlink:href="https://cloud.bufata-et.de/s/Mry46zqzZQ4icJ7" text:style-name="Internet_20_link" text:visited-style-name="Visited_20_Internet_20_Link">Alle Begriffe Stand 24.05.2020</text:a><text:line-break/>
Sortierte Begriffe als CSV</text:p>
      <text:h text:style-name="Heading_20_3" text:outline-level="3"><text:bookmark-start text:name="__RefHeading___et-begriffe_4"/><text:bookmark-start text:name="et-begriffe"/>ET-Begriffe<text:bookmark-end text:name="__RefHeading___et-begriffe_4"/><text:bookmark-end text:name="et-begriffe"/></text:h>
      <text:p text:style-name="Preformatted_20_Text">Antenne,<text:line-break/>Schwingkreis,<text:line-break/>Arduino,<text:line-break/>Scheinleistung,<text:line-break/>Blindleistung,<text:line-break/>Halleffekt,<text:line-break/>Widerstand,<text:line-break/>Spule,<text:line-break/>Kondensator,<text:line-break/>Relais,<text:line-break/>Elektrodynamik,<text:line-break/>Tiefpass,<text:line-break/>Lambda-halbe-Dipol,<text:line-break/>Yagi-Antenne,<text:line-break/>Spannungsteiler,<text:line-break/>Induktion,<text:line-break/>Buffer,<text:line-break/>ADC,<text:line-break/>DAC,<text:line-break/>Park-Transformation,<text:line-break/>Gleichrichter,<text:line-break/>Mittelwert,<text:line-break/>RMS-Wert,<text:line-break/>Multimeter,<text:line-break/>Taylorreihe,<text:line-break/>Oszilloskop,<text:line-break/>Netzteil,<text:line-break/>Tastkopf,<text:line-break/>Arbeitsspeicher,<text:line-break/>Operationsverstärker,<text:line-break/>Transimpedanzverstärker,<text:line-break/>Tiefsetzsteller,<text:line-break/>Hochsetzsteller,<text:line-break/>SNR,<text:line-break/>Amplitude,<text:line-break/>Frequenz,<text:line-break/>Fourier-Transformation,<text:line-break/>Hochspannung,<text:line-break/>Mittelspannung,<text:line-break/>Schutzkleinspannung,<text:line-break/>Steckdose,<text:line-break/>VDE,<text:line-break/>Sponsor,<text:line-break/>Erstsemester,<text:line-break/>Drehstrom,<text:line-break/>Antennenlänge,<text:line-break/>Wellengleichung,<text:line-break/>Matlab,<text:line-break/>Python,<text:line-break/>Sperrwandler,<text:line-break/>Entwicklungsumgebung,<text:line-break/>Molexstecker,<text:line-break/>LTspice,<text:line-break/>Rauschen,<text:line-break/>Mischer,<text:line-break/>Solarthermie,<text:line-break/>Clausius-Rankine-Prozess,<text:line-break/>ORC-Prozess,<text:line-break/>Enthalpie,<text:line-break/>Entropie,<text:line-break/>Laufwasserkraftwerk,<text:line-break/>dezentral,<text:line-break/>Merit-Order,<text:line-break/>Spannungsquelle,<text:line-break/>Stromquelle,<text:line-break/>Photolithografie,<text:line-break/>Ausbreitungsgeschwindigkeit,<text:line-break/>Thyristor,<text:line-break/>Varistor,<text:line-break/>Thermistor,<text:line-break/>Photodiode,<text:line-break/>Leuchtdiode,<text:line-break/>Spax,<text:line-break/>Flipflop,<text:line-break/>SPI,<text:line-break/>UART,<text:line-break/>Ethernet,<text:line-break/>Koax,<text:line-break/>LVDS,<text:line-break/>I2C,<text:line-break/>Rechenzentrum,<text:line-break/>Fourier,<text:line-break/>Supraleiter,<text:line-break/>Kernkraftwerk,<text:line-break/>NYM,<text:line-break/>Fehlerstromschutzschalter,<text:line-break/>Oberschwingung,<text:line-break/>Klirrfaktor,<text:line-break/>Differenzialgleichung,<text:line-break/>QAM,<text:line-break/>QPSK,<text:line-break/>Wirkleistung,<text:line-break/>Leitwert,<text:line-break/>Wechselrichter,<text:line-break/>Photovoltaik,<text:line-break/>Windkraftanlage,<text:line-break/>Heimspeicher,<text:line-break/>Schwarzstartfähigkeit,<text:line-break/>Inselsystem,<text:line-break/>Eigenverbrauch,<text:line-break/>Solarkraftwerk,<text:line-break/>Offshore-Windpark,<text:line-break/>HGÜ,<text:line-break/>Übertragungsnetzbetreiber,<text:line-break/>Bundesnetzagentur,<text:line-break/>Umspannwerk,<text:line-break/>Netzintegration,<text:line-break/>Anode,<text:line-break/>Kathode,<text:line-break/>Fusionskraftwerk,<text:line-break/>Osmosekraftwerk,<text:line-break/>Greenwashing,<text:line-break/>Lastkurve,<text:line-break/>Grundlast,<text:line-break/>Sternschaltung,<text:line-break/>Dreiecksschaltung,<text:line-break/>Generator,<text:line-break/>Kraft-Wärme-Kopplung,<text:line-break/>Schlupf,<text:line-break/>Asynchronmaschine,<text:line-break/>Synchronmaschine,<text:line-break/>Ingenieure-ohne-Grenzen,<text:line-break/>Bleibatterie,<text:line-break/>Lithium-Ionen-Batterie,<text:line-break/>B-Feld,<text:line-break/>E-Feld,<text:line-break/>orthogonal,<text:line-break/>Linearisieren,<text:line-break/>Arbeitspunkt,<text:line-break/>Diode,<text:line-break/>MOSFET,<text:line-break/>Transistor,<text:line-break/>Pentode,<text:line-break/>Diac,<text:line-break/>Triac,<text:line-break/>Quellencodierung,<text:line-break/>Kanalcodierung,<text:line-break/>IQ-Demodulator,<text:line-break/>LEO,<text:line-break/>GEO,<text:line-break/>Gasturbine,<text:line-break/>Spitzenlastkraftwerk,<text:line-break/>Machine-Learning,<text:line-break/>Hochspannungsgleichstromüberstragungsstrecke,<text:line-break/>Trenntrafo,<text:line-break/>Flybacktransformator,<text:line-break/>Umladung,<text:line-break/>Spitzenlast,<text:line-break/>Transformator,<text:line-break/>Atomreaktor,<text:line-break/>Kurzschlussstrom,<text:line-break/>Leerlaufspannung,<text:line-break/>Leistungsschutzschalter,<text:line-break/>Hauptschalter,<text:line-break/>FPGA,<text:line-break/>IC,<text:line-break/>GNTM,<text:line-break/>Hertz,<text:line-break/>IEEE,<text:line-break/>Transkonduktanz,<text:line-break/>LIDAR,<text:line-break/>Dehnungsmessstreifen,<text:line-break/>Schrumpfschlauch,<text:line-break/>Lötkolben,<text:line-break/>Entlötpumpe,<text:line-break/>Entlötlitze,<text:line-break/>Lötzinn,<text:line-break/>ROHS,<text:line-break/>WEEE,<text:line-break/>Zinnbad,<text:line-break/>Plancksches Wirkungsquantum,<text:line-break/>Kabelbinder,<text:line-break/>Laser,<text:line-break/>Kabeldurchführung,<text:line-break/>Resonanzwandler,<text:line-break/>Modulo,<text:line-break/>Cache,<text:line-break/>Integrator,<text:line-break/>Laplace-Transformation,<text:line-break/>Freiraumausbreitung,<text:line-break/>vierte-Hand,<text:line-break/>fünfte-Hand,<text:line-break/>elfter-Finger,<text:line-break/>Zener-Durchbruch,<text:line-break/>Doppelspaltexperiment,<text:line-break/>Welle-Teilchen-Dualismus,<text:line-break/>Photoelektrischer Effekt,<text:line-break/>tiefenentladen,<text:line-break/>Brennstoffzelle,<text:line-break/>Redox-Flow-Batterie,<text:line-break/>Elektrode,<text:line-break/>Elektrolyt,<text:line-break/>Wärmepumpe,<text:line-break/>Kraftwerk,<text:line-break/>Turbine,<text:line-break/>Bodenseeschifffahrtspatent,<text:line-break/>dritte Hand,<text:line-break/>AWG,<text:line-break/>Absauganlage,<text:line-break/>Schraubendreher,<text:line-break/>Schraubenzieher,<text:line-break/>Zollstock,<text:line-break/>Schätzeisen,<text:line-break/>Boltzmann-Konstante,<text:line-break/>Gaffa,<text:line-break/>Koaxialkabel,<text:line-break/>Pi,<text:line-break/>Schottky-Diode,<text:line-break/>Avalanche-Durchbruch,<text:line-break/>Lötzinn,<text:line-break/>Flex,<text:line-break/>Wolfram Alpha,<text:line-break/>Drittes Bein,<text:line-break/>Elementarladung,<text:line-break/>Bandlücke,<text:line-break/>Tux,<text:line-break/>R-2R-Netzwerk,<text:line-break/>H-Brücke,<text:line-break/>Grätz-Brücke,<text:line-break/>Normalverteilung,<text:line-break/>Binomialverteilung,<text:line-break/>Poissonverteilung,<text:line-break/>Wheatstone-Brücke,<text:line-break/>WD-40,<text:line-break/>Logarithmus,<text:line-break/>Ableitung,<text:line-break/>Integral,<text:line-break/>Akku,<text:line-break/>Halbleiter,<text:line-break/>Engelbert-Strauss,<text:line-break/>Platine,<text:line-break/>Stackoverflow,<text:line-break/>Quarz,<text:line-break/>Leiter,<text:line-break/>Kurzschluss,<text:line-break/>Pumpspeicherkraftwerk,<text:line-break/>Geothermie,<text:line-break/>Bufferoverflow,<text:line-break/>Pointer,<text:line-break/>NULL-Pointer,<text:line-break/>DAU,<text:line-break/>telnet,<text:line-break/>FTP,<text:line-break/>SSH,<text:line-break/>Radiometrie,<text:line-break/>Lastmanagement,<text:line-break/>Dirac,</text:p>
      <text:h text:style-name="Heading_20_3" text:outline-level="3"><text:bookmark-start text:name="__RefHeading___fs-begriffe_5"/><text:bookmark-start text:name="fs-begriffe"/>FS-Begriffe<text:bookmark-end text:name="__RefHeading___fs-begriffe_5"/><text:bookmark-end text:name="fs-begriffe"/></text:h>
      <text:p text:style-name="Preformatted_20_Text">Fachschaft,<text:line-break/>Weihnachtsfeier,<text:line-break/>Büro,<text:line-break/>Beratung,<text:line-break/>Aufgabenteilung,<text:line-break/>Drittversuch,<text:line-break/>Erstsemestereinführung,<text:line-break/>Bachelor,<text:line-break/>Master,<text:line-break/>Rechtschreibfehler,<text:line-break/>trivial,<text:line-break/>ECTS,<text:line-break/>Selbststudium,<text:line-break/>Vorlesung,<text:line-break/>Vortragsübung,<text:line-break/>Gruppenübung,<text:line-break/>Streber,<text:line-break/>Urlaubssemester,<text:line-break/>Härtefall,<text:line-break/>Prüfungsrücktritt,<text:line-break/>Studiendekan,<text:line-break/>Prüfungsausschussvorsitzender,<text:line-break/>Scheinklausur,<text:line-break/>eduroam,<text:line-break/>LaTeX,<text:line-break/>tex,<text:line-break/>Orientierungsprüfung,<text:line-break/>Sommersemester,<text:line-break/>Wintersemester,<text:line-break/>Wiki,<text:line-break/>Protokoll,<text:line-break/>Klausuren,<text:line-break/>Pfusch,<text:line-break/>Unibauamt,<text:line-break/>Nerd,<text:line-break/>Stundenplan,<text:line-break/>Telefonkonferenz,</text:p>
      <text:h text:style-name="Heading_20_3" text:outline-level="3"><text:bookmark-start text:name="__RefHeading___bufata-begriffe_6"/><text:bookmark-start text:name="bufata-begriffe"/>BuFaTa-Begriffe<text:bookmark-end text:name="__RefHeading___bufata-begriffe_6"/><text:bookmark-end text:name="bufata-begriffe"/></text:h>
      <text:p text:style-name="Preformatted_20_Text">Buffalo,<text:line-break/>Plenum,<text:line-break/>Arbeitskreis,<text:line-break/>Handzeichen,<text:line-break/>Bundesfachschaftentagung,<text:line-break/>Cantina-Band,<text:line-break/>Schlaf,<text:line-break/>Schlafmangel,<text:line-break/>Britzel,<text:line-break/>Rimpf,<text:line-break/>Corona,<text:line-break/>get-in-Engineering,<text:line-break/>Uni-Vergleichsplattform,<text:line-break/>Technologiefolgenabschätzung,<text:line-break/>Etherpad,<text:line-break/>BuFaTa,<text:line-break/>Party,<text:line-break/>Abendgestaltung,<text:line-break/>Morgensport,<text:line-break/>Gulasch,<text:line-break/>KIT-Karlsruhe,<text:line-break/>Zeitplan,<text:line-break/>AK-Leitung,<text:line-break/>Vorsitzender,<text:line-break/>Durstiger-Donnerstag,<text:line-break/>Stadtrally,<text:line-break/>Tagungsheft,<text:line-break/>Karaoke,<text:line-break/>Vereinsfinanzen,<text:line-break/>Eröffnungsplenum,<text:line-break/>Workshops,<text:line-break/>Semesterbericht,<text:line-break/>Spesenabrechnung,<text:line-break/>Reisekosten,<text:line-break/>Leitfaden,<text:line-break/>Samenstau,<text:line-break/>Anreise,<text:line-break/>Abreise,<text:line-break/>Abschlussplenum,<text:line-break/>Hostel,<text:line-break/>Stadtführung,<text:line-break/>meme-Subreddit,<text:line-break/>Pi-ist-gleich-drei,<text:line-break/>Bigbluebutton,<text:line-break/>Tiefkühlpizza,<text:line-break/>Moshpit,<text:line-break/>Kuchen, </text:p>
      <text:h text:style-name="Heading_20_3" text:outline-level="3"><text:bookmark-start text:name="__RefHeading___alkohol_7"/><text:bookmark-start text:name="alkohol"/>Alkohol<text:bookmark-end text:name="__RefHeading___alkohol_7"/><text:bookmark-end text:name="alkohol"/></text:h>
      <text:p text:style-name="Preformatted_20_Text">Komasaufen,<text:line-break/>Saufen,<text:line-break/>Trinken,<text:line-break/>Ethanol,<text:line-break/>Vorlauf,<text:line-break/>Nachlauf,<text:line-break/>Bier,<text:line-break/>Austrinken,<text:line-break/>Weizenglas,<text:line-break/>Teleprost,<text:line-break/>Bieralyzer,<text:line-break/>Zapfhahn,<text:line-break/>Isopropanol,<text:line-break/>Whiskey,<text:line-break/>Whisky,<text:line-break/>Rum,<text:line-break/>Weizen,<text:line-break/>Ruccola,<text:line-break/>Jägermeister,<text:line-break/>Korn,<text:line-break/>Vodka,<text:line-break/>Knoblauch,<text:line-break/>Bierlagerraum,<text:line-break/>Kühlzelle,<text:line-break/>Kneipentour,<text:line-break/>Kater,<text:line-break/>Tequila,<text:line-break/>Wodka,<text:line-break/>Gin,<text:line-break/>Wegbier,<text:line-break/>Fußpils,<text:line-break/>Freibier,<text:line-break/>Herrengedeck,<text:line-break/>Sprungweizen,<text:line-break/>Bierball,<text:line-break/>Flunkyball,</text:p>
      <text:h text:style-name="Heading_20_2" text:outline-level="2"><text:bookmark-start text:name="__RefHeading___duplikate-finden_8"/><text:bookmark-start text:name="duplikate-finden"/>Duplikate finden<text:bookmark-end text:name="__RefHeading___duplikate-finden_8"/><text:bookmark-end text:name="duplikate-finden"/></text:h>
      <text:p text:style-name="Preformatted_20_Text">$ sort [Dateiname der Liste] | uniq -c (bzw. uniq -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01:24</meta:creation-date>
    <dc:creator>Generated</dc:creator>
    <dc:date>2026-08-26T07::01:24</dc:date>
    <dc:language>en-US</dc:language>
    <meta:editing-cycles>1</meta:editing-cycles>
    <meta:editing-duration>PT0S</meta:editing-duration>
    <dc:title>arbeitskreise:scribbl_begriffe:start</dc:title>
  </office:meta>
</office:document-meta>
</file>