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37c0b22dd56f52745569bcb3bba9f8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sponsoring_fuer_fachschaften:protokoll_nuernberg2024"/> 94. BuFaTa an der TH Nürnbe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05.2024  </text:p>
          </table:table-cell>
          <table:table-cell office:value-type="string" table:style-name="tablecell">
            <text:p text:style-name="tablealignleft"> 17:10    </text:p>
          </table:table-cell>
          <table:table-cell office:value-type="string" table:style-name="tablecell">
            <text:p text:style-name="tablealignleft"> 19:30   </text:p>
          </table:table-cell>
          <table:table-cell office:value-type="string" table:style-name="tablecell">
            <text:p text:style-name="tablealignleft"> Jean-Pierre (KIT Alumni)    </text:p>
          </table:table-cell>
          <table:table-cell office:value-type="string" table:style-name="tablecell">
            <text:p text:style-name="tablealignleft"> Michael (Regensburg)    </text:p>
          </table:table-cell>
        </table:table-row>
      </table:table>
      <text:h text:style-name="Heading_20_2" text:outline-level="2"><text:bookmark-start text:name="__RefHeading___fachschaft-sponsoring_1"/><text:bookmark-start text:name="fachschaft-sponsoring"/>Fachschaft Sponsoring<text:bookmark-end text:name="__RefHeading___fachschaft-sponsoring_1"/><text:bookmark-end text:name="fachschaft-sponsoring"/></text:h>
      <text:p text:style-name="Text_20_body">Anwesende: Jean-Pierre Messmer(KIT Alumni),Marco Hörti (KIT) Christoph Blüm (KIT), Lukas Pitz (KIT),  Rouven Honnef (HS Koblenz), Michael Baumgartner (OTH Regensburg), Lotte Benckert (HS Bremen), Maria Martyusov (HS Bremen), Fabian Balkon (OVGU Magdeburg), Max Weitzel (OVGU Magdeburg), Tobias Lemke (Uni Stuttgart), Christian Klein (HS Mannheim), Kevin-Jack Baumann(HAW Hamburg), Sebastian Czernitzki (RPTU), Katharina Schönberger (HS München), Jakob Lenke (RWTH Aachen), Jonah Theis (RWTH Aachen), Richard Ihl (TU Dresden), Lukas Grob (TH Ingolstadt), Franziska Bulheller (TH Ingolstadt), Hanne Kuklinski (Uni Rostoc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as Ziel des AKs ist der Austausch über das Sponsoring der verschiedenen Fachschaften.</text:p>
      <text:h text:style-name="Heading_20_3" text:outline-level="3"><text:bookmark-start text:name="__RefHeading___rptu_3"/><text:bookmark-start text:name="rptu"/>RPTU<text:bookmark-end text:name="__RefHeading___rptu_3"/><text:bookmark-end text:name="rptu"/></text:h>
      <text:list text:style-name="List_20_1" text:continue-numbering="false">
        <text:list-item>
          <text:p text:style-name="List_20_1_Content_First"> kein finanzielles Sponsoring</text:p>
        </text:list-item>
        <text:list-item>
          <text:p text:style-name="List_20_1_Content"> 19 Sponsoren für Ersti-Tüten</text:p>
        </text:list-item>
        <text:list-item>
          <text:p text:style-name="List_20_1_Content"> Gegenleistung Bilder</text:p>
        </text:list-item>
        <text:list-item>
          <text:p text:style-name="List_20_1_Content"> Austausch und Exkursionen zu Sponsorfirmen</text:p>
        </text:list-item>
        <text:list-item>
          <text:p text:style-name="List_20_1_Content_Last"> Wuerth Sponsoring für Bauteile und Projekt Unterstützung (technische Hilfe)</text:p>
        </text:list-item>
      </text:list>
      <text:h text:style-name="Heading_20_3" text:outline-level="3"><text:bookmark-start text:name="__RefHeading___oth-regensburg_4"/><text:bookmark-start text:name="oth-regensburg"/>OTH Regensburg<text:bookmark-end text:name="__RefHeading___oth-regensburg_4"/><text:bookmark-end text:name="oth-regensburg"/></text:h>
      <text:list text:style-name="List_20_1" text:continue-numbering="false">
        <text:list-item>
          <text:p text:style-name="List_20_1_Content_First"> Bier sponsoring für events mit Flötzinger, aber eigentlich allen events → &lt;30 cent pro Flasche, sehr flexibles Sponsoring</text:p>
        </text:list-item>
        <text:list-item>
          <text:p text:style-name="List_20_1_Content"> Dazu gibt es noch Goodies wie Stühle</text:p>
        </text:list-item>
        <text:list-item>
          <text:p text:style-name="List_20_1_Content_Last"> Anderes Sponsoring von Kneitinger (Brauerrei) für Beerpong mit eigens designten Tischen, spezielleres Sponsoring. Eher für Bierpongevent.</text:p>
        </text:list-item>
      </text:list>
      <text:p text:style-name="Text_20_body"><draw:frame draw:style-name="media" draw:name="0" text:anchor-type="as-char" draw:z-index="0" svg:width="10.583333333333cm" svg:height="10.583333333333cm"><draw:image xlink:href="Pictures/437c0b22dd56f52745569bcb3bba9f8c.jpg" xlink:type="simple" xlink:show="embed" xlink:actuate="onLoad"/></draw:frame></text:p>
      <text:list text:style-name="List_20_1" text:continue-numbering="false">
        <text:list-item>
          <text:p text:style-name="List_20_1_Content_First"> kein anderes Sponsoring</text:p>
        </text:list-item>
        <text:list-item>
          <text:p text:style-name="List_20_1_Content"> Campus Halbe für Maschbauer für 1€</text:p>
        </text:list-item>
        <text:list-item>
          <text:p text:style-name="List_20_1_Content_Last"> Irgendwo hatten wir Bauteile in kleinem Umfang her</text:p>
        </text:list-item>
      </text:list>
      <text:h text:style-name="Heading_20_3" text:outline-level="3"><text:bookmark-start text:name="__RefHeading___hs-bremen_5"/><text:bookmark-start text:name="hs-bremen"/>HS Bremen<text:bookmark-end text:name="__RefHeading___hs-bremen_5"/><text:bookmark-end text:name="hs-bremen"/></text:h>
      <text:list text:style-name="List_20_1" text:continue-numbering="false">
        <text:list-item>
          <text:p text:style-name="List_20_1_Content_First"> Nicht so viel Sponsoring, wenn Material - kein Geld</text:p>
          <text:list text:style-name="List_20_1">
            <text:list-item>
              <text:p text:style-name="List_20_1_Content"> Für die O-Woche 2022 wurden viele Firmen angeschrieben für Werbegeschenke in Ersti Beutel</text:p>
              <text:list text:style-name="List_20_1">
                <text:list-item>
                  <text:p text:style-name="List_20_1_Content"> Hat auch okay geklappt, war aber viel Aufwand da kein wissen wie man sowas richtig macht</text:p>
                </text:list-item>
              </text:list>
            </text:list-item>
            <text:list-item>
              <text:p text:style-name="List_20_1_Content"> Gratis Paulaner Helles letztes Jahr wie 80% aller Fachschaften</text:p>
            </text:list-item>
            <text:list-item>
              <text:p text:style-name="List_20_1_Content"> Hauptsätzlich Sachspenden</text:p>
            </text:list-item>
          </text:list>
        </text:list-item>
        <text:list-item>
          <text:p text:style-name="List_20_1_Content"> Richtlinien:</text:p>
          <text:list text:style-name="List_20_1">
            <text:list-item>
              <text:p text:style-name="List_20_1_Content_Last"> Momentan keine Kooperation/Sponsoringanfragen mit Rüstungsindustrie</text:p>
            </text:list-item>
          </text:list>
        </text:list-item>
      </text:list>
      <text:h text:style-name="Heading_20_3" text:outline-level="3"><text:bookmark-start text:name="__RefHeading___kit_6"/><text:bookmark-start text:name="kit"/>KIT<text:bookmark-end text:name="__RefHeading___kit_6"/><text:bookmark-end text:name="kit"/></text:h>
      <text:list text:style-name="List_20_1" text:continue-numbering="false">
        <text:list-item>
          <text:p text:style-name="List_20_1_Content_First"> In den vergangenen Jahren besonders Sponsoring in der O-Phase</text:p>
        </text:list-item>
        <text:list-item>
          <text:p text:style-name="List_20_1_Content"> Früherer waren Rothaus, inzwischen Moninger, da lokaler, als Rothaus, beides Brauereien,</text:p>
        </text:list-item>
        <text:list-item>
          <text:p text:style-name="List_20_1_Content"> Zu Moninger gehört Bad Liebenzeller, da besonders Rabatt auf Nonalk</text:p>
        </text:list-item>
        <text:list-item>
          <text:p text:style-name="List_20_1_Content"> Sonst keine Events, die offiziell gesponsert werden</text:p>
        </text:list-item>
        <text:list-item>
          <text:p text:style-name="List_20_1_Content"> Ermstmalig einen voll engagierten Sponsoring-Beauftragten, schreibt und ruft über 30 teilweise lokale Firmen an und fragt an, Erfolg offen, permanent sind Sponsorings von Rüstungsfirmen wie bspw. Rheinmetall und Hensoldt schwierig umzusetzen</text:p>
        </text:list-item>
        <text:list-item>
          <text:p text:style-name="List_20_1_Content"> Sponsoring beinhaltet, meist Logo abdrucken im O-Phunken (Fachschafts Magazin, speziell für Erstsemster), und darstellen von Logos auf Präsentationen, zudem aufstellen von Roll-Ups</text:p>
        </text:list-item>
        <text:list-item>
          <text:p text:style-name="List_20_1_Content"> Unabhängig von „normalen Getränkelieferanten“</text:p>
        </text:list-item>
        <text:list-item>
          <text:p text:style-name="List_20_1_Content"> VDE Sponsoring so gut wie immer, da sie Mitgleider suchen (VDE Aufgeteilt in Bezirksvereine, abhängig von diesem, meist Überlappung zwischen VDE/Fachschaftsmitglieder); Benennung von Veranstaltungen nach VDE</text:p>
        </text:list-item>
        <text:list-item>
          <text:p text:style-name="List_20_1_Content_Last"> Sponsoring muss durch die Fachschaftssitzung</text:p>
        </text:list-item>
      </text:list>
      <text:h text:style-name="Heading_20_3" text:outline-level="3"><text:bookmark-start text:name="__RefHeading___tu-dresden_7"/><text:bookmark-start text:name="tu-dresden"/>TU Dresden<text:bookmark-end text:name="__RefHeading___tu-dresden_7"/><text:bookmark-end text:name="tu-dresden"/></text:h>
      <text:list text:style-name="List_20_1" text:continue-numbering="false">
        <text:list-item>
          <text:p text:style-name="List_20_1_Content_First"> aktives Sponsoring nicht möglich</text:p>
        </text:list-item>
        <text:list-item>
          <text:p text:style-name="List_20_1_Content"> vor langer Zeit Verein gegründet → erleichtert Sponsoring</text:p>
        </text:list-item>
        <text:list-item>
          <text:p text:style-name="List_20_1_Content"> ESE: Goodies und Beutel</text:p>
        </text:list-item>
        <text:list-item>
          <text:p text:style-name="List_20_1_Content"> andere Events: Geld, Gegenleistung: Präsenz auf unserem Event, Logos auf Plakat, verschiedenes Branding, sozial media Post</text:p>
        </text:list-item>
        <text:list-item>
          <text:p text:style-name="List_20_1_Content"> viele Chip-Unternehmen wie Infineon, auch Netzbetreiber. Keine Getränkelieferanten. Auch VDE. Keine Festen Richtlinien.</text:p>
        </text:list-item>
        <text:list-item>
          <text:p text:style-name="List_20_1_Content"> Etefete von 7 Sponosren mit Geld (ungefähr 8k€)</text:p>
        </text:list-item>
        <text:list-item>
          <text:p text:style-name="List_20_1_Content"> VDE sponsort Erstsemester Tüten</text:p>
        </text:list-item>
        <text:list-item>
          <text:p text:style-name="List_20_1_Content_Last"> Campusvertretung von Red Bull, Jägermeister</text:p>
        </text:list-item>
      </text:list>
      <text:h text:style-name="Heading_20_3" text:outline-level="3"><text:bookmark-start text:name="__RefHeading___ovgu-magdeburg_8"/><text:bookmark-start text:name="ovgu-magdeburg"/>OVGU Magdeburg<text:bookmark-end text:name="__RefHeading___ovgu-magdeburg_8"/><text:bookmark-end text:name="ovgu-magdeburg"/></text:h>
      <text:list text:style-name="List_20_1" text:continue-numbering="false">
        <text:list-item>
          <text:p text:style-name="List_20_1_Content_First"> Sponsoring Beauftragter im FaRa, der Werkstudent bei Redbull ist und Uni-Events mit Redbull (Dosen, die kostenlos rausgegeben werden / Tresen bzw. Barelemente / Kühlschränke) versorgt</text:p>
        </text:list-item>
        <text:list-item>
          <text:p text:style-name="List_20_1_Content"> nur Sach-Sponsoring, kein Geld-Sponsoring</text:p>
        </text:list-item>
        <text:list-item>
          <text:p text:style-name="List_20_1_Content"> Kontakt zu verschiedenen Getränkeproduzenten (Nordhäuser, Sternburg, Radeberger, Paulaner, Smirnoff), auch in Kooperation mit dem Studentenrat (StuRa) und Fachschaftsräten anderer Fakutäten (Maschinenbau, Verfahrenstechnik)</text:p>
        </text:list-item>
        <text:list-item>
          <text:p text:style-name="List_20_1_Content"> lokales Unternehmen SensoTech (Messgeräte für Flüssigkeiten) sponsort regelmäßig Getränke (Bierfässer) und mit eigenem Logo bedruckte Becher für Uni-Events</text:p>
        </text:list-item>
        <text:list-item>
          <text:p text:style-name="List_20_1_Content"> Sachgeschenke / Werbearktikel (Kugelschreiber, etc.) von verschiedener Unternehmen aus der Region, die für Ersti-Beutel genutzt werden</text:p>
        </text:list-item>
        <text:list-item>
          <text:p text:style-name="List_20_1_Content_Last"> Ansprechpartnerin an der Uni, die der Betriebseinheit „Medien, Kommunikation und Marketing (MKM)“ angehört und für die Organisation verschiedenster Uni-Veranstaltungen zuständig ist. Sie unterstützt dabei, Kontakte zu Firmen aus der Industrie herzustellen und hat Tipps für die Planung von Events (Catering, etc.)</text:p>
        </text:list-item>
      </text:list>
      <text:h text:style-name="Heading_20_3" text:outline-level="3"><text:bookmark-start text:name="__RefHeading___rwth-aachen_9"/><text:bookmark-start text:name="rwth-aachen"/>RWTH Aachen<text:bookmark-end text:name="__RefHeading___rwth-aachen_9"/><text:bookmark-end text:name="rwth-aachen"/></text:h>
      <text:list text:style-name="List_20_1" text:continue-numbering="false">
        <text:list-item>
          <text:p text:style-name="List_20_1_Content_First"> Keine direkte beauftragte Person, eventspezifische Aufgabe</text:p>
        </text:list-item>
        <text:list-item>
          <text:p text:style-name="List_20_1_Content"> Keine finanzielle Sponsorings möglich (Körperschaft des öffentlichen Rechts)</text:p>
        </text:list-item>
        <text:list-item>
          <text:p text:style-name="List_20_1_Content"> Sponsorings müssen durch den Rat genehmigt werden (keine Rüstungsunternehmen)</text:p>
        </text:list-item>
        <text:list-item>
          <text:p text:style-name="List_20_1_Content"> Sponsoring hauptsächlich für große Events/Partys</text:p>
        </text:list-item>
        <text:list-item>
          <text:p text:style-name="List_20_1_Content"> O-Wochen Party (Dominos)</text:p>
        </text:list-item>
        <text:list-item>
          <text:p text:style-name="List_20_1_Content"> Großes Fachschaften-Eishockeyturnier (Unicup) (~12000€ von verschiedenen Sponsoren unter anderem auch Netzbetreiber) (wurde jedoch irgendwie anders verrechnet)</text:p>
          <text:list text:style-name="List_20_1">
            <text:list-item>
              <text:p text:style-name="List_20_1_Content"> Unicup-Heft und mehrfache Instaposts/Stories (Danksagung an Sponsoren)</text:p>
            </text:list-item>
          </text:list>
        </text:list-item>
        <text:list-item>
          <text:p text:style-name="List_20_1_Content"> Sponsoring fürs E-Lab</text:p>
        </text:list-item>
        <text:list-item>
          <text:p text:style-name="List_20_1_Content"> Bereitstellung von Geräten, unter verschiedenen Bedingungen</text:p>
        </text:list-item>
        <text:list-item>
          <text:p text:style-name="List_20_1_Content"> Berichte über Geräteverwendung</text:p>
        </text:list-item>
        <text:list-item>
          <text:p text:style-name="List_20_1_Content"> Paulaner &amp; Bitburger</text:p>
        </text:list-item>
        <text:list-item>
          <text:p text:style-name="List_20_1_Content"> Veranstaltungen von Amprion (über Alumni)</text:p>
        </text:list-item>
        <text:list-item>
          <text:p text:style-name="List_20_1_Content"> Sponsoring für Erstibeutel</text:p>
        </text:list-item>
        <text:list-item>
          <text:p text:style-name="List_20_1_Content_Last"> Regelmäßige Sponsorings von Studentischen Initiativen (Filmstudio &amp; Hochschulradio) für Preise</text:p>
        </text:list-item>
      </text:list>
      <text:h text:style-name="Heading_20_3" text:outline-level="3"><text:bookmark-start text:name="__RefHeading___hs-muenchen_10"/><text:bookmark-start text:name="hs-muenchen"/>HS München<text:bookmark-end text:name="__RefHeading___hs-muenchen_10"/><text:bookmark-end text:name="hs-muenchen"/></text:h>
      <text:list text:style-name="List_20_1" text:continue-numbering="false">
        <text:list-item>
          <text:p text:style-name="List_20_1_Content_First"> Paulaner für Events, will theoretisch als Gegenleistung Bilder, sehr entspannt</text:p>
        </text:list-item>
        <text:list-item>
          <text:p text:style-name="List_20_1_Content"> Nur Vereine, da kein Asta, dadurch weniger Regeln</text:p>
        </text:list-item>
        <text:list-item>
          <text:p text:style-name="List_20_1_Content"> Firmen-Speed-Dating: Teilnahme durch festen Spendenbetrag; finanziert dann andere Events der Fachschaft und Fakultät, da gibt es gute Einnahmen, 14 Firmen, nur Elektrofirmen (damit haben Firmen besonderes Interesse), Grundabdeckung an Firmen gegeben</text:p>
        </text:list-item>
        <text:list-item>
          <text:p text:style-name="List_20_1_Content"> Texas Instruments, Infineon, R&amp;S</text:p>
        </text:list-item>
        <text:list-item>
          <text:p text:style-name="List_20_1_Content"> Erstsemester Wochenende: Geldsponsoring; Gegenleistung Vortrag und evtl. Name auf Helfer-Shirts</text:p>
        </text:list-item>
        <text:list-item>
          <text:p text:style-name="List_20_1_Content_Last"> Ersti-Tüten: Goodies für verschiedenen Firmen</text:p>
        </text:list-item>
      </text:list>
      <text:h text:style-name="Heading_20_3" text:outline-level="3"><text:bookmark-start text:name="__RefHeading___uni-stuttgart_11"/><text:bookmark-start text:name="uni-stuttgart"/>Uni Stuttgart<text:bookmark-end text:name="__RefHeading___uni-stuttgart_11"/><text:bookmark-end text:name="uni-stuttgart"/></text:h>
      <text:list text:style-name="List_20_1" text:continue-numbering="false">
        <text:list-item>
          <text:p text:style-name="List_20_1_Content_First"> Kein finanzielles Sponsoring, da wir Körperschaft öffentlichen Rechts sind (dürfen kein Geld annehmen)</text:p>
        </text:list-item>
        <text:list-item>
          <text:p text:style-name="List_20_1_Content"> Für Ersti-Tüten bekommen wir Goodies von verschiedenen Unternehmen</text:p>
        </text:list-item>
        <text:list-item>
          <text:p text:style-name="List_20_1_Content"> Unere Party (eMotions) wird von unserem Verein veranstaltet, der kann ganz normal Sponsoring abwickeln</text:p>
        </text:list-item>
        <text:list-item>
          <text:p text:style-name="List_20_1_Content"> Sponsoring vom StudLab (Labor für Studierende): Geräte günstiger, Würth Electronic gibt gerne kostenlose Bauteile</text:p>
        </text:list-item>
        <text:list-item>
          <text:p text:style-name="List_20_1_Content_Last"> Netzbetreiber und regionale Firmen sind beim Sponsoring gerne dabei.</text:p>
        </text:list-item>
      </text:list>
      <text:h text:style-name="Heading_20_3" text:outline-level="3"><text:bookmark-start text:name="__RefHeading___th-ingolstadt_12"/><text:bookmark-start text:name="th-ingolstadt"/>TH Ingolstadt<text:bookmark-end text:name="__RefHeading___th-ingolstadt_12"/><text:bookmark-end text:name="th-ingolstadt"/></text:h>
      <text:list text:style-name="List_20_1" text:continue-numbering="false">
        <text:list-item>
          <text:p text:style-name="List_20_1_Content_First"> Sponsoring von Paulaner (in der Nähe)</text:p>
        </text:list-item>
        <text:list-item>
          <text:p text:style-name="List_20_1_Content"> Kein Freibier mehr</text:p>
        </text:list-item>
        <text:list-item>
          <text:p text:style-name="List_20_1_Content"> Hohe Preise/Exklusivität bei lokalen Brauereien</text:p>
        </text:list-item>
        <text:list-item>
          <text:p text:style-name="List_20_1_Content_Last"> Event spezifisches Sponsoring sonst wie AOK für Olympics</text:p>
        </text:list-item>
      </text:list>
      <text:h text:style-name="Heading_20_4" text:outline-level="4"><text:bookmark-start text:name="__RefHeading___magdeburg_13"/><text:bookmark-start text:name="magdeburg"/>Magdeburg<text:bookmark-end text:name="__RefHeading___magdeburg_13"/><text:bookmark-end text:name="magdeburg"/></text:h>
      <text:list text:style-name="List_20_1" text:continue-numbering="false">
        <text:list-item>
          <text:p text:style-name="List_20_1_Content_First"> Redbull Sponsoring durch persönliche Kontakte, Fotos für internes Reporting</text:p>
        </text:list-item>
        <text:list-item>
          <text:p text:style-name="List_20_1_Content"> Nachfrage wegen moralischen Background von Redbull, wurde nicht besprochen</text:p>
        </text:list-item>
        <text:list-item>
          <text:p text:style-name="List_20_1_Content"> Koblenz auch Sponsoring von Redbull über den Asta, verkaufen es auch</text:p>
        </text:list-item>
        <text:list-item>
          <text:p text:style-name="List_20_1_Content"> Gratis Getränke und Material </text:p>
        </text:list-item>
        <text:list-item>
          <text:p text:style-name="List_20_1_Content"> Anderes Sponsoring von anderen Brauereien wenn die Sachen bewerben wollen</text:p>
        </text:list-item>
        <text:list-item>
          <text:p text:style-name="List_20_1_Content"> Loakle Unternehmen sponsern Bier und Becher mit ihren Logos </text:p>
        </text:list-item>
        <text:list-item>
          <text:p text:style-name="List_20_1_Content_Last"> Zentrale Verantwortliche für Event die auch Sponsoring Kontakte herstellt</text:p>
        </text:list-item>
      </text:list>
      <text:h text:style-name="Heading_20_3" text:outline-level="3"><text:bookmark-start text:name="__RefHeading___koblenz_14"/><text:bookmark-start text:name="koblenz"/>Koblenz<text:bookmark-end text:name="__RefHeading___koblenz_14"/><text:bookmark-end text:name="koblenz"/></text:h>
      <text:list text:style-name="List_20_1" text:continue-numbering="false">
        <text:list-item>
          <text:p text:style-name="List_20_1_Content_First"> Red Bull ohne Bilder; kostenlos in Asta und Fachschaften</text:p>
        </text:list-item>
        <text:list-item>
          <text:p text:style-name="List_20_1_Content"> Stellen Equipment bei Veranstaltungen</text:p>
        </text:list-item>
        <text:list-item>
          <text:p text:style-name="List_20_1_Content_Last"> 10% Gewinn</text:p>
        </text:list-item>
      </text:list>
      <text:h text:style-name="Heading_20_3" text:outline-level="3"><text:bookmark-start text:name="__RefHeading___uni-rostock_15"/><text:bookmark-start text:name="uni-rostock"/>Uni Rostock<text:bookmark-end text:name="__RefHeading___uni-rostock_15"/><text:bookmark-end text:name="uni-rostock"/></text:h>
      <text:list text:style-name="List_20_1" text:continue-numbering="false">
        <text:list-item>
          <text:p text:style-name="LastListParagraph_List_20_1_Content_First"> Nur Sponsoring mit 2 Kästen und Mandarinen und Whiteboardmarker</text:p>
        </text:list-item>
      </text:list>
      <text:h text:style-name="Heading_20_3" text:outline-level="3"><text:bookmark-start text:name="__RefHeading___graz_16"/><text:bookmark-start text:name="graz"/>Graz<text:bookmark-end text:name="__RefHeading___graz_16"/><text:bookmark-end text:name="graz"/></text:h>
      <text:list text:style-name="List_20_1" text:continue-numbering="false">
        <text:list-item>
          <text:p text:style-name="List_20_1_Content_First"> Socken für Ersti-Tüte</text:p>
        </text:list-item>
        <text:list-item>
          <text:p text:style-name="List_20_1_Content"> Sehr liquide, deshalb Eigenfinanzierung</text:p>
        </text:list-item>
        <text:list-item>
          <text:p text:style-name="List_20_1_Content_Last"> Equipment durch lokale Brauerei (keine Getränke)</text:p>
        </text:list-item>
      </text:list>
      <text:h text:style-name="Heading_20_3" text:outline-level="3"><text:bookmark-start text:name="__RefHeading___bufata_17"/><text:bookmark-start text:name="bufata"/>BuFaTa<text:bookmark-end text:name="__RefHeading___bufata_17"/><text:bookmark-end text:name="bufata"/></text:h>
      <text:list text:style-name="List_20_1" text:continue-numbering="false">
        <text:list-item>
          <text:p text:style-name="List_20_1_Content_First"> Große Sponsoring Liste mit allen Möglichen Firmen und Kontakte, es wird eine Auswahl getroffen.</text:p>
        </text:list-item>
        <text:list-item>
          <text:p text:style-name="List_20_1_Content"> Geld und Sachsponsoring</text:p>
        </text:list-item>
        <text:list-item>
          <text:p text:style-name="List_20_1_Content"> Mehrere Sponsoring Tiers (Sponsoring-Pakete)</text:p>
        </text:list-item>
        <text:list-item>
          <text:p text:style-name="List_20_1_Content_Last"> Bieten Logos auf T-Shirt und Druck und Merch. Auch Vorträge, Banner und Exkursionen möglich</text:p>
        </text:list-item>
      </text:list>
      <text:h text:style-name="Heading_20_2" text:outline-level="2"><text:bookmark-start text:name="__RefHeading___generelle-fragestellungen_18"/><text:bookmark-start text:name="generelle-fragestellungen"/>Generelle Fragestellungen<text:bookmark-end text:name="__RefHeading___generelle-fragestellungen_18"/><text:bookmark-end text:name="generelle-fragestellungen"/></text:h>
      <text:h text:style-name="Heading_20_5" text:outline-level="5"><text:bookmark-start text:name="__RefHeading___was-kann-man-denn-an-gegenleistungen-fuer-firmen-bieten-2-leute_19"/><text:bookmark-start text:name="was-kann-man-denn-an-gegenleistungen-fuer-firmen-bieten-2-leute"/>Was kann man denn an Gegenleistungen für Firmen bieten? (2 Leute)<text:bookmark-end text:name="__RefHeading___was-kann-man-denn-an-gegenleistungen-fuer-firmen-bieten-2-leute_19"/><text:bookmark-end text:name="was-kann-man-denn-an-gegenleistungen-fuer-firmen-bieten-2-leute"/></text:h>
      <text:list text:style-name="List_20_1" text:continue-numbering="false">
        <text:list-item>
          <text:p text:style-name="List_20_1_Content_First"> „Stufenmodel“ mit verschiedenen Leistungen (Bronze, Silber, Gold, Platin…)</text:p>
        </text:list-item>
        <text:list-item>
          <text:p text:style-name="List_20_1_Content"> Präsenz bei den Studis:</text:p>
          <text:list text:style-name="List_20_1">
            <text:list-item>
              <text:p text:style-name="List_20_1_Content"> Wichtigste Gegenleistung für die Firmen ist meistens Präsenz auf Social Media oder Ähnlichem</text:p>
            </text:list-item>
            <text:list-item>
              <text:p text:style-name="List_20_1_Content"> Banner auf Website</text:p>
            </text:list-item>
            <text:list-item>
              <text:p text:style-name="List_20_1_Content"> Instagram Stories mit Erwähnung</text:p>
            </text:list-item>
            <text:list-item>
              <text:p text:style-name="List_20_1_Content"> Instagram Posts</text:p>
            </text:list-item>
            <text:list-item>
              <text:p text:style-name="List_20_1_Content"> Email Verteiler</text:p>
            </text:list-item>
            <text:list-item>
              <text:p text:style-name="List_20_1_Content"> Druck im O-Wochen Heft</text:p>
            </text:list-item>
            <text:list-item>
              <text:p text:style-name="List_20_1_Content"> Erstitüten Goodies: Verteilen von Werbegeschenken</text:p>
            </text:list-item>
            <text:list-item>
              <text:p text:style-name="List_20_1_Content"> Banner bei Veranstaltung aufhängen</text:p>
            </text:list-item>
            <text:list-item>
              <text:p text:style-name="List_20_1_Content"> Danksagung / Durchsage</text:p>
            </text:list-item>
            <text:list-item>
              <text:p text:style-name="List_20_1_Content"> Benennung vom Event nach der Firma (z.B. „Amprion“ Workshop…)</text:p>
            </text:list-item>
            <text:list-item>
              <text:p text:style-name="List_20_1_Content"> Indirektes Sponsoring durch Rabattcodes</text:p>
            </text:list-item>
          </text:list>
        </text:list-item>
        <text:list-item>
          <text:p text:style-name="List_20_1_Content"> Dienstleistungen:</text:p>
          <text:list text:style-name="List_20_1">
            <text:list-item>
              <text:p text:style-name="List_20_1_Content"> Bilder vom „Verwenden“ des Produkts, Achtung wegen Datenschutz</text:p>
              <text:list text:style-name="List_20_1">
                <text:list-item>
                  <text:p text:style-name="List_20_1_Content"> z.B. Studis beim trinken von Paulaner</text:p>
                </text:list-item>
              </text:list>
            </text:list-item>
            <text:list-item>
              <text:p text:style-name="List_20_1_Content"> Unternehmen beraten (eher nen ini-Ding)</text:p>
            </text:list-item>
            <text:list-item>
              <text:p text:style-name="List_20_1_Content"> Mit Anpacken bei z.B. Firmenfest</text:p>
            </text:list-item>
          </text:list>
        </text:list-item>
        <text:list-item>
          <text:p text:style-name="List_20_1_Content"> Ideen:</text:p>
          <text:list text:style-name="List_20_1">
            <text:list-item>
              <text:p text:style-name="List_20_1_Content"> Grillfest mit z.B. Veganen Würstchen vom Supermarkt (mit Hinweis auf den Supermarkt)</text:p>
            </text:list-item>
            <text:list-item>
              <text:p text:style-name="List_20_1_Content"> Kulis oder Notizblöcke für Erstibeutel</text:p>
            </text:list-item>
            <text:list-item>
              <text:p text:style-name="List_20_1_Content"> Verpflegung von Helfern bei Party</text:p>
            </text:list-item>
            <text:list-item>
              <text:p text:style-name="List_20_1_Content"> Bereitstellung für Equipment (z.B. Kochequipment) für Veranstaltungen</text:p>
            </text:list-item>
            <text:list-item>
              <text:p text:style-name="List_20_1_Content"> Stadionheft bei Sportturnier gegen monetäre Unterstützung</text:p>
            </text:list-item>
            <text:list-item>
              <text:p text:style-name="List_20_1_Content"> …</text:p>
            </text:list-item>
          </text:list>
        </text:list-item>
        <text:list-item>
          <text:p text:style-name="List_20_1_Content_Last"> <text:span text:style-name="Strong_20_Emphasis">⇒ Der Kreativität sind grunsätzlich keine Grenzen gesetzt. Solange man einen vorteilhaften Deal für beide Seiten finden kann.</text:span></text:p>
        </text:list-item>
      </text:list>
      <text:h text:style-name="Heading_20_5" text:outline-level="5"><text:bookmark-start text:name="__RefHeading___welche-events-bieten-sich-fuer-sponsoring-an-5-leute_20"/><text:bookmark-start text:name="welche-events-bieten-sich-fuer-sponsoring-an-5-leute"/>Welche Events bieten sich für Sponsoring an? (5 Leute)<text:bookmark-end text:name="__RefHeading___welche-events-bieten-sich-fuer-sponsoring-an-5-leute_20"/><text:bookmark-end text:name="welche-events-bieten-sich-fuer-sponsoring-an-5-leute"/></text:h>
      <text:list text:style-name="List_20_1" text:continue-numbering="false">
        <text:list-item>
          <text:p text:style-name="List_20_1_Content_First"> ESE/ O-Woche/Ersti-Wochenende</text:p>
          <text:list text:style-name="List_20_1">
            <text:list-item>
              <text:p text:style-name="List_20_1_Content"> Goodies, Beutel</text:p>
            </text:list-item>
          </text:list>
        </text:list-item>
        <text:list-item>
          <text:p text:style-name="List_20_1_Content"> Sommerfest/Partys</text:p>
          <text:list text:style-name="List_20_1">
            <text:list-item>
              <text:p text:style-name="List_20_1_Content"> Atmosphäre, Barbranding, an Studis herankommen</text:p>
            </text:list-item>
          </text:list>
        </text:list-item>
        <text:list-item>
          <text:p text:style-name="List_20_1_Content"> Firmenspeeddating</text:p>
          <text:list text:style-name="List_20_1">
            <text:list-item>
              <text:p text:style-name="List_20_1_Content"> 3 bis 4 Studis pro Gruppe, 13/14 Gruppen, 13 -14 Firmen → Durchrotieren</text:p>
            </text:list-item>
            <text:list-item>
              <text:p text:style-name="List_20_1_Content"> Werbung über Profs, reine ET-Firmen, </text:p>
            </text:list-item>
            <text:list-item>
              <text:p text:style-name="List_20_1_Content"> Interessant für Studis (Jobs, Praktika, Studienarbeit)</text:p>
            </text:list-item>
            <text:list-item>
              <text:p text:style-name="List_20_1_Content"> Stehtisch, Barhocker, Platz, Getränke, Buffet (für Firmenvertreter)</text:p>
            </text:list-item>
            <text:list-item>
              <text:p text:style-name="List_20_1_Content"> 10 min pro Firma, Vormittags- und Nachmittagsrunde</text:p>
            </text:list-item>
            <text:list-item>
              <text:p text:style-name="List_20_1_Content"> 2000€ pro Firma, Einnahme für Semester</text:p>
            </text:list-item>
          </text:list>
        </text:list-item>
        <text:list-item>
          <text:p text:style-name="List_20_1_Content"> Infoveranstaltungen der FS für Studierende</text:p>
          <text:list text:style-name="List_20_1">
            <text:list-item>
              <text:p text:style-name="List_20_1_Content"> Kleine Finanzielle Unterstützung für Essen/Trinken</text:p>
            </text:list-item>
            <text:list-item>
              <text:p text:style-name="List_20_1_Content"> Survival, how to survive die Klausurenphase</text:p>
            </text:list-item>
            <text:list-item>
              <text:p text:style-name="List_20_1_Content"> How to Master, wie plane ich meinen Master</text:p>
            </text:list-item>
          </text:list>
        </text:list-item>
        <text:list-item>
          <text:p text:style-name="List_20_1_Content"> Exkursionen vom FSR</text:p>
          <text:list text:style-name="List_20_1">
            <text:list-item>
              <text:p text:style-name="List_20_1_Content"> Bus bezahlen lassen, Essen stellen, Übernachtung (z.B. 2 Tage im Unternehmen)</text:p>
            </text:list-item>
            <text:list-item>
              <text:p text:style-name="List_20_1_Content"> Werk zeigen</text:p>
            </text:list-item>
            <text:list-item>
              <text:p text:style-name="List_20_1_Content"> Kein Geldeinnahme, Goodies</text:p>
            </text:list-item>
            <text:list-item>
              <text:p text:style-name="List_20_1_Content_Last"> 20 Leute</text:p>
            </text:list-item>
          </text:list>
        </text:list-item>
      </text:list>
      <text:h text:style-name="Heading_20_5" text:outline-level="5"><text:bookmark-start text:name="__RefHeading___wie-wird-sponsoring-abgewickelt-3-personen_21"/><text:bookmark-start text:name="wie-wird-sponsoring-abgewickelt-3-personen"/>Wie wird Sponsoring abgewickelt? (3 Personen)<text:bookmark-end text:name="__RefHeading___wie-wird-sponsoring-abgewickelt-3-personen_21"/><text:bookmark-end text:name="wie-wird-sponsoring-abgewickelt-3-personen"/></text:h>
      <text:list text:style-name="List_20_1" text:continue-numbering="false">
        <text:list-item>
          <text:p text:style-name="List_20_1_Content_First"> Über eingetragenen Verein.</text:p>
        </text:list-item>
        <text:list-item>
          <text:p text:style-name="List_20_1_Content"> Genaues Event muss definiert sein.</text:p>
        </text:list-item>
        <text:list-item>
          <text:p text:style-name="List_20_1_Content"> Eventzeitraum muss angegeben werden.</text:p>
        </text:list-item>
        <text:list-item>
          <text:p text:style-name="List_20_1_Content"> Leistungen und Gegenleistungen sind genau definiert (in einem Vertrag).</text:p>
        </text:list-item>
        <text:list-item>
          <text:p text:style-name="List_20_1_Content"> Eine Person verhandelt und auf einer FRS Sitzung wird abgestimmt.</text:p>
        </text:list-item>
        <text:list-item>
          <text:p text:style-name="List_20_1_Content_Last"> Bei längeren Zeitraum, dran denken den zu verlängern</text:p>
        </text:list-item>
      </text:list>
      <text:h text:style-name="Heading_20_5" text:outline-level="5"><text:bookmark-start text:name="__RefHeading___wie-anschreiben-5-personen_22"/><text:bookmark-start text:name="wie-anschreiben-5-personen"/>Wie Anschreiben? (5 Personen)<text:bookmark-end text:name="__RefHeading___wie-anschreiben-5-personen_22"/><text:bookmark-end text:name="wie-anschreiben-5-personen"/></text:h>
      <text:list text:style-name="List_20_1" text:continue-numbering="false">
        <text:list-item>
          <text:p text:style-name="List_20_1_Content_First"> Was sollte drinne sein:</text:p>
          <text:list text:style-name="List_20_1">
            <text:list-item>
              <text:p text:style-name="List_20_1_Content"> Klar machen den Vorteil für die angeschriebene Firma. </text:p>
            </text:list-item>
            <text:list-item>
              <text:p text:style-name="List_20_1_Content"> Sponsoring Packete um klar zu machen was man bietet und was man dafür will. Klar machen wo es sich aiúch lohnt Werbung zu machen und wo auch nicht.</text:p>
            </text:list-item>
            <text:list-item>
              <text:p text:style-name="List_20_1_Content"> Guter Kontakt auch halten auch wenn man nicht gerade was will, z.B. Weihnachtskarten.</text:p>
            </text:list-item>
            <text:list-item>
              <text:p text:style-name="List_20_1_Content"> Verhandeln auf Augenhöher, ihr bietet ihnen auch einen Gegenwert.</text:p>
            </text:list-item>
            <text:list-item>
              <text:p text:style-name="List_20_1_Content_Last"> Vergangene Zusammenarbeit betonen </text:p>
            </text:list-item>
          </text:list>
        </text:list-item>
      </text:list>
      <text:list text:style-name="List_20_1" text:continue-numbering="false">
        <text:list-item>
          <text:p text:style-name="LastListParagraph_List_20_1_Content_First"> Regensburg: Auszug:</text:p>
        </text:list-item>
      </text:list>
      <table:table table:style-name="Table_Quotation1">
        <table:table-column/>
        <table:table-row>
          <table:table-cell office:value-type="string" table:style-name="Cell_Quotation1">
            <text:p text:style-name="tablealignleft"> <text:span text:style-name="Emphasis">Sehr geehrte Damen und Herren,</text:span><text:line-break/><text:line-break/> <text:span text:style-name="Emphasis">wir schreiben Ihnen im Namen der Fachschaft Elektro- und Informationstechnik der OTH Regensburg.</text:span><text:line-break/><text:line-break/> <text:span text:style-name="Emphasis">Unser Verein plant ein Event xxx. In dieser Woche beabsichtigen wir unseren Kommilitonen einen Ausgleich vom Studienalltag bieten zu können und sich körperlich zu betätigen. Hierfür sind sportliche Aktivitäten wie z.B. ein Dartturnier und Beerpong geplant. Zusätzlich ist als Outdoor Sportbetätigung das Teamspiel „Flunkyball“ angedacht. Um die Woche tiefenentspannt beenden zu können, steht zuletzt eine Yoga-Einheit mit einer hopfenhaltigen Erfrischung auf dem Trainingsplan.</text:span><text:line-break/><text:line-break/> <text:span text:style-name="Emphasis">Wie unschwer zu erkennen ist haben wir eine vielfältige Palette an sportlichen Betätigungen erarbeitet. Bei bzw. nach derartigen Events und Übungen darf eine adäquate Verpflegung natürlich nicht fehlen. Ebenso stellt im Großteil der Angebote das erfrischende Getränk eine Schlüsselrolle dar.</text:span><text:line-break/> <text:span text:style-name="Emphasis">Daher wollten wir bei Ihnen nachfragen, ob Sie unseren Verein für dieses Event mit Ihrem erstklassigen Bier oder in einer anderweitigen Funktion unterstützen möchten? Denkbar wären bspw. auch Preise für die Gewinner der jeweiligen Disziplinen, Beerpongtische und vieles mehr.</text:span><text:line-break/><text:line-break/> <text:span text:style-name="Emphasis">Mitarbeiter Ihrer Brauerei sind selbstverständlich mit eingeladen, um an diesem reichhaltigen Bewegungs- sowie Betätigungsangebot teilzunehmen. Gerne senden wir Ihnen auch einen Trainingsplan zu.</text:span><text:line-break/><text:line-break/> <text:span text:style-name="Emphasis">Wenn Sie uns bei diesem Vorhaben unterstützen möchten, können wir Sie gerne bei den anstehenden Terminbekanntgaben und auf unseren Aushängen als offiziellen Sponsor mit aufführen.</text:span><text:line-break/> <text:span text:style-name="Emphasis">Für weitere Vorschläge um unsere Sportwoche noch reichhaltiger zu gestalten oder auch für allgemeine Ideen, haben wir gerne ein offenes Ohr.</text:span><text:line-break/><text:line-break/> <text:span text:style-name="Emphasis">Bei Rückfragen können Sie sich gerne direkt an uns melden.</text:span><text:line-break/><text:line-break/> <text:span text:style-name="Emphasis">Vielen Dank im Voraus für Ihre Bemühungen.</text:span><text:line-break/> <text:span text:style-name="Emphasis">Wir freuen uns auf eine gute Zusammenarbeit.</text:span><text:line-break/><text:line-break/> <text:span text:style-name="Emphasis">Mit freundlichen Grüßen</text:span><text:line-break/> <text:span text:style-name="Emphasis">i. A. die Vorstandschaft</text:span><text:line-break/> <text:span text:style-name="Emphasis">xxx</text:span></text:p>
          </table:table-cell>
        </table:table-row>
      </table:table>
      <text:list text:style-name="List_20_1" text:continue-numbering="false">
        <text:list-item>
          <text:p text:style-name="List_20_1_Content_First"> Anschließend viel Kontakt über Telefon</text:p>
        </text:list-item>
        <text:list-item>
          <text:p text:style-name="List_20_1_Content"> Erst konkretes Event</text:p>
        </text:list-item>
        <text:list-item>
          <text:p text:style-name="List_20_1_Content"> Was kann das Unternehmen für euch tun? (Geld (Wie viel?), Getränke, Goodie Bags (evtl. sogar für verteilen Zahlen lassen))</text:p>
        </text:list-item>
        <text:list-item>
          <text:p text:style-name="List_20_1_Content_Last"> Warum solltet ihr uns Sponsorn? (Quid pro Quo)</text:p>
        </text:list-item>
      </text:list>
      <text:list text:style-name="List_20_1" text:continue-numbering="false">
        <text:list-item>
          <text:p text:style-name="LastListParagraph_List_20_1_Content_First"> BuFaTa Anschreiben: </text:p>
        </text:list-item>
      </text:list>
      <table:table table:style-name="Table_Quotation1">
        <table:table-column/>
        <table:table-row>
          <table:table-cell office:value-type="string" table:style-name="Cell_Quotation1">
            <text:p text:style-name="tablealignleft"> <text:span text:style-name="Strong_20_Emphasis">Bundesfachschaftentagung der Elektrotechnik im Wintersemester 2023</text:span><text:line-break/> <text:line-break/> <text:span text:style-name="Emphasis"> Sehr geehrte Damen und Herren,</text:span><text:line-break/> <text:line-break/> <text:span text:style-name="Emphasis">die Bundesfachschaftentagung Elektrotechnik, kurz BuFaTa ET, ist eine regelmäßige Zusammenkunft der studentischen Vertretungen sämtlicher Hochschulen im deutschsprachigen Raum, die Studiengänge im Bereich Elektrotechnik, Elektro- und Informationstechnik, Mechatronik, Medientechnik sowie Regenerative Energien und Energieeffizienz anbieten. Sie tagt einmal im Semester an wechselndem Ort.</text:span><text:line-break/> <text:line-break/> <text:span text:style-name="Emphasis">Vom 27.10.2023 bis 31.10.2023 findet die 93. Bundesfachschaftentagung an der Hochschule München statt. Dazu werden voraussichtlich 120 Studierende aus Deutschland, Österreich und der Schweiz zusammenkommen. Die Tagung wird gemeinsam von den Fachschaften für Elektro- und Informationstechnik der Hochschule München und der Technischen Universität München organisiert.</text:span><text:line-break/> <text:line-break/> <text:span text:style-name="Emphasis">Ein besonderes Augenmerk liegt auf der Vernetzung und dem Erfahrungsaustausch der Studierendenvertretungen untereinander: In der Vergangenheit befasste sich die BuFaTa mit fachlich relevanten, hochschulpolitischen, aber auch allgemeinpolitischen Themen im Bezug zum Studium. Außerdem wurden Workshops und Exkursionen zu vielen anderen Themen der studentischen Vertretung und des elektrotechnischen Studiums abgehalten.</text:span><text:line-break/> <text:line-break/> <text:span text:style-name="Emphasis">Während der letzten Tagungen wurde sich verstärkt mit dem Thema Nachwuchs in den MINT-Fächern befasst. Ein Thema, das sowohl die Universitäten, Hochschulen als auch die Wirtschaft beschäftigt. In Arbeitskreisen und Workshops werden mögliche Ursachen für den Rückgang in diesem Feld sowie Handlungsvorschläge erarbeitet. Hierzu durften wir bei der letzten Tagung sogar Vertreter des VDE bei uns begrüßen.</text:span><text:line-break/> <text:line-break/> <text:span text:style-name="Emphasis">Neben der ehrenamtlichen Natur der Arbeit und der Organisationsart von Studenten für Studenten, stehen uns leider nur sehr begrenzte Mittel bei der Umsetzung dieses Vorhabens zur Verfügung. Deswegen sind wir auf die zusätzliche Unterstützung von außen angewiesen, um Fachschaften aus möglichst vielen Universitäten eine Teilnahme zu ermöglichen. Wir sind der festen Überzeugung, dass ehrenamtliches Engagement nicht durch das Fehlen finanzieller Möglichkeiten eines Einzelnen beschränkt werden darf.</text:span><text:line-break/> <text:line-break/> <text:span text:style-name="Emphasis">Mit einer Geld- oder Sachspende können Sie uns daher sehr weiterhelfen. Im Gegenzug bieten wir Ihnen gerne die Möglichkeit, während der Tagung in vielfältiger Weise auf Ihr Unternehmen aufmerksam zu machen. Dies ist beispielsweise in Form von Werbeanzeigen im Tagungsheft, durch Banner und Stellenanzeigen in den Tagungsräumen oder durch Abdruck des Firmenlogos auf den Tagungsausweisen und Tagungs-Shirts. Auf der folgenden Seite finden Sie eine detaillierte Übersicht von Werbemöglichkeiten.</text:span><text:line-break/> <text:line-break/> <text:span text:style-name="Emphasis">Sollten Sie noch andere Ideen, Wünsche oder Vorschläge haben, sind wir uns sicher, dass wir ein individuelles Paket finden. Bei Fragen können Sie uns jederzeit unter den oben genannten Kontaktdaten erreichen. Über eine positive Rückmeldung freue ich mich sehr.</text:span><text:line-break/> <text:line-break/> <text:span text:style-name="Emphasis">Mit freundlichen Grüßen,</text:span><text:line-break/> <text:span text:style-name="Emphasis">…</text:span></text:p>
          </table:table-cell>
        </table:table-row>
      </table:table>
      <text:h text:style-name="Heading_20_5" text:outline-level="5"><text:bookmark-start text:name="__RefHeading___wie-ueberzeugt-man-brauereien-fuer-eine-kooperation_23"/><text:bookmark-start text:name="wie-ueberzeugt-man-brauereien-fuer-eine-kooperation"/>Wie überzeugt man Brauereien für eine Kooperation?<text:bookmark-end text:name="__RefHeading___wie-ueberzeugt-man-brauereien-fuer-eine-kooperation_23"/><text:bookmark-end text:name="wie-ueberzeugt-man-brauereien-fuer-eine-kooperation"/></text:h>
      <text:list text:style-name="List_20_1" text:continue-numbering="false">
        <text:list-item>
          <text:p text:style-name="List_20_1_Content_First"> Oettinger verkauft günstig Bier</text:p>
        </text:list-item>
        <text:list-item>
          <text:p text:style-name="List_20_1_Content"> Bitburger gibt gerne alkoholfreies</text:p>
        </text:list-item>
        <text:list-item>
          <text:p text:style-name="List_20_1_Content"> Paulaner gibt gerne Helles</text:p>
        </text:list-item>
        <text:list-item>
          <text:p text:style-name="List_20_1_Content"> Wenn Brauerei neues Getränk auf den Markt bringt, diese direkt anschreiben und nach gratis Bier fragen (das dann wieder gratis rausgegeben wird) → Augustiner hat vor kurzem Alkoholfreies raus gebracht</text:p>
        </text:list-item>
        <text:list-item>
          <text:p text:style-name="List_20_1_Content_Last"> Insbesondere regionale Brauereien fragen</text:p>
        </text:list-item>
      </text:list>
      <text:h text:style-name="Heading_20_5" text:outline-level="5"><text:bookmark-start text:name="__RefHeading___welche-firmen-bieten-sich-fuer-sponsoring-an-und-welche-nicht_24"/><text:bookmark-start text:name="welche-firmen-bieten-sich-fuer-sponsoring-an-und-welche-nicht"/>Welche Firmen bieten sich für Sponsoring an und welche nicht?<text:bookmark-end text:name="__RefHeading___welche-firmen-bieten-sich-fuer-sponsoring-an-und-welche-nicht_24"/><text:bookmark-end text:name="welche-firmen-bieten-sich-fuer-sponsoring-an-und-welche-nicht"/></text:h>
      <text:list text:style-name="List_20_1" text:continue-numbering="false">
        <text:list-item>
          <text:p text:style-name="List_20_1_Content_First"> Brauereien immer beliebt</text:p>
        </text:list-item>
        <text:list-item>
          <text:p text:style-name="List_20_1_Content"> Red Bull ist sehr sponsoring-freundlich (man sollte nach Möglichkeit den „regionalen studentischen Vertreter“ fragen)</text:p>
        </text:list-item>
        <text:list-item>
          <text:p text:style-name="List_20_1_Content"> Gesundheitswesen viel Geld</text:p>
        </text:list-item>
        <text:list-item>
          <text:p text:style-name="List_20_1_Content"> Versicherungen/Finanzdienstleister können bei Ständen/Infoveranstaltungen problematisch sein (Ausnutzen der Beziehung, schlechte Angebote unter Studis bringen)</text:p>
        </text:list-item>
        <text:list-item>
          <text:p text:style-name="List_20_1_Content"> Rüstungsfirmen immer schwierig, weil potentieller Imageschaden für FS (Abhängig von Verhältnis)</text:p>
        </text:list-item>
        <text:list-item>
          <text:p text:style-name="List_20_1_Content"> Alle, die Geld geben, können dabei sein :)</text:p>
        </text:list-item>
        <text:list-item>
          <text:p text:style-name="List_20_1_Content"> Firmen, die schon mal Sponsoring gemacht haben, sind oft wieder dabei</text:p>
        </text:list-item>
        <text:list-item>
          <text:p text:style-name="List_20_1_Content"> Firmen, die neue Produkte unter die Studis bringen wollen (Nutzenabwägung &amp; evtl Geld fürs Verteilen verlangen)</text:p>
        </text:list-item>
        <text:list-item>
          <text:p text:style-name="List_20_1_Content"> Firmen, die auf Kontaktmessen auftauchen, suchen oft Studis und werben daher auch gerne auf Studi-Veranstaltungen</text:p>
        </text:list-item>
        <text:list-item>
          <text:p text:style-name="List_20_1_Content"> → Firmen, die Produkte haben oder Leute suchen</text:p>
        </text:list-item>
        <text:list-item>
          <text:p text:style-name="List_20_1_Content_Last"> Wann ist eine Firma ein Rüstungunternehmen? In München ist es egal. R&amp;S ist schon bei manchen schwierig. Auf Kontaktmessen sind auch immer Rüstungsunternehmen da. Solange die Firma dafür nicht bekannt ist ist es nicht so wichtig. Kommt auf das Rüstungsgut an. Muss häufig in der Fachschaft diskutiert werden.</text:p>
        </text:list-item>
      </text:list>
      <text:h text:style-name="Heading_20_2" text:outline-level="2"><text:bookmark-start text:name="__RefHeading___ende_25"/><text:bookmark-start text:name="ende"/>Ende<text:bookmark-end text:name="__RefHeading___ende_25"/><text:bookmark-end text:name="ende"/></text:h>
      <text:p text:style-name="Text_20_body">Beginn: 17:10 Uhr<text:line-break/>
Ende: 19:30 Uhr <text:line-break/>
Der AK ist sollte auf weiteren Tagungen in 2 Jahren nochmal besprochen werden. Es bestand auch interesse an einem AK wegen Vereinsstruktu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4:56</meta:creation-date>
    <dc:creator>Generated</dc:creator>
    <dc:date>2026-09-13T08::24:56</dc:date>
    <dc:language>en-US</dc:language>
    <meta:editing-cycles>1</meta:editing-cycles>
    <meta:editing-duration>PT0S</meta:editing-duration>
    <dc:title>arbeitskreise:sponsoring_fuer_fachschaften:protokoll_nuernberg2024</dc:title>
  </office:meta>
</office:document-meta>
</file>