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suefata:start"/><text:bookmark-start text:name="__RefHeading___suefata_1"/><text:bookmark-start text:name="suefata"/>SüFaTa<text:bookmark-end text:name="__RefHeading___suefata_1"/><text:bookmark-end text:name="suefata"/></text:h>
      <text:p text:style-name="Text_20_body"><text:span text:style-name="underline">Problemstellung/Motivation:</text:span></text:p>
      <text:p text:style-name="Text_20_body">Die Süddeutschen Fachschaften treffen sich und besprechen Probleme und Projekte, die sie im speziellen betreffen.</text:p>
      <text:p text:style-name="Text_20_body"><text:span text:style-name="underline">Aufgaben und Zielvorgaben:</text:span></text:p>
      <text:p text:style-name="Text_20_body">Gemütlicher Austausch, Organisation von Projekten in Süddeutschland</text:p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ustausch-AK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suefata/protokoll_dortmund2022" text:style-name="Internet_20_link" text:visited-style-name="Visited_20_Internet_20_Link">Protokoll 90. BuFaTa in Dortmund 2022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34:18</meta:creation-date>
    <dc:creator>Generated</dc:creator>
    <dc:date>2026-09-13T02::34:18</dc:date>
    <dc:language>en-US</dc:language>
    <meta:editing-cycles>1</meta:editing-cycles>
    <meta:editing-duration>PT0S</meta:editing-duration>
    <dc:title>arbeitskreise:suefata:start</dc:title>
  </office:meta>
</office:document-meta>
</file>