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941f25f79f7c444e8e2063904a76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technikfolgenabschaetzung:protokoll_hamburg2025"/><text:bookmark-start text:name="__RefHeading___einsatz-von-ki-im-studium_1"/><text:bookmark-start text:name="einsatz-von-ki-im-studium"/>Einsatz von KI im Studium<text:bookmark-end text:name="__RefHeading___einsatz-von-ki-im-studium_1"/><text:bookmark-end text:name="einsatz-von-ki-im-studium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7. BuFaTa an der HAW Hamburg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0.10.2025  </text:p>
          </table:table-cell>
          <table:table-cell office:value-type="string" table:style-name="tablecell">
            <text:p text:style-name="tablealignleft"> 08:00    </text:p>
          </table:table-cell>
          <table:table-cell office:value-type="string" table:style-name="tablecell">
            <text:p text:style-name="tablealignleft"> 10:00   </text:p>
          </table:table-cell>
          <table:table-cell office:value-type="string" table:style-name="tablecell">
            <text:p text:style-name="tablealignleft"> Viet (HS Hannover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p text:style-name="Text_20_body">Anwesende: Viet (HS Hannover), Sebastian (FH Dormtund Alumnus), Tristan (FH Dortmund),Karla(TU Dresden), Lina(TU Dresden), Jonah(RWTH),Paul Oßwald(KIT), Finn Wulff (KIT), Emma (HS Koblenz), Magda (HS Bremen),<text:line-break/>Markus (RPTU Kaiserslautern), Aaron (RPTU Kaiserslauter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</text:p>
      <text:h text:style-name="Heading_20_3" text:outline-level="3"><text:bookmark-start text:name="__RefHeading___erfahrungen_3"/><text:bookmark-start text:name="erfahrungen"/>Erfahrungen<text:bookmark-end text:name="__RefHeading___erfahrungen_3"/><text:bookmark-end text:name="erfahrungen"/></text:h>
      <text:list text:style-name="List_20_1" text:continue-numbering="false">
        <text:list-item>
          <text:p text:style-name="List_20_1_Content_First"> FH Dortmund</text:p>
          <text:list text:style-name="List_20_1">
            <text:list-item>
              <text:p text:style-name="List_20_1_Content"> KI-Inhalte sind kennzeichnungspflichtig</text:p>
            </text:list-item>
            <text:list-item>
              <text:p text:style-name="List_20_1_Content"> Prompt soll dokumentiert werden</text:p>
            </text:list-item>
          </text:list>
        </text:list-item>
        <text:list-item>
          <text:p text:style-name="List_20_1_Content"> HS München </text:p>
          <text:list text:style-name="List_20_1">
            <text:list-item>
              <text:p text:style-name="List_20_1_Content"> Programmierpraktika und Übungen mit LLM. Prof betont, dass Prüfungen ohne LLM geschrieben werden müssen</text:p>
            </text:list-item>
            <text:list-item>
              <text:p text:style-name="List_20_1_Content"> Profs beschweren sich, dass die Prüfungsergebnisse schlechter ausfallen wenn KI zum lernen verwendet wird</text:p>
            </text:list-item>
            <text:list-item>
              <text:p text:style-name="List_20_1_Content"> Profs merken durch KI, dass sie nicht ausreichend Übungsmaterial zur Verfügung stellen</text:p>
            </text:list-item>
          </text:list>
        </text:list-item>
        <text:list-item>
          <text:p text:style-name="List_20_1_Content"> HS Hannover</text:p>
          <text:list text:style-name="List_20_1">
            <text:list-item>
              <text:p text:style-name="List_20_1_Content"> ähnlich wie HS München</text:p>
            </text:list-item>
            <text:list-item>
              <text:p text:style-name="List_20_1_Content"> zusätzlich Verwendung von IT-Tools mit AI in academiccloud über GWDG</text:p>
            </text:list-item>
            <text:list-item>
              <text:p text:style-name="List_20_1_Content"> eigene Modelle können in den Tools verwendet werden</text:p>
            </text:list-item>
            <text:list-item>
              <text:p text:style-name="List_20_1_Content"> Hochladen von Skripten um Zusammenfassungen und Podcasts zu erstellen zum lernen</text:p>
            </text:list-item>
            <text:list-item>
              <text:p text:style-name="List_20_1_Content"> Nutzung von KI für Sprachkorrektur</text:p>
            </text:list-item>
          </text:list>
        </text:list-item>
        <text:list-item>
          <text:p text:style-name="List_20_1_Content"> RWTH Aachen</text:p>
          <text:list text:style-name="List_20_1">
            <text:list-item>
              <text:p text:style-name="List_20_1_Content"> eigene ChatGPT Modelle ohne Internetzugriff</text:p>
            </text:list-item>
            <text:list-item>
              <text:p text:style-name="List_20_1_Content"> Institute schreiben die Richtlinien vor, Auslegungssache der Profs</text:p>
            </text:list-item>
            <text:list-item>
              <text:p text:style-name="List_20_1_Content"> keine Hochschulweite Regelungen</text:p>
            </text:list-item>
            <text:list-item>
              <text:p text:style-name="List_20_1_Content"> Hochschulleitung sieht Verwendung als Dictionary (Tool zur Hilfe, nicht zur Generierung)</text:p>
            </text:list-item>
          </text:list>
        </text:list-item>
        <text:list-item>
          <text:p text:style-name="List_20_1_Content"> RPTU Kaiserslautern</text:p>
          <text:list text:style-name="List_20_1">
            <text:list-item>
              <text:p text:style-name="List_20_1_Content"> Profs werfen Studis die Verwendung von KI in Arbeiten vor</text:p>
            </text:list-item>
            <text:list-item>
              <text:p text:style-name="List_20_1_Content"> Verwendung von KI (Bild- und Textgenerierung, Quellensuche, Zusammenfassung) in der Studierendenschaft</text:p>
            </text:list-item>
            <text:list-item>
              <text:p text:style-name="List_20_1_Content"> keine Regulierung von der hochschulseite</text:p>
            </text:list-item>
          </text:list>
        </text:list-item>
        <text:list-item>
          <text:p text:style-name="List_20_1_Content"> HS Koblenz</text:p>
          <text:list text:style-name="List_20_1">
            <text:list-item>
              <text:p text:style-name="List_20_1_Content"> Verwendung von KI wird in Stufen unterteilt (Textgenerierung wie Satzbau oder auch inhaltliche Unterstützung)</text:p>
            </text:list-item>
            <text:list-item>
              <text:p text:style-name="List_20_1_Content"> KI-Klausel in Eigenständigkeitserkärung für Studienarbeiten vorhanden</text:p>
            </text:list-item>
            <text:list-item>
              <text:p text:style-name="List_20_1_Content"> Studiengang KI und Robotik wurde eingeführt</text:p>
            </text:list-item>
          </text:list>
        </text:list-item>
        <text:list-item>
          <text:p text:style-name="List_20_1_Content"> HS Bremen (Studiengang Informatik)</text:p>
          <text:list text:style-name="List_20_1">
            <text:list-item>
              <text:p text:style-name="List_20_1_Content"> Meinungen der Profs gehen stark auseinander, sehr gemischtes Bild</text:p>
            </text:list-item>
            <text:list-item>
              <text:p text:style-name="List_20_1_Content"> Viele Profs sind für die Verwendung offen und verwenden AI-Tools selbst</text:p>
            </text:list-item>
            <text:list-item>
              <text:p text:style-name="List_20_1_Content"> Keine hochschulweite Ordnung</text:p>
            </text:list-item>
            <text:list-item>
              <text:p text:style-name="List_20_1_Content"> Verwendung in der Studierendenschaft verbreitet, bisher mit wenig negativem Feedback der Profs</text:p>
            </text:list-item>
          </text:list>
        </text:list-item>
        <text:list-item>
          <text:p text:style-name="List_20_1_Content"> TU Dresden</text:p>
          <text:list text:style-name="List_20_1">
            <text:list-item>
              <text:p text:style-name="List_20_1_Content"> Lehrveranstaltung mit eigenem Modell des Dozenten trainiert auf seinen eigenen Vorlesungsmaterialien</text:p>
            </text:list-item>
            <text:list-item>
              <text:p text:style-name="List_20_1_Content"> Klausuren werden mit verschiedenen KI-Modellen ausgewertet (nicht bewertet!) um Studierenden zu zeigen welche Modelle sich zum lernen der Klausur eignen</text:p>
            </text:list-item>
            <text:list-item>
              <text:p text:style-name="List_20_1_Content"> Anmerkung: Kann hilfreich sein um sich Aufgaben zum Üben stellen zu lassen</text:p>
            </text:list-item>
          </text:list>
        </text:list-item>
        <text:list-item>
          <text:p text:style-name="List_20_1_Content"> Uni Stuttgart</text:p>
          <text:list text:style-name="List_20_1">
            <text:list-item>
              <text:p text:style-name="List_20_1_Content"> Ordnung der Hochschule mit vielen Freiheiten der Profs</text:p>
            </text:list-item>
            <text:list-item>
              <text:p text:style-name="List_20_1_Content"> Betreuer von Programmierprojekten beschweren sich über Verwendung von KI</text:p>
            </text:list-item>
            <text:list-item>
              <text:p text:style-name="List_20_1_Content"> Keine Probleme, wenn KI nicht methodisch für die Lösung verwendet wird</text:p>
            </text:list-item>
          </text:list>
        </text:list-item>
        <text:list-item>
          <text:p text:style-name="List_20_1_Content"> KIT Karlsruhe</text:p>
          <text:list text:style-name="List_20_1">
            <text:list-item>
              <text:p text:style-name="List_20_1_Content"> Richtlinie zur Verwendung von KI in Ausarbeitung, vorher wurde KI-Verwendung teilweise als Ghostwriting klassifiziert</text:p>
            </text:list-item>
            <text:list-item>
              <text:p text:style-name="List_20_1_Content"> Jede KI-Verwendung muss gekennzeichnet werden (Prompt-Verzeichnis in Abschlussarbeit)</text:p>
            </text:list-item>
            <text:list-item>
              <text:p text:style-name="List_20_1_Content"> Aus Joke-Prüfung: Studierende verwenden ChatGPT anstatt Google</text:p>
            </text:list-item>
          </text:list>
        </text:list-item>
        <text:list-item>
          <text:p text:style-name="List_20_1_Content"> Weitere Diskussionspunkte</text:p>
          <text:list text:style-name="List_20_1">
            <text:list-item>
              <text:p text:style-name="List_20_1_Content"> Tools zur Markierung / Detektion von KI-Inhalten</text:p>
              <text:list text:style-name="List_20_1">
                <text:list-item>
                  <text:p text:style-name="List_20_1_Content"> Aussagekraft bei Texten ist nicht rechtsfest</text:p>
                </text:list-item>
              </text:list>
            </text:list-item>
            <text:list-item>
              <text:p text:style-name="List_20_1_Content"> Eigenheiten der einzelnen Modelle (ChatGPT, Deepseek) zur Textgenerierung werden diskutiert</text:p>
              <text:list text:style-name="List_20_1">
                <text:list-item>
                  <text:p text:style-name="List_20_1_Content"> LLM ohne Interzugriff verwenden sich selbst als Quelle</text:p>
                </text:list-item>
                <text:list-item>
                  <text:p text:style-name="List_20_1_Content"> Teilweise werden KI generierte Inhalte aus dem Internet als Quelle verwendet</text:p>
                </text:list-item>
                <text:list-item>
                  <text:p text:style-name="List_20_1_Content"> Quellenarbeit wird durch KI erschwert, da vertrauenswürdige Quellen schwerer von KI generierten Quellen unterscheidbar sind</text:p>
                </text:list-item>
                <text:list-item>
                  <text:p text:style-name="List_20_1_Content"> Druck zur Veröffentlichung in der Wissenschaft reduziert Qualität weiter und verstärkt das Problem</text:p>
                </text:list-item>
              </text:list>
            </text:list-item>
            <text:list-item>
              <text:p text:style-name="List_20_1_Content_Last"> Einzelne Berichte von Profs, die keine Abschlussarbeiten mehr annehmen, aus Angst sie könnten KI generiert sein</text:p>
            </text:list-item>
          </text:list>
        </text:list-item>
      </text:list>
      <text:h text:style-name="Heading_20_3" text:outline-level="3"><text:bookmark-start text:name="__RefHeading___verwendung-von-ki-in-der-fachschaft_4"/><text:bookmark-start text:name="verwendung-von-ki-in-der-fachschaft"/>Verwendung von KI in der Fachschaft<text:bookmark-end text:name="__RefHeading___verwendung-von-ki-in-der-fachschaft_4"/><text:bookmark-end text:name="verwendung-von-ki-in-der-fachschaft"/></text:h>
      <text:list text:style-name="List_20_1" text:continue-numbering="false">
        <text:list-item>
          <text:p text:style-name="LastListParagraph_List_20_1_Content_First"> Wird als Mindmap ausgearbeitet <text:a xlink:type="simple" xlink:href="https://whiteboard.academiccloud.de/share/sVthbXu3sOPkaGLyzSDRcQ" text:style-name="Internet_20_link" text:visited-style-name="Visited_20_Internet_20_Link">https://whiteboard.academiccloud.de/share/sVthbXu3sOPkaGLyzSDRcQ</text:a></text:p>
        </text:list-item>
      </text:list>
      <text:p text:style-name="Text_20_body">        <draw:frame draw:style-name="media" draw:name="0" text:anchor-type="as-char" draw:z-index="0" svg:width="18.520833333333cm" style:rel-width="100%" svg:height="10.074827836745cm" style:rel-height="scale"><draw:image xlink:href="Pictures/e9941f25f79f7c444e8e2063904a76fe.png" xlink:type="simple" xlink:show="embed" xlink:actuate="onLoad"/></draw:frame></text:p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Beginn: 08:00 Uhr<text:line-break/>
Ende: 10:00 Uhr <text:line-break/>
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4::09:14</meta:creation-date>
    <dc:creator>Generated</dc:creator>
    <dc:date>2026-09-13T04::09:14</dc:date>
    <dc:language>en-US</dc:language>
    <meta:editing-cycles>1</meta:editing-cycles>
    <meta:editing-duration>PT0S</meta:editing-duration>
    <dc:title>arbeitskreise:technikfolgenabschaetzung:protokoll_hamburg2025</dc:title>
  </office:meta>
</office:document-meta>
</file>