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vdma_studie_industrie40:start"/><text:bookmark-start text:name="__RefHeading___finanzierung-professuren_1"/><text:bookmark-start text:name="finanzierung-professuren"/>Finanzierung Professuren<text:bookmark-end text:name="__RefHeading___finanzierung-professuren_1"/><text:bookmark-end text:name="finanzierung-professuren"/></text:h>
      <text:p text:style-name="Text_20_body">Es gab eine Studie.</text:p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vdma_studie_industrie40/protokoll_aachen2018" text:style-name="Internet_20_link" text:visited-style-name="Visited_20_Internet_20_Link">Protokoll 83. BuFaTa in Aachen 2018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30:34</meta:creation-date>
    <dc:creator>Generated</dc:creator>
    <dc:date>2026-09-16T09::30:34</dc:date>
    <dc:language>en-US</dc:language>
    <meta:editing-cycles>1</meta:editing-cycles>
    <meta:editing-duration>PT0S</meta:editing-duration>
    <dc:title>arbeitskreise:vdma_studie_industrie40:start</dc:title>
  </office:meta>
</office:document-meta>
</file>