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ahlbeteiligung:ideensammlung:start"/><text:bookmark-start text:name="__RefHeading___ideensammlung-zum-thema-wahlbeteiligung-und-uebersicht-der-wahlbeteiligungen-ueber-die-jahre_1"/><text:bookmark-start text:name="ideensammlung-zum-thema-wahlbeteiligung-und-uebersicht-der-wahlbeteiligungen-ueber-die-jahre"/>Ideensammlung zum Thema Wahlbeteiligung und Übersicht der Wahlbeteiligungen über die Jahre<text:bookmark-end text:name="__RefHeading___ideensammlung-zum-thema-wahlbeteiligung-und-uebersicht-der-wahlbeteiligungen-ueber-die-jahre_1"/><text:bookmark-end text:name="ideensammlung-zum-thema-wahlbeteiligung-und-uebersicht-der-wahlbeteiligungen-ueber-die-jahre"/></text:h>
      <text:h text:style-name="Heading_20_2" text:outline-level="2"><text:bookmark-start text:name="__RefHeading___ideensammlung-und-liste-von-bewaehrten-verfahren-zur-erhoehung-der-wahlbeteiligung_2"/><text:bookmark-start text:name="ideensammlung-und-liste-von-bewaehrten-verfahren-zur-erhoehung-der-wahlbeteiligung"/>Ideensammlung und Liste von bewährten Verfahren zur Erhöhung der Wahlbeteiligung<text:bookmark-end text:name="__RefHeading___ideensammlung-und-liste-von-bewaehrten-verfahren-zur-erhoehung-der-wahlbeteiligung_2"/><text:bookmark-end text:name="ideensammlung-und-liste-von-bewaehrten-verfahren-zur-erhoehung-der-wahlbeteiligung"/></text:h>
      <text:p text:style-name="Text_20_body">Aktualisierung der Ideensammlung am 14.05.2026</text:p>
      <text:h text:style-name="Heading_20_3" text:outline-level="3"><text:bookmark-start text:name="__RefHeading___ideensammlung_3"/><text:bookmark-start text:name="ideensammlung"/>Ideensammlung<text:bookmark-end text:name="__RefHeading___ideensammlung_3"/><text:bookmark-end text:name="ideensammlung"/></text:h>
      <text:h text:style-name="Heading_20_4" text:outline-level="4"><text:bookmark-start text:name="__RefHeading___hohes-potential_4"/><text:bookmark-start text:name="hohes-potential"/>Hohes Potential<text:bookmark-end text:name="__RefHeading___hohes-potential_4"/><text:bookmark-end text:name="hohes-potential"/></text:h>
      <text:p text:style-name="Text_20_body">Aktionen die man planen sollte um die Beteiligung zu erhöhen.</text:p>
      <text:list text:style-name="List_20_1" text:continue-numbering="false">
        <text:list-item>
          <text:p text:style-name="List_20_1_Content_First"> [Aufwand hoch] Vergrößerung der Anzahl der Wahlurnen - Verteilung der Urnen über den Campus (Jeder Standort sollte „wählbar“ sein)</text:p>
          <text:list text:style-name="List_20_1">
            <text:list-item>
              <text:p text:style-name="List_20_1_Content"> Die „Laufkundschaft“ muss überall abgeholt werden.</text:p>
            </text:list-item>
            <text:list-item>
              <text:p text:style-name="List_20_1_Content"> Gern auch direkt durch alle Kandidierenden</text:p>
            </text:list-item>
          </text:list>
        </text:list-item>
        <text:list-item>
          <text:p text:style-name="List_20_1_Content"> [Aufwand niedrig] Die Studierenden in den Vorlesungen „auflauern“ und direkt zur Wahl „auffordern“</text:p>
        </text:list-item>
        <text:list-item>
          <text:p text:style-name="List_20_1_Content"> möglichst persönliche und direkte Werbung</text:p>
        </text:list-item>
        <text:list-item>
          <text:p text:style-name="List_20_1_Content"> Belohnung fürs Wählen gehen</text:p>
          <text:list text:style-name="List_20_1">
            <text:list-item>
              <text:p text:style-name="List_20_1_Content"> darf meistens nicht direkt mit der Stimmabgabe direkt verknüpft sein</text:p>
            </text:list-item>
            <text:list-item>
              <text:p text:style-name="List_20_1_Content"> gut zum anlocken</text:p>
            </text:list-item>
            <text:list-item>
              <text:p text:style-name="List_20_1_Content_Last"> Alternativ am selben Tag ein Event organisieren das inhaltlich unabhängig ist. ⇒ Generiert Aufmerksamkeit</text:p>
            </text:list-item>
          </text:list>
        </text:list-item>
      </text:list>
      <text:h text:style-name="Heading_20_4" text:outline-level="4"><text:bookmark-start text:name="__RefHeading___mittleres-potential_5"/><text:bookmark-start text:name="mittleres-potential"/>Mittleres Potential<text:bookmark-end text:name="__RefHeading___mittleres-potential_5"/><text:bookmark-end text:name="mittleres-potential"/></text:h>
      <text:p text:style-name="Text_20_body">Hier gibt es noch was raus zu holen, aber die Priorität ist nicht die höchste….</text:p>
      <text:list text:style-name="List_20_1" text:continue-numbering="false">
        <text:list-item>
          <text:p text:style-name="List_20_1_Content_First"> [Aufwand hoch] Forcierung von Online Wahlen</text:p>
          <text:list text:style-name="List_20_1">
            <text:list-item>
              <text:p text:style-name="List_20_1_Content"> umstritten da ggf. Sicherheit/Transparenz mangelhaft</text:p>
            </text:list-item>
            <text:list-item>
              <text:p text:style-name="List_20_1_Content"> können Beteiligung erhöhen wenn Studis nicht so präsent am Campus</text:p>
            </text:list-item>
          </text:list>
        </text:list-item>
        <text:list-item>
          <text:p text:style-name="List_20_1_Content"> [Aufwand hoch] Gremienintros ⇒ Videos zu den zu wählenden Gremien erstellen.</text:p>
          <text:list text:style-name="List_20_1">
            <text:list-item>
              <text:p text:style-name="List_20_1_Content"> Leute die zumindest etwas interessiert sind schauen auch solche Videos.</text:p>
            </text:list-item>
            <text:list-item>
              <text:p text:style-name="List_20_1_Content"> Erhöht die „Qualität“ der Wahl deutlich da die Leute wissen was sie wählen.</text:p>
            </text:list-item>
          </text:list>
        </text:list-item>
        <text:list-item>
          <text:p text:style-name="List_20_1_Content"> [Aufwand niedriger] Kurzvideos auf Social Media Plattformen</text:p>
        </text:list-item>
        <text:list-item>
          <text:p text:style-name="List_20_1_Content"> Webseite mit Infos der Kandidierenden</text:p>
        </text:list-item>
        <text:list-item>
          <text:p text:style-name="List_20_1_Content"> „Kontrawoche“: Eine Woche lang nichts tun damit die Studis merken wofür eine Fachschaftsvertretung da ist.</text:p>
          <text:list text:style-name="List_20_1">
            <text:list-item>
              <text:p text:style-name="List_20_1_Content"> Protestaktionen anderer Art: Kopplung der Services generell an die Wahlbeteiligung.</text:p>
            </text:list-item>
            <text:list-item>
              <text:p text:style-name="List_20_1_Content"> Auflösung bei zu niederer Wahlbeteiligung</text:p>
            </text:list-item>
            <text:list-item>
              <text:p text:style-name="List_20_1_Content"> hat nur Potential wenn die Studis im konkreten Studienalltag auf Fachschaft angewiesen sind (z.B. wegen Skriptendruck, Hosting von Onlinediensten)</text:p>
            </text:list-item>
          </text:list>
        </text:list-item>
        <text:list-item>
          <text:p text:style-name="List_20_1_Content"> Wahl-o-mat:</text:p>
          <text:list text:style-name="List_20_1">
            <text:list-item>
              <text:p text:style-name="List_20_1_Content"> falls anwendbar</text:p>
            </text:list-item>
            <text:list-item>
              <text:p text:style-name="List_20_1_Content"> die politischen Listen, die sich fürs StuPa aufstellen lassen, beantworten ca. 30 Fragen rund um die Wahl</text:p>
            </text:list-item>
            <text:list-item>
              <text:p text:style-name="List_20_1_Content"> Aufbau äquivalent zu Wahl-o-mat bei Bundestagswahl o.ä.</text:p>
            </text:list-item>
            <text:list-item>
              <text:p text:style-name="List_20_1_Content"> Beispiel KIT: <text:a xlink:type="simple" xlink:href="https://wahl.asta.kit.edu/Wahl_2020_Juli/stupaomat/stupaomat.html" text:style-name="Internet_20_link" text:visited-style-name="Visited_20_Internet_20_Link">https://wahl.asta.kit.edu/Wahl_2020_Juli/stupaomat/stupaomat.html</text:a></text:p>
            </text:list-item>
          </text:list>
        </text:list-item>
        <text:list-item>
          <text:p text:style-name="List_20_1_Content"> Get together mit den Kandidierenden</text:p>
          <text:list text:style-name="List_20_1">
            <text:list-item>
              <text:p text:style-name="List_20_1_Content"> Netter Abend mit den potentiellen Listen</text:p>
            </text:list-item>
            <text:list-item>
              <text:p text:style-name="List_20_1_Content"> Verbinden mit allgemeiner Anwerbung der Fachschaft</text:p>
            </text:list-item>
            <text:list-item>
              <text:p text:style-name="List_20_1_Content_Last"> Auch digital: Die Leute digital auf z.B. Instagram mit Steckbrief + Bild veröffentlichen</text:p>
            </text:list-item>
          </text:list>
        </text:list-item>
      </text:list>
      <text:h text:style-name="Heading_20_4" text:outline-level="4"><text:bookmark-start text:name="__RefHeading___niedriges-potential_6"/><text:bookmark-start text:name="niedriges-potential"/>Niedriges Potential<text:bookmark-end text:name="__RefHeading___niedriges-potential_6"/><text:bookmark-end text:name="niedriges-potential"/></text:h>
      <text:p text:style-name="Text_20_body">Vermutlich so wenig Einfluss dass es keinen Wert hat</text:p>
      <text:list text:style-name="List_20_1" text:continue-numbering="false">
        <text:list-item>
          <text:p text:style-name="LastListParagraph_List_20_1_Content_First"> darauf hinweisen, dass mehr Wahlbeteiligung für mehr Legitimität (ggü. der Uni) sorgt</text:p>
        </text:list-item>
      </text:list>
      <text:h text:style-name="Heading_20_4" text:outline-level="4"><text:bookmark-start text:name="__RefHeading___brainstorming_7"/><text:bookmark-start text:name="brainstorming"/>Brainstorming<text:bookmark-end text:name="__RefHeading___brainstorming_7"/><text:bookmark-end text:name="brainstorming"/></text:h>
      <text:list text:style-name="List_20_1" text:continue-numbering="false">
        <text:list-item>
          <text:p text:style-name="List_20_1_Content_First"> Plakatierung auf dem Campus um die Wahl zu bewerben</text:p>
        </text:list-item>
        <text:list-item>
          <text:p text:style-name="List_20_1_Content"> direkt bei Erstis ansetzen</text:p>
        </text:list-item>
        <text:list-item>
          <text:p text:style-name="List_20_1_Content_Last"> Kopplung der Kaffeepreise an die Wahlbeteiligung</text:p>
        </text:list-item>
      </text:list>
      <text:h text:style-name="Heading_20_4" text:outline-level="4"><text:bookmark-start text:name="__RefHeading___umsetzungsvorschlaege_8"/><text:bookmark-start text:name="umsetzungsvorschlaege"/>Umsetzungsvorschläge<text:bookmark-end text:name="__RefHeading___umsetzungsvorschlaege_8"/><text:bookmark-end text:name="umsetzungsvorschlaege"/></text:h>
      <text:p text:style-name="Text_20_body"><text:span text:style-name="Emphasis">(diese Vorschläge sollten von den Fachschaften bei der nächsten Wahl nach Möglichkeit umgesetzt werden)</text:span></text:p>
      <text:list text:style-name="List_20_1" text:continue-numbering="false">
        <text:list-item>
          <text:p text:style-name="List_20_1_Content_First"> Wildes Plakatieren: Werbung über alle möglichen Kanäle (meist schon umgesetzt)</text:p>
          <text:list text:style-name="List_20_1">
            <text:list-item>
              <text:p text:style-name="List_20_1_Content"> Kandidatenlisten aushängen, per Mail verteilen, </text:p>
            </text:list-item>
          </text:list>
        </text:list-item>
        <text:list-item>
          <text:p text:style-name="List_20_1_Content"> uni-weite „Belohnung“ bei genug Wahlbeteiligung (evtl. nur für die Fachschaften)</text:p>
        </text:list-item>
        <text:list-item>
          <text:p text:style-name="List_20_1_Content"> evtl. Blockade der eigenen Leistungen</text:p>
          <text:list text:style-name="List_20_1">
            <text:list-item>
              <text:p text:style-name="List_20_1_Content_Last"> Abwägung der Maßnahmen (keine Hassgefühle erzeugen)</text:p>
            </text:list-item>
          </text:list>
        </text:list-item>
      </text:list>
      <text:h text:style-name="Heading_20_3" text:outline-level="3"><text:bookmark-start text:name="__RefHeading___listen-von-bewaehrten-konzepten_9"/><text:bookmark-start text:name="listen-von-bewaehrten-konzepten"/>Listen von bewährten Konzepten<text:bookmark-end text:name="__RefHeading___listen-von-bewaehrten-konzepten_9"/><text:bookmark-end text:name="listen-von-bewaehrten-konzepten"/></text:h>
      <text:p text:style-name="Text_20_body"><text:span text:style-name="Emphasis">(hier nur Konzepte eintragen die nachweislich (nach Erfahrung) zur Erhöhung der Wahlbeteiligung beigetragen haben)</text:span></text:p>
      <text:list text:style-name="List_20_1" text:continue-numbering="false">
        <text:list-item>
          <text:p text:style-name="List_20_1_Content_First"> Studis direkt ansprechen, Werbung persönlich und direkt</text:p>
        </text:list-item>
        <text:list-item>
          <text:p text:style-name="List_20_1_Content"> Kandidierende online vorstellen (Social Media, online)</text:p>
        </text:list-item>
        <text:list-item>
          <text:p text:style-name="List_20_1_Content_Last"> Fachschaft im Bewusstsein der Studis präsent halten</text:p>
        </text:list-item>
      </text:list>
      <text:h text:style-name="Heading_20_2" text:outline-level="2"><text:bookmark-start text:name="__RefHeading___uebersicht-der-einzelnen-universitaeten_10"/><text:bookmark-start text:name="uebersicht-der-einzelnen-universitaeten"/>Übersicht der einzelnen Universitäten<text:bookmark-end text:name="__RefHeading___uebersicht-der-einzelnen-universitaeten_10"/><text:bookmark-end text:name="uebersicht-der-einzelnen-universitaeten"/></text:h>
      <text:p text:style-name="Text_20_body">Es soll eine Übersicht über den Ablauf sowie die Historie gegeben werden </text:p>
      <text:h text:style-name="Heading_20_3" text:outline-level="3"><text:bookmark-start text:name="__RefHeading___kit_11"/><text:bookmark-start text:name="kit"/>KIT<text:bookmark-end text:name="__RefHeading___kit_11"/><text:bookmark-end text:name="kit"/></text:h>
      <text:h text:style-name="Heading_20_4" text:outline-level="4"><text:bookmark-start text:name="__RefHeading___allgemeiner-ablauf-standwise-2021_12"/><text:bookmark-start text:name="allgemeiner-ablauf-standwise-2021"/>Allgemeiner Ablauf (Stand: WiSe 2021):<text:bookmark-end text:name="__RefHeading___allgemeiner-ablauf-standwise-2021_12"/><text:bookmark-end text:name="allgemeiner-ablauf-standwise-2021"/></text:h>
      <text:p text:style-name="Text_20_body"> * Die Wahl wird von der Verfassten Studierendenschaft selbst organisiert, dafür wird ein Wahlausschuss eingesetzt.
 * Gewählt werden die Vorstände der Fachschaften und das Studierendenparlament
 * Wahlen für die universitären Gremien (Fakultätsrat, Senat, etc.) werden in einer separaten Wahl 
<text:span text:style-name="underline">Strukturen der Gremien:</text:span></text:p>
      <text:list text:style-name="List_20_1" text:continue-numbering="false">
        <text:list-item>
          <text:p text:style-name="List_20_1_Content_First"> auf studentischer Seite Wahl von Fachschaft und StuPa</text:p>
        </text:list-item>
        <text:list-item>
          <text:p text:style-name="List_20_1_Content"> im StuPa sitzen politische Listen und nicht Fachschaftsvertreter</text:p>
        </text:list-item>
        <text:list-item>
          <text:p text:style-name="List_20_1_Content_Last"> Fachschaften haben ein eigenes Gremium (FSK)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Wahlmöglichkeit überall auf dem Campus</text:p>
        </text:list-item>
        <text:list-item>
          <text:p text:style-name="List_20_1_Content"> <text:a xlink:type="simple" xlink:href="https://wahl.asta.kit.edu/Wahl18/stupaomat/" text:style-name="Internet_20_link" text:visited-style-name="Visited_20_Internet_20_Link">https://wahl.asta.kit.edu/Wahl18/stupaomat/</text:a> StuPa O-Mat</text:p>
        </text:list-item>
        <text:list-item>
          <text:p text:style-name="List_20_1_Content"> Wahlplakate vom AStA/Wahlausschuss</text:p>
        </text:list-item>
        <text:list-item>
          <text:p text:style-name="List_20_1_Content"> Wahlwerbung aber nur auf deutsch</text:p>
        </text:list-item>
        <text:list-item>
          <text:p text:style-name="List_20_1_Content"> 5 Tage Wahlzeitraum</text:p>
        </text:list-item>
        <text:list-item>
          <text:p text:style-name="List_20_1_Content"> Wahlen analog (Stimmzettel), Wählerverzeichnis wird jedoch digital und analog geführt</text:p>
        </text:list-item>
        <text:list-item>
          <text:p text:style-name="List_20_1_Content_Last"> Onlinewahlen sind derzeit nicht in Planung</text:p>
        </text:list-item>
      </text:list>
      <text:h text:style-name="Heading_20_4" text:outline-level="4"><text:bookmark-start text:name="__RefHeading___wahlbeteiligung-und-neuerungen_13"/><text:bookmark-start text:name="wahlbeteiligung-und-neuerungen"/>Wahlbeteiligung und Neuerungen:<text:bookmark-end text:name="__RefHeading___wahlbeteiligung-und-neuerungen_13"/><text:bookmark-end text:name="wahlbeteiligung-und-neuerung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19,5 %               </text:p>
          </table:table-cell>
          <table:table-cell office:value-type="string" table:style-name="tablecell">
            <text:p text:style-name="tablealignleft"> 19,5 % 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left"> 17,0 %               </text:p>
          </table:table-cell>
          <table:table-cell office:value-type="string" table:style-name="tablecell">
            <text:p text:style-name="tablealignleft"> 13,3 % 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left"> 27,48 %              </text:p>
          </table:table-cell>
          <table:table-cell office:value-type="string" table:style-name="tablecell">
            <text:p text:style-name="tablealignleft"> 26,61%                </text:p>
          </table:table-cell>
          <table:table-cell office:value-type="string" table:style-name="tablecell">
            <text:p text:style-name="tablealignleft"> Online-Wahl mit Polyas        </text:p>
          </table:table-cell>
          <table:table-cell office:value-type="string" table:style-name="tablecell">
            <text:p text:style-name="tablealignleft"> Parallele Urabstimmung zu Semesterticket          </text:p>
          </table:table-cell>
        </table:table-row>
        <table:table-row>
          <table:table-cell office:value-type="string" table:style-name="tablecell">
            <text:p text:style-name="tablealignleft"> 2021 </text:p>
          </table:table-cell>
          <table:table-cell office:value-type="string" table:style-name="tablecell">
            <text:p text:style-name="tablealignleft"> 19,32 %              </text:p>
          </table:table-cell>
          <table:table-cell office:value-type="string" table:style-name="tablecell">
            <text:p text:style-name="tablealignleft"> 16,19%                </text:p>
          </table:table-cell>
          <table:table-cell office:value-type="string" table:style-name="tablecell">
            <text:p text:style-name="tablealignleft"> Online-Wahl mit Artologik SurveyReport</text:p>
          </table:table-cell>
          <table:table-cell office:value-type="string" table:style-name="tablecell">
            <text:p text:style-name="tablealignleft"> Parallele Urabstimmung zu nextbike Vertrag und Beitritt zur fzs</text:p>
          </table:table-cell>
        </table:table-row>
        <table:table-row>
          <table:table-cell office:value-type="string" table:style-name="tablecell">
            <text:p text:style-name="tablealignleft"> 2022 </text:p>
          </table:table-cell>
          <table:table-cell office:value-type="string" table:style-name="tablecell">
            <text:p text:style-name="tablealignleft"> 8,21 %              </text:p>
          </table:table-cell>
          <table:table-cell office:value-type="string" table:style-name="tablecell">
            <text:p text:style-name="tablealignleft"> 7,17%                </text:p>
          </table:table-cell>
          <table:table-cell office:value-type="string" table:style-name="tablecell">
            <text:p text:style-name="tablealignleft"> Präsenz</text:p>
          </table:table-cell>
          <table:table-cell office:value-type="string" table:style-name="tablecell">
            <text:p text:style-name="tablealignleft"> Wahlwiederholung für 2021</text:p>
          </table:table-cell>
        </table:table-row>
        <table:table-row>
          <table:table-cell office:value-type="string" table:style-name="tablecell">
            <text:p text:style-name="tablealignleft"> 2022 </text:p>
          </table:table-cell>
          <table:table-cell office:value-type="string" table:style-name="tablecell">
            <text:p text:style-name="tablealignleft"> 9,24 %              </text:p>
          </table:table-cell>
          <table:table-cell office:value-type="string" table:style-name="tablecell">
            <text:p text:style-name="tablealignleft"> 7,96%                </text:p>
          </table:table-cell>
          <table:table-cell office:value-type="string" table:style-name="tablecell">
            <text:p text:style-name="tablealignleft"> Präsenz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uni-siegen_14"/><text:bookmark-start text:name="uni-siegen"/>Uni Siegen<text:bookmark-end text:name="__RefHeading___uni-siegen_14"/><text:bookmark-end text:name="uni-siegen"/></text:h>
      <text:h text:style-name="Heading_20_4" text:outline-level="4"><text:bookmark-start text:name="__RefHeading___allgemeiner-ablauf-standsose-2018_15"/><text:bookmark-start text:name="allgemeiner-ablauf-standsose-2018"/>Allgemeiner Ablauf (Stand: SoSe 2018):<text:bookmark-end text:name="__RefHeading___allgemeiner-ablauf-standsose-2018_15"/><text:bookmark-end text:name="allgemeiner-ablauf-standsose-2018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FSR wird nicht selbst gewählt, sondern nur die VS-Vertreter die in die Gremien gehen → Wahlen werden direkt durch die Uni organisiert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aktuell: Verhinderung von Doppelwahl durch Markierung auf dem Papier-Studiausweis</text:p>
        </text:list-item>
        <text:list-item>
          <text:p text:style-name="List_20_1_Content"> geplant: Eintragung in Excel-Tabelle und digitaler Studiausweis</text:p>
        </text:list-item>
        <text:list-item>
          <text:p text:style-name="List_20_1_Content"> Onlinewahlen wieder im Gespräch aus der Hoffnung auf bessere Wahlbeteiligung</text:p>
          <text:list text:style-name="List_20_1">
            <text:list-item>
              <text:p text:style-name="List_20_1_Content_Last"> das Campus-Management-System HISinone soll wohl Wahlen ermöglichen</text:p>
            </text:list-item>
          </text:list>
        </text:list-item>
      </text:list>
      <text:h text:style-name="Heading_20_4" text:outline-level="4"><text:bookmark-start text:name="__RefHeading___wahlbeteiligung-und-neuerungen_16"/><text:bookmark-start text:name="wahlbeteiligung-und-neuerungen1"/>Wahlbeteiligung und Neuerungen:<text:bookmark-end text:name="__RefHeading___wahlbeteiligung-und-neuerungen_16"/><text:bookmark-end text:name="wahlbeteiligung-und-neuerungen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tu-wien_17"/><text:bookmark-start text:name="tu-wien"/>TU Wien<text:bookmark-end text:name="__RefHeading___tu-wien_17"/><text:bookmark-end text:name="tu-wien"/></text:h>
      <text:h text:style-name="Heading_20_4" text:outline-level="4"><text:bookmark-start text:name="__RefHeading___allgemeiner-ablauf-standwise-2018_18"/><text:bookmark-start text:name="allgemeiner-ablauf-standwise-2018"/>Allgemeiner Ablauf (Stand: WiSe 2018):<text:bookmark-end text:name="__RefHeading___allgemeiner-ablauf-standwise-2018_18"/><text:bookmark-end text:name="allgemeiner-ablauf-standwise-2018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Wahl von Studienvertretern, Universitätsvertretung &amp; Bundesvertätung direkt durch die Studierenden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sehr viel Wahlwerbung, auch persönlich und mit Kaffee und Essen zum Locken</text:p>
        </text:list-item>
        <text:list-item>
          <text:p text:style-name="List_20_1_Content"> am Wahltag gibst kostenlose Verpflegung + eine Woche gratis Waffeln Kaffee und co</text:p>
        </text:list-item>
        <text:list-item>
          <text:p text:style-name="List_20_1_Content"> 3 Wahltage </text:p>
        </text:list-item>
        <text:list-item>
          <text:p text:style-name="List_20_1_Content"> Unsichtbarkeits- und Sichtbarkeitswoche (zeigen, was den Studis ohne die Fachschaft fehlt)</text:p>
        </text:list-item>
        <text:list-item>
          <text:p text:style-name="List_20_1_Content"> Fotoshootings für Vertreter</text:p>
        </text:list-item>
        <text:list-item>
          <text:p text:style-name="List_20_1_Content"> Plakate </text:p>
        </text:list-item>
        <text:list-item>
          <text:p text:style-name="List_20_1_Content_Last"> 14*7m Schaf Plakat (weil wir sind ja die fachSCHAFt)</text:p>
        </text:list-item>
      </text:list>
      <text:h text:style-name="Heading_20_4" text:outline-level="4"><text:bookmark-start text:name="__RefHeading___wahlbeteiligung-und-neuerungen_19"/><text:bookmark-start text:name="wahlbeteiligung-und-neuerungen2"/>Wahlbeteiligung und Neuerungen:<text:bookmark-end text:name="__RefHeading___wahlbeteiligung-und-neuerungen_19"/><text:bookmark-end text:name="wahlbeteiligung-und-neuerungen2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ca. 60 %             </text:p>
          </table:table-cell>
          <table:table-cell office:value-type="string" table:style-name="tablecell">
            <text:p text:style-name="tablealignleft"> ca. 30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tu-braunschweig_20"/><text:bookmark-start text:name="tu-braunschweig"/>TU Braunschweig<text:bookmark-end text:name="__RefHeading___tu-braunschweig_20"/><text:bookmark-end text:name="tu-braunschweig"/></text:h>
      <text:h text:style-name="Heading_20_4" text:outline-level="4"><text:bookmark-start text:name="__RefHeading___allgemeiner-ablauf-standwise-2018_21"/><text:bookmark-start text:name="allgemeiner-ablauf-standwise-20181"/>Allgemeiner Ablauf (Stand: WiSe 2018):<text:bookmark-end text:name="__RefHeading___allgemeiner-ablauf-standwise-2018_21"/><text:bookmark-end text:name="allgemeiner-ablauf-standwise-20181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Fachschafräte, Fachgruppenräte und StuPa wird direkt gewählt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Wahlbelohnung z.B. bei Jagdurnen verboten</text:p>
        </text:list-item>
        <text:list-item>
          <text:p text:style-name="List_20_1_Content_Last"> 4 Wahltage</text:p>
        </text:list-item>
      </text:list>
      <text:h text:style-name="Heading_20_4" text:outline-level="4"><text:bookmark-start text:name="__RefHeading___wahlbeteiligung-und-neuerungen_22"/><text:bookmark-start text:name="wahlbeteiligung-und-neuerungen3"/>Wahlbeteiligung und Neuerungen:<text:bookmark-end text:name="__RefHeading___wahlbeteiligung-und-neuerungen_22"/><text:bookmark-end text:name="wahlbeteiligung-und-neuerungen3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11,8 %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uni-ulm_23"/><text:bookmark-start text:name="uni-ulm"/>Uni Ulm<text:bookmark-end text:name="__RefHeading___uni-ulm_23"/><text:bookmark-end text:name="uni-ulm"/></text:h>
      <text:h text:style-name="Heading_20_4" text:outline-level="4"><text:bookmark-start text:name="__RefHeading___allgemeiner-ablauf-standwise-2018_24"/><text:bookmark-start text:name="allgemeiner-ablauf-standwise-20182"/>Allgemeiner Ablauf (Stand: WiSe 2018):<text:bookmark-end text:name="__RefHeading___allgemeiner-ablauf-standwise-2018_24"/><text:bookmark-end text:name="allgemeiner-ablauf-standwise-20182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Studierendenparlament &amp;  Fachschaftenrat werden von den Studierenden direkt gewählt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Budget Wahlen: 2000-4000 Euro</text:p>
        </text:list-item>
        <text:list-item>
          <text:p text:style-name="List_20_1_Content"> Im SS 2018 wurde auch noch über das Landesweite Semesterticket abgestimmt</text:p>
          <text:list text:style-name="List_20_1">
            <text:list-item>
              <text:p text:style-name="List_20_1_Content_Last"> Hier war mehr Wahlkampf zu sehen (Pro vs. Contra) als bei den normalen Gremienwahlen daher mehr Wahlbeteiligung (und auch einfach nicht so „langweilig“ „uninteressant“ wie Gremienwahlen) </text:p>
            </text:list-item>
          </text:list>
        </text:list-item>
      </text:list>
      <text:h text:style-name="Heading_20_4" text:outline-level="4"><text:bookmark-start text:name="__RefHeading___wahlbeteiligung-und-neuerungen_25"/><text:bookmark-start text:name="wahlbeteiligung-und-neuerungen4"/>Wahlbeteiligung und Neuerungen:<text:bookmark-end text:name="__RefHeading___wahlbeteiligung-und-neuerungen_25"/><text:bookmark-end text:name="wahlbeteiligung-und-neuerungen4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                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left"> 10,76 %              </text:p>
          </table:table-cell>
          <table:table-cell office:value-type="string" table:style-name="tablecell">
            <text:p text:style-name="tablealignleft"> 10,76 %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11,43 %              </text:p>
          </table:table-cell>
          <table:table-cell office:value-type="string" table:style-name="tablecell">
            <text:p text:style-name="tablealignleft"> 11,43 %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center">  5,05 %              </text:p>
          </table:table-cell>
          <table:table-cell office:value-type="string" table:style-name="tablecell">
            <text:p text:style-name="tablealigncenter">  4,23 %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>
            <text:p text:style-name="tablealignleft"> verschoben auf Januar 2021 </text:p>
          </table:table-cell>
        </table:table-row>
      </table:table>
      <text:p text:style-name="Horizontal_20_Line"/>
      <text:h text:style-name="Heading_20_3" text:outline-level="3"><text:bookmark-start text:name="__RefHeading___tu-chemnitz_26"/><text:bookmark-start text:name="tu-chemnitz"/>TU Chemnitz<text:bookmark-end text:name="__RefHeading___tu-chemnitz_26"/><text:bookmark-end text:name="tu-chemnitz"/></text:h>
      <text:h text:style-name="Heading_20_4" text:outline-level="4"><text:bookmark-start text:name="__RefHeading___allgemeiner-ablauf-standwise-2018_27"/><text:bookmark-start text:name="allgemeiner-ablauf-standwise-20183"/>Allgemeiner Ablauf (Stand: WiSe 2018):<text:bookmark-end text:name="__RefHeading___allgemeiner-ablauf-standwise-2018_27"/><text:bookmark-end text:name="allgemeiner-ablauf-standwise-20183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ist_20_1_Content_First"> Fachschaftsrat wird direkt durch die Studierenden gewählt</text:p>
        </text:list-item>
        <text:list-item>
          <text:p text:style-name="List_20_1_Content_Last"> StuRa wird durch die Fachschaftsräte gewählt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h text:style-name="Heading_20_4" text:outline-level="4"><text:bookmark-start text:name="__RefHeading___wahlbeteiligung-und-neuerungen_28"/><text:bookmark-start text:name="wahlbeteiligung-und-neuerungen5"/>Wahlbeteiligung und Neuerungen:<text:bookmark-end text:name="__RefHeading___wahlbeteiligung-und-neuerungen_28"/><text:bookmark-end text:name="wahlbeteiligung-und-neuerungen5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4 %                  </text:p>
          </table:table-cell>
          <table:table-cell office:value-type="string" table:style-name="tablecell">
            <text:p text:style-name="tablealignleft"> 10,4 % 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left"> 6,3 %                </text:p>
          </table:table-cell>
          <table:table-cell office:value-type="string" table:style-name="tablecell">
            <text:p text:style-name="tablealignleft"> 7,42 % 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left"> 2,62 %               </text:p>
          </table:table-cell>
          <table:table-cell office:value-type="string" table:style-name="tablecell">
            <text:p text:style-name="tablealignleft"> 1,62 %  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tu-ilmenau_29"/><text:bookmark-start text:name="tu-ilmenau"/>TU Ilmenau<text:bookmark-end text:name="__RefHeading___tu-ilmenau_29"/><text:bookmark-end text:name="tu-ilmenau"/></text:h>
      <text:h text:style-name="Heading_20_4" text:outline-level="4"><text:bookmark-start text:name="__RefHeading___allgemeiner-ablauf-standwise-2020_30"/><text:bookmark-start text:name="allgemeiner-ablauf-standwise-2020"/>Allgemeiner Ablauf (Stand: WiSe 2020):<text:bookmark-end text:name="__RefHeading___allgemeiner-ablauf-standwise-2020_30"/><text:bookmark-end text:name="allgemeiner-ablauf-standwise-2020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Fachschaftsräte und StuRa werden direkt durch die Studierenden gewählt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Wahlmöglichkeit jeden Tag auf dem Hauptcampus und 2 von 5 Tagen auch auf dem Stadtcampus</text:p>
        </text:list-item>
        <text:list-item>
          <text:p text:style-name="List_20_1_Content"> Bekanntmachung der Wahl über Aushang, Mails, etc. (keine Wahlwerbung der einzelnen Gremien)</text:p>
        </text:list-item>
        <text:list-item>
          <text:p text:style-name="List_20_1_Content"> Wahlwerbung erfolgt für den FSR EI höchstens per Mail</text:p>
        </text:list-item>
        <text:list-item>
          <text:p text:style-name="List_20_1_Content"> 5 Tage Wahlzeitraum</text:p>
        </text:list-item>
        <text:list-item>
          <text:p text:style-name="List_20_1_Content"> es besteht die Möglichkeit zur Briefwahl (unterschriebener Antrag einreichen)</text:p>
        </text:list-item>
        <text:list-item>
          <text:p text:style-name="List_20_1_Content_Last"> Onlinewahlen sind derzeit nicht in Planung</text:p>
        </text:list-item>
      </text:list>
      <text:p text:style-name="Text_20_body"><text:a xlink:type="simple" xlink:href="https://stura.eu/wahlen" text:style-name="Internet_20_link" text:visited-style-name="Visited_20_Internet_20_Link">Statistik</text:a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                      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left"> 16,21 %              </text:p>
          </table:table-cell>
          <table:table-cell office:value-type="string" table:style-name="tablecell">
            <text:p text:style-name="tablealignleft"> 13,78 %               </text:p>
          </table:table-cell>
          <table:table-cell office:value-type="string" table:style-name="tablecell">
            <text:p text:style-name="tablealignleft"> keine Neuerungen              </text:p>
          </table:table-cell>
          <table:table-cell office:value-type="string" table:style-name="tablecell">
            <text:p text:style-name="tablealignleft"> Urabstimmung zum Semesterbeitrag </text:p>
          </table:table-cell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22,66 %              </text:p>
          </table:table-cell>
          <table:table-cell office:value-type="string" table:style-name="tablecell">
            <text:p text:style-name="tablealignleft"> 23,13 %               </text:p>
          </table:table-cell>
          <table:table-cell office:value-type="string" table:style-name="tablecell">
            <text:p text:style-name="tablealignleft"> keine Neuerungen              </text:p>
          </table:table-cell>
          <table:table-cell office:value-type="string" table:style-name="tablecell">
            <text:p text:style-name="tablealignleft"> Urabstimmung zum Semesterticket  </text:p>
          </table:table-cell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left"> 12,73 %              </text:p>
          </table:table-cell>
          <table:table-cell office:value-type="string" table:style-name="tablecell">
            <text:p text:style-name="tablealignleft"> 13,44 %               </text:p>
          </table:table-cell>
          <table:table-cell office:value-type="string" table:style-name="tablecell">
            <text:p text:style-name="tablealignleft"> keine Neuerungen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eine Neuerungen              </text:p>
          </table:table-cell>
          <table:table-cell office:value-type="string" table:style-name="tablecell">
            <text:p text:style-name="tablealignleft"> hat nicht stattgefunden          </text:p>
          </table:table-cell>
        </table:table-row>
      </table:table>
      <text:p text:style-name="Horizontal_20_Line"/>
      <text:h text:style-name="Heading_20_3" text:outline-level="3"><text:bookmark-start text:name="__RefHeading___tu-muenchen_31"/><text:bookmark-start text:name="tu-muenchen"/>TU München<text:bookmark-end text:name="__RefHeading___tu-muenchen_31"/><text:bookmark-end text:name="tu-muenchen"/></text:h>
      <text:h text:style-name="Heading_20_4" text:outline-level="4"><text:bookmark-start text:name="__RefHeading___allgemeiner-ablauf-standsose-2020_32"/><text:bookmark-start text:name="allgemeiner-ablauf-standsose-2020"/>Allgemeiner Ablauf (Stand: SoSe 2020):<text:bookmark-end text:name="__RefHeading___allgemeiner-ablauf-standsose-2020_32"/><text:bookmark-end text:name="allgemeiner-ablauf-standsose-2020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astListParagraph_List_20_1_Content_First"> Briefwahlen möglich</text:p>
        </text:list-item>
      </text:list>
      <text:h text:style-name="Heading_20_4" text:outline-level="4"><text:bookmark-start text:name="__RefHeading___wahlbeteiligung-und-neuerungen_33"/><text:bookmark-start text:name="wahlbeteiligung-und-neuerungen6"/>Wahlbeteiligung und Neuerungen:<text:bookmark-end text:name="__RefHeading___wahlbeteiligung-und-neuerungen_33"/><text:bookmark-end text:name="wahlbeteiligung-und-neuerungen6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3 </text:p>
          </table:table-cell>
          <table:table-cell office:value-type="string" table:style-name="tablecell">
            <text:p text:style-name="tablealigncenter">  12,47 %             </text:p>
          </table:table-cell>
          <table:table-cell office:value-type="string" table:style-name="tablecell">
            <text:p text:style-name="tablealigncenter">  14,31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4 </text:p>
          </table:table-cell>
          <table:table-cell office:value-type="string" table:style-name="tablecell">
            <text:p text:style-name="tablealigncenter">  13,68 %             </text:p>
          </table:table-cell>
          <table:table-cell office:value-type="string" table:style-name="tablecell">
            <text:p text:style-name="tablealigncenter">  13,17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5 </text:p>
          </table:table-cell>
          <table:table-cell office:value-type="string" table:style-name="tablecell">
            <text:p text:style-name="tablealigncenter">  14,06 %             </text:p>
          </table:table-cell>
          <table:table-cell office:value-type="string" table:style-name="tablecell">
            <text:p text:style-name="tablealigncenter">  10,94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6 </text:p>
          </table:table-cell>
          <table:table-cell office:value-type="string" table:style-name="tablecell">
            <text:p text:style-name="tablealigncenter">  14,27 %             </text:p>
          </table:table-cell>
          <table:table-cell office:value-type="string" table:style-name="tablecell">
            <text:p text:style-name="tablealigncenter">  11,69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center">  11,24 %             </text:p>
          </table:table-cell>
          <table:table-cell office:value-type="string" table:style-name="tablecell">
            <text:p text:style-name="tablealigncenter">  11,12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center">   8,25 %             </text:p>
          </table:table-cell>
          <table:table-cell office:value-type="string" table:style-name="tablecell">
            <text:p text:style-name="tablealigncenter">  12,11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center">  11,74 %             </text:p>
          </table:table-cell>
          <table:table-cell office:value-type="string" table:style-name="tablecell">
            <text:p text:style-name="tablealigncenter">  11,33 %     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center">   8,14 %             </text:p>
          </table:table-cell>
          <table:table-cell office:value-type="string" table:style-name="tablecell">
            <text:p text:style-name="tablealigncenter">   8,52 %              </text:p>
          </table:table-cell>
          <table:table-cell office:value-type="string" table:style-name="tablecell">
            <text:p text:style-name="tablealignleft"> hauptsächlich Briefwahl aufgrund Corona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hochschule-muenchen_34"/><text:bookmark-start text:name="hochschule-muenchen"/>Hochschule München<text:bookmark-end text:name="__RefHeading___hochschule-muenchen_34"/><text:bookmark-end text:name="hochschule-muenchen"/></text:h>
      <text:h text:style-name="Heading_20_4" text:outline-level="4"><text:bookmark-start text:name="__RefHeading___allgemeiner-ablauf-standwise-2021_35"/><text:bookmark-start text:name="allgemeiner-ablauf-standwise-20211"/>Allgemeiner Ablauf (Stand: WiSe 2021):<text:bookmark-end text:name="__RefHeading___allgemeiner-ablauf-standwise-2021_35"/><text:bookmark-end text:name="allgemeiner-ablauf-standwise-20211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astListParagraph_List_20_1_Content_First"> Briefwahlen möglich</text:p>
        </text:list-item>
      </text:list>
      <text:h text:style-name="Heading_20_4" text:outline-level="4"><text:bookmark-start text:name="__RefHeading___wahlbeteiligung-und-neuerungen_36"/><text:bookmark-start text:name="wahlbeteiligung-und-neuerungen7"/>Wahlbeteiligung und Neuerungen:<text:bookmark-end text:name="__RefHeading___wahlbeteiligung-und-neuerungen_36"/><text:bookmark-end text:name="wahlbeteiligung-und-neuerungen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21 </text:p>
          </table:table-cell>
          <table:table-cell office:value-type="string" table:style-name="tablecell">
            <text:p text:style-name="tablealigncenter">   4,51 %             </text:p>
          </table:table-cell>
          <table:table-cell office:value-type="string" table:style-name="tablecell">
            <text:p text:style-name="tablealignleft"> hauptsächlich Briefwahl aufgrund Corona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uni-paderborn_37"/><text:bookmark-start text:name="uni-paderborn"/>Uni Paderborn<text:bookmark-end text:name="__RefHeading___uni-paderborn_37"/><text:bookmark-end text:name="uni-paderborn"/></text:h>
      <text:h text:style-name="Heading_20_4" text:outline-level="4"><text:bookmark-start text:name="__RefHeading___allgemeiner-ablauf-standsose-2018_38"/><text:bookmark-start text:name="allgemeiner-ablauf-standsose-20181"/>Allgemeiner Ablauf (Stand: SoSe 2018):<text:bookmark-end text:name="__RefHeading___allgemeiner-ablauf-standsose-2018_38"/><text:bookmark-end text:name="allgemeiner-ablauf-standsose-20181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Senat, StuPa und FSR werden von den Studierenden direkt gewählt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astListParagraph_List_20_1_Content_First"> analoge Wahl, als auch analoge Auszählung (keine Motivation für Wechsel zu Onlinewahl)</text:p>
        </text:list-item>
      </text:list>
      <text:h text:style-name="Heading_20_4" text:outline-level="4"><text:bookmark-start text:name="__RefHeading___wahlbeteiligung-und-neuerungen_39"/><text:bookmark-start text:name="wahlbeteiligung-und-neuerungen8"/>Wahlbeteiligung und Neuerungen:<text:bookmark-end text:name="__RefHeading___wahlbeteiligung-und-neuerungen_39"/><text:bookmark-end text:name="wahlbeteiligung-und-neuerungen8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htw-dresden_40"/><text:bookmark-start text:name="htw-dresden"/>HTW Dresden<text:bookmark-end text:name="__RefHeading___htw-dresden_40"/><text:bookmark-end text:name="htw-dresden"/></text:h>
      <text:h text:style-name="Heading_20_4" text:outline-level="4"><text:bookmark-start text:name="__RefHeading___allgemeiner-ablauf-standsose-2018_41"/><text:bookmark-start text:name="allgemeiner-ablauf-standsose-20182"/>Allgemeiner Ablauf (Stand: SoSe 2018):<text:bookmark-end text:name="__RefHeading___allgemeiner-ablauf-standsose-2018_41"/><text:bookmark-end text:name="allgemeiner-ablauf-standsose-20182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astListParagraph_List_20_1_Content_First"> analoge Wahl, als auch analoge Auszählung</text:p>
        </text:list-item>
      </text:list>
      <text:h text:style-name="Heading_20_4" text:outline-level="4"><text:bookmark-start text:name="__RefHeading___wahlbeteiligung-und-neuerungen_42"/><text:bookmark-start text:name="wahlbeteiligung-und-neuerungen9"/>Wahlbeteiligung und Neuerungen:<text:bookmark-end text:name="__RefHeading___wahlbeteiligung-und-neuerungen_42"/><text:bookmark-end text:name="wahlbeteiligung-und-neuerungen9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rwth-aachen_43"/><text:bookmark-start text:name="rwth-aachen"/>RWTH Aachen<text:bookmark-end text:name="__RefHeading___rwth-aachen_43"/><text:bookmark-end text:name="rwth-aachen"/></text:h>
      <text:h text:style-name="Heading_20_4" text:outline-level="4"><text:bookmark-start text:name="__RefHeading___allgemeiner-ablauf-standsose-2018_44"/><text:bookmark-start text:name="allgemeiner-ablauf-standsose-20183"/>Allgemeiner Ablauf (Stand: SoSe 2018):<text:bookmark-end text:name="__RefHeading___allgemeiner-ablauf-standsose-2018_44"/><text:bookmark-end text:name="allgemeiner-ablauf-standsose-20183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h text:style-name="Heading_20_4" text:outline-level="4"><text:bookmark-start text:name="__RefHeading___wahlbeteiligung-und-neuerungen_45"/><text:bookmark-start text:name="wahlbeteiligung-und-neuerungen10"/>Wahlbeteiligung und Neuerungen:<text:bookmark-end text:name="__RefHeading___wahlbeteiligung-und-neuerungen_45"/><text:bookmark-end text:name="wahlbeteiligung-und-neuerungen10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th-nuernberg_46"/><text:bookmark-start text:name="th-nuernberg"/>TH Nürnberg<text:bookmark-end text:name="__RefHeading___th-nuernberg_46"/><text:bookmark-end text:name="th-nuernberg"/></text:h>
      <text:h text:style-name="Heading_20_4" text:outline-level="4"><text:bookmark-start text:name="__RefHeading___allgemeiner-ablauf-standsose-2018_47"/><text:bookmark-start text:name="allgemeiner-ablauf-standsose-20184"/>Allgemeiner Ablauf (Stand: SoSe 2018):<text:bookmark-end text:name="__RefHeading___allgemeiner-ablauf-standsose-2018_47"/><text:bookmark-end text:name="allgemeiner-ablauf-standsose-20184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astListParagraph_List_20_1_Content_First"> keine Angaben</text:p>
        </text:list-item>
      </text:list>
      <text:p text:style-name="Text_20_body"><text:span text:style-name="underline">Vorgehen und Bedingungen bei Wahlen:</text:span></text:p>
      <text:h text:style-name="Heading_20_4" text:outline-level="4"><text:bookmark-start text:name="__RefHeading___wahlbeteiligung-und-neuerungen_48"/><text:bookmark-start text:name="wahlbeteiligung-und-neuerungen11"/>Wahlbeteiligung und Neuerungen:<text:bookmark-end text:name="__RefHeading___wahlbeteiligung-und-neuerungen_48"/><text:bookmark-end text:name="wahlbeteiligung-und-neuerungen1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                               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>
            <text:p text:style-name="tablealignleft"> analoge Wahl, als auch analoge Auszählung </text:p>
          </table:table-cell>
        </table:table-row>
      </table:table>
      <text:h text:style-name="Heading_20_3" text:outline-level="3"><text:bookmark-start text:name="__RefHeading___hs-mannheim_49"/><text:bookmark-start text:name="hs-mannheim"/>HS Mannheim<text:bookmark-end text:name="__RefHeading___hs-mannheim_49"/><text:bookmark-end text:name="hs-mannheim"/></text:h>
      <text:p text:style-name="Text_20_body">2 Fakultäten: Elektrotechnik (E) und Informationstechnik (N)</text:p>
      <text:h text:style-name="Heading_20_4" text:outline-level="4"><text:bookmark-start text:name="__RefHeading___allgemeiner-ablauf-standwise-2021_50"/><text:bookmark-start text:name="allgemeiner-ablauf-standwise-20212"/>Allgemeiner Ablauf (Stand: WiSe 2021):<text:bookmark-end text:name="__RefHeading___allgemeiner-ablauf-standwise-2021_50"/><text:bookmark-end text:name="allgemeiner-ablauf-standwise-20212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ist_20_1_Content_First"> Fachschaftsvertretung - entsendet 2 Mitglieder in den Studierendenrat</text:p>
        </text:list-item>
        <text:list-item>
          <text:p text:style-name="List_20_1_Content"> Studierendenrat - Legislativorgan, wählt AStA Mitglieder</text:p>
        </text:list-item>
        <text:list-item>
          <text:p text:style-name="List_20_1_Content"> AStA - Exekutivorgan</text:p>
        </text:list-item>
        <text:list-item>
          <text:p text:style-name="List_20_1_Content"> Senat - Legislativorgan Hochschulweit, enthält Mitglieder aus Professoren, Mitarbeitern und Studierenden</text:p>
        </text:list-item>
        <text:list-item>
          <text:p text:style-name="List_20_1_Content_Last"> Fakultätsrat - Gremium für Fakultätsfragen (Bestellung von Professoren und Erstellung der StuPo) besteht aus allen Professoren, gewählten Studierenden und gewählten Mitarbeitern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Wählbar sind alle immatrikulierten Studierenden</text:p>
        </text:list-item>
        <text:list-item>
          <text:p text:style-name="List_20_1_Content_Last"> Eine Wahlurne</text:p>
        </text:list-item>
      </text:list>
      <text:h text:style-name="Heading_20_4" text:outline-level="4"><text:bookmark-start text:name="__RefHeading___wahlbeteiligung-und-neuerungen_51"/><text:bookmark-start text:name="wahlbeteiligung-und-neuerungen12"/>Wahlbeteiligung und Neuerungen:<text:bookmark-end text:name="__RefHeading___wahlbeteiligung-und-neuerungen_51"/><text:bookmark-end text:name="wahlbeteiligung-und-neuerungen12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 E) </text:p>
          </table:table-cell>
          <table:table-cell office:value-type="string" table:style-name="tableheader">
            <text:p text:style-name="Table_20_Heading"> Wahlbeteiligung (FS N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                    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3 </text:p>
          </table:table-cell>
          <table:table-cell office:value-type="string" table:style-name="tablecell">
            <text:p text:style-name="tablealigncenter">  7,78%                 </text:p>
          </table:table-cell>
          <table:table-cell office:value-type="string" table:style-name="tablecell">
            <text:p text:style-name="tablealigncenter">  11,52%                </text:p>
          </table:table-cell>
          <table:table-cell office:value-type="string" table:style-name="tablecell">
            <text:p text:style-name="tablealignleft"> 11,56%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4 </text:p>
          </table:table-cell>
          <table:table-cell office:value-type="string" table:style-name="tablecell">
            <text:p text:style-name="tablealigncenter">  13,43%                </text:p>
          </table:table-cell>
          <table:table-cell office:value-type="string" table:style-name="tablecell">
            <text:p text:style-name="tablealigncenter">   9,59%                </text:p>
          </table:table-cell>
          <table:table-cell office:value-type="string" table:style-name="tablecell">
            <text:p text:style-name="tablealignleft"> 15,02%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5 </text:p>
          </table:table-cell>
          <table:table-cell office:value-type="string" table:style-name="tablecell">
            <text:p text:style-name="tablealigncenter">  6,94%                 </text:p>
          </table:table-cell>
          <table:table-cell office:value-type="string" table:style-name="tablecell">
            <text:p text:style-name="tablealigncenter">   9,26%                </text:p>
          </table:table-cell>
          <table:table-cell office:value-type="string" table:style-name="tablecell">
            <text:p text:style-name="tablealignleft"> 10,38%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6 </text:p>
          </table:table-cell>
          <table:table-cell office:value-type="string" table:style-name="tablecell">
            <text:p text:style-name="tablealigncenter">  14,17%                </text:p>
          </table:table-cell>
          <table:table-cell office:value-type="string" table:style-name="tablecell">
            <text:p text:style-name="tablealigncenter">   6,16%                </text:p>
          </table:table-cell>
          <table:table-cell office:value-type="string" table:style-name="tablecell">
            <text:p text:style-name="tablealignleft"> 11,49%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center">  10,47%                </text:p>
          </table:table-cell>
          <table:table-cell office:value-type="string" table:style-name="tablecell">
            <text:p text:style-name="tablealigncenter">   2,62%                </text:p>
          </table:table-cell>
          <table:table-cell office:value-type="string" table:style-name="tablecell">
            <text:p text:style-name="tablealignleft"> 8,75% 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center">  10,06%                </text:p>
          </table:table-cell>
          <table:table-cell office:value-type="string" table:style-name="tablecell">
            <text:p text:style-name="tablealigncenter">  11,17%                </text:p>
          </table:table-cell>
          <table:table-cell office:value-type="string" table:style-name="tablecell">
            <text:p text:style-name="tablealignleft"> 10,11%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center">  16,09%                </text:p>
          </table:table-cell>
          <table:table-cell office:value-type="string" table:style-name="tablecell">
            <text:p text:style-name="tablealigncenter">  10,03%                </text:p>
          </table:table-cell>
          <table:table-cell office:value-type="string" table:style-name="tablecell">
            <text:p text:style-name="tablealignleft"> 14,23%                </text:p>
          </table:table-cell>
          <table:table-cell office:value-type="string" table:style-name="tablecell">
            <text:p text:style-name="tablealignleft"> nicht bekannt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center">  28,3%                 </text:p>
          </table:table-cell>
          <table:table-cell office:value-type="string" table:style-name="tablecell">
            <text:p text:style-name="tablealigncenter">  14,15%                </text:p>
          </table:table-cell>
          <table:table-cell office:value-type="string" table:style-name="tablecell">
            <text:p text:style-name="tablealignleft"> 22,10%                </text:p>
          </table:table-cell>
          <table:table-cell office:value-type="string" table:style-name="tablecell">
            <text:p text:style-name="tablealignleft"> Onlinewahl + viel Werbung + Verlängerter Zeitraum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1 </text:p>
          </table:table-cell>
          <table:table-cell office:value-type="string" table:style-name="tablecell">
            <text:p text:style-name="tablealigncenter">  16,80%                </text:p>
          </table:table-cell>
          <table:table-cell office:value-type="string" table:style-name="tablecell">
            <text:p text:style-name="tablealigncenter">  19,45%                </text:p>
          </table:table-cell>
          <table:table-cell office:value-type="string" table:style-name="tablecell">
            <text:p text:style-name="tablealignleft"> 15,33%                </text:p>
          </table:table-cell>
          <table:table-cell office:value-type="string" table:style-name="tablecell">
            <text:p text:style-name="tablealignleft"> Onlinewahl + Freibierversprechen (N)             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tu-dresden_52"/><text:bookmark-start text:name="tu-dresden"/>TU Dresden<text:bookmark-end text:name="__RefHeading___tu-dresden_52"/><text:bookmark-end text:name="tu-dresden"/></text:h>
      <text:h text:style-name="Heading_20_4" text:outline-level="4"><text:bookmark-start text:name="__RefHeading___allgemeiner-ablauf-standwise-2020_53"/><text:bookmark-start text:name="allgemeiner-ablauf-standwise-20201"/>Allgemeiner Ablauf (Stand: WiSe 2020):<text:bookmark-end text:name="__RefHeading___allgemeiner-ablauf-standwise-2020_53"/><text:bookmark-end text:name="allgemeiner-ablauf-standwise-20201"/></text:h>
      <text:p text:style-name="Text_20_body"><text:span text:style-name="underline">Strukturen der Gremien:</text:span></text:p>
      <text:list text:style-name="List_20_1" text:continue-numbering="false">
        <text:list-item>
          <text:p text:style-name="List_20_1_Content_First"> Wahl von studentischen Vertretern in den Hochschulgremien (Senat, erweiterter Senat, Fakultätsrat)</text:p>
        </text:list-item>
        <text:list-item>
          <text:p text:style-name="List_20_1_Content"> Wahl des Fachschaftsrates</text:p>
        </text:list-item>
        <text:list-item>
          <text:p text:style-name="List_20_1_Content_Last"> Wahl von Gleichstellungsbeauftragten und deren Stellvertreter_innen (egal ob studentisch oder Mittelbau)</text:p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Wahlmöglichkeit fast ausschließlich nur in einem Gebäude möglich, jedoch haben einzelne Fachschaften Sonderwahlstände (nach großen Vorlesungen, in ihren Hauptgebäuden usw.)</text:p>
        </text:list-item>
        <text:list-item>
          <text:p text:style-name="List_20_1_Content"> Wahlplakate von der studentischen Selbstverwaltung oder von politischen Hochschulgruppen</text:p>
        </text:list-item>
        <text:list-item>
          <text:p text:style-name="List_20_1_Content"> Wahlwerbung oft nur auf deutsch</text:p>
        </text:list-item>
        <text:list-item>
          <text:p text:style-name="List_20_1_Content"> 3 Tage Wahlzeitraum</text:p>
        </text:list-item>
        <text:list-item>
          <text:p text:style-name="List_20_1_Content"> Wahlen analog (Stimmzettel), Wählerverzeichnis wird analog geführt</text:p>
        </text:list-item>
        <text:list-item>
          <text:p text:style-name="List_20_1_Content_Last"> Onlinewahlen sind derzeit nicht in Planung</text:p>
        </text:list-item>
      </text:list>
      <text:h text:style-name="Heading_20_4" text:outline-level="4"><text:bookmark-start text:name="__RefHeading___wahlbeteiligung-und-neuerungen_54"/><text:bookmark-start text:name="wahlbeteiligung-und-neuerungen13"/>Wahlbeteiligung und Neuerungen:<text:bookmark-end text:name="__RefHeading___wahlbeteiligung-und-neuerungen_54"/><text:bookmark-end text:name="wahlbeteiligung-und-neuerungen13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  </text:p>
          </table:table-cell>
          <table:table-cell office:value-type="string" table:style-name="tableheader">
            <text:p text:style-name="Table_20_Heading"> Sonstiges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left"> 22,22           </text:p>
          </table:table-cell>
          <table:table-cell office:value-type="string" table:style-name="tablecell">
            <text:p text:style-name="tablealignleft"> 23,55445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left"> 23,10           </text:p>
          </table:table-cell>
          <table:table-cell office:value-type="string" table:style-name="tablecell">
            <text:p text:style-name="tablealignleft"> 23,899 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>
            <text:p text:style-name="tablealignleft"> Wette mit dem Kanzler dass wenn man über 30% Wahlbeitiligung erreicht, Liegestühle vom Rektorat gestellt werden</text:p>
          </table:table-cell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left"> 19,29           </text:p>
          </table:table-cell>
          <table:table-cell office:value-type="string" table:style-name="tablecell">
            <text:p text:style-name="tablealignleft"> 20,7332        </text:p>
          </table:table-cell>
          <table:table-cell office:value-type="string" table:style-name="tablecell">
            <text:p text:style-name="tablealignleft"> nicht bekannt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left"> erfolgt noch    </text:p>
          </table:table-cell>
          <table:table-cell office:value-type="string" table:style-name="tablecell">
            <text:p text:style-name="tablealignleft"> erfolgt noch   </text:p>
          </table:table-cell>
          <table:table-cell office:value-type="string" table:style-name="tablecell">
            <text:p text:style-name="tablealignleft"> nur Briefwahl             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htw-berlin_55"/><text:bookmark-start text:name="htw-berlin"/>HTW Berlin<text:bookmark-end text:name="__RefHeading___htw-berlin_55"/><text:bookmark-end text:name="htw-berlin"/></text:h>
      <text:h text:style-name="Heading_20_4" text:outline-level="4"><text:bookmark-start text:name="__RefHeading___allgemeiner-ablauf-standwise-2020_56"/><text:bookmark-start text:name="allgemeiner-ablauf-standwise-20202"/>Allgemeiner Ablauf (Stand: WiSe 2020):<text:bookmark-end text:name="__RefHeading___allgemeiner-ablauf-standwise-2020_56"/><text:bookmark-end text:name="allgemeiner-ablauf-standwise-20202"/></text:h>
      <text:list text:style-name="List_20_1" text:continue-numbering="false">
        <text:list-item>
          <text:p text:style-name="List_20_1_Content_First"> Einreichung eines einzigen Wahlvorschlages</text:p>
        </text:list-item>
        <text:list-item>
          <text:p text:style-name="List_20_1_Content_Last"> Anlegen eines Profils für Werbung om Wahl-O-Mat</text:p>
        </text:list-item>
      </text:list>
      <text:p text:style-name="Text_20_body"><text:span text:style-name="underline">Strukturen der Gremien:</text:span></text:p>
      <text:list text:style-name="List_20_1" text:continue-numbering="false">
        <text:list-item>
          <text:p text:style-name="List_20_1_Content_First"> Mitarbeiter/Professoren:</text:p>
          <text:list text:style-name="List_20_1">
            <text:list-item>
              <text:p text:style-name="List_20_1_Content"> akademischen Senat</text:p>
            </text:list-item>
            <text:list-item>
              <text:p text:style-name="List_20_1_Content"> Fachbereichsrat</text:p>
            </text:list-item>
            <text:list-item>
              <text:p text:style-name="List_20_1_Content"> Rat derZentraleinrichtung Fremdsprachen</text:p>
            </text:list-item>
            <text:list-item>
              <text:p text:style-name="List_20_1_Content"> Frauenbeauftragten</text:p>
            </text:list-item>
            <text:list-item>
              <text:p text:style-name="List_20_1_Content"> Kuratorium</text:p>
            </text:list-item>
          </text:list>
        </text:list-item>
        <text:list-item>
          <text:p text:style-name="List_20_1_Content"> Studentische Bereiche:</text:p>
          <text:list text:style-name="List_20_1">
            <text:list-item>
              <text:p text:style-name="List_20_1_Content"> akademischen Senat</text:p>
            </text:list-item>
            <text:list-item>
              <text:p text:style-name="List_20_1_Content"> Fachbereichsrat</text:p>
            </text:list-item>
            <text:list-item>
              <text:p text:style-name="List_20_1_Content"> Fachschaftsrat</text:p>
            </text:list-item>
            <text:list-item>
              <text:p text:style-name="List_20_1_Content_Last"> Studierendenparlament</text:p>
            </text:list-item>
          </text:list>
        </text:list-item>
      </text:list>
      <text:p text:style-name="Text_20_body"><text:span text:style-name="underline">Vorgehen und Bedingungen bei Wahlen:</text:span></text:p>
      <text:list text:style-name="List_20_1" text:continue-numbering="false">
        <text:list-item>
          <text:p text:style-name="List_20_1_Content_First"> Einreichung Wahlvorschläge. Es konnte sonst mehrere Wahlvorschläge eingereicht werden</text:p>
        </text:list-item>
        <text:list-item>
          <text:p text:style-name="List_20_1_Content_Last"> NEU! Die aktuelle Wahl 2020 war die Vorgabe, dass pro Bereich nur ein Wahlvorschlag eingereicht wird.</text:p>
        </text:list-item>
      </text:list>
      <text:h text:style-name="Heading_20_4" text:outline-level="4"><text:bookmark-start text:name="__RefHeading___wahlbeteiligung-und-neuerungen_57"/><text:bookmark-start text:name="wahlbeteiligung-und-neuerungen14"/>Wahlbeteiligung und Neuerungen:<text:bookmark-end text:name="__RefHeading___wahlbeteiligung-und-neuerungen_57"/><text:bookmark-end text:name="wahlbeteiligung-und-neuerungen14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</text:p>
          </table:table-cell>
          <table:table-cell office:value-type="string" table:style-name="tableheader">
            <text:p text:style-name="Table_20_Heading"> Sonstiges               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center">         -            </text:p>
          </table:table-cell>
          <table:table-cell office:value-type="string" table:style-name="tablecell">
            <text:p text:style-name="tablealigncenter">           3,5         </text:p>
          </table:table-cell>
          <table:table-cell office:value-type="string" table:style-name="tablecell">
            <text:p text:style-name="tablealignleft"> nicht bekannt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center">         -            </text:p>
          </table:table-cell>
          <table:table-cell office:value-type="string" table:style-name="tablecell">
            <text:p text:style-name="tablealigncenter">            -          </text:p>
          </table:table-cell>
          <table:table-cell office:value-type="string" table:style-name="tablecell">
            <text:p text:style-name="tablealignleft"> nicht bekannt               </text:p>
          </table:table-cell>
          <table:table-cell office:value-type="string" table:style-name="tablecell">
            <text:p text:style-name="tablealignleft"> keine Wahl stattgefunden </text:p>
          </table:table-cell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center">         -            </text:p>
          </table:table-cell>
          <table:table-cell office:value-type="string" table:style-name="tablecell">
            <text:p text:style-name="tablealigncenter">           5,3         </text:p>
          </table:table-cell>
          <table:table-cell office:value-type="string" table:style-name="tablecell">
            <text:p text:style-name="tablealignleft"> nicht bekannt               </text:p>
          </table:table-cell>
          <table:table-cell office:value-type="string" table:style-name="tablecell">
            <text:p text:style-name="tablealignleft"> viel Werbung durch AStA  </text:p>
          </table:table-cell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center">        1,2           </text:p>
          </table:table-cell>
          <table:table-cell office:value-type="string" table:style-name="tablecell">
            <text:p text:style-name="tablealigncenter">           0,7         </text:p>
          </table:table-cell>
          <table:table-cell office:value-type="string" table:style-name="tablecell">
            <text:p text:style-name="tablealignleft"> Präsenz + Briefwahl         </text:p>
          </table:table-cell>
          <table:table-cell office:value-type="string" table:style-name="tablecell">
            <text:p text:style-name="tablealignleft"> keine Onlinewahl         </text:p>
          </table:table-cell>
        </table:table-row>
      </table:table>
      <text:p text:style-name="Text_20_body">Strukturen der Gremien:<text:span text:style-name="underline">

  * Fachschaftsrat, Studierendenparlament

</text:span>Vorgehen und Bedingungen bei Wahlen:<text:span text:style-name="underline">

  * ein Woche Wahl
  * normalerweise per Stimmzettel
  * 

=== Wahlbeteiligung und Neuerungen: ===

^ Jahr ^ Wahlbeteiligung (FS) ^ Wahlbeteiligung (Uni) ^ Neuerung beim Wahlverfahren   ^ Sonstiges ^
| 2021 |            2,7%     |                3,5%    | Onlinewahl                    |           |


==== Uni Siegen ====

=== Allgemeiner Ablauf (Stand: SoSe 2018): ===

</text:span>Strukturen der Gremien:<text:span text:style-name="underline">

  * FSR wird nicht selbst gewählt, sondern nur die VS-Vertreter die in die Gremien gehen → Wahlen werden direkt durch die Uni organisiert

</text:span>Vorgehen und Bedingungen bei Wahlen:<text:span text:style-name="underline">

  * aktuell: Verhinderung von Doppelwahl durch Markierung auf dem Papier-Studiausweis
  * geplant: Eintragung in Excel-Tabelle und digitaler Studiausweis
  * Onlinewahlen wieder im Gespräch aus der Hoffnung auf bessere Wahlbeteiligung
    * das Campus-Management-System HISinone soll wohl Wahlen ermöglichen


=== Wahlbeteiligung und Neuerungen: ===

^ Jahr ^ Wahlbeteiligung (FS) ^ Wahlbeteiligung (Uni) ^ Neuerung beim Wahlverfahren   ^ Sonstiges ^
| 2017 |                      |                       | nicht bekannt                 |           |
| 2018 |                      |                       | nicht bekannt                 |           | 
| 2019 |                      |                       | nicht bekannt                 |           |
| 2020 |                      |                       | nicht bekannt                 |           |

—-

==== TU Wien ====

=== Allgemeiner Ablauf (Stand: WiSe 2018): ===

</text:span>Strukturen der Gremien:<text:span text:style-name="underline">

  * Wahl von Studienvertretern, Universitätsvertretung &amp; Bundesvertätung direkt durch die Studierenden

</text:span>Vorgehen und Bedingungen bei Wahlen:<text:span text:style-name="underline">

  * sehr viel Wahlwerbung, auch persönlich und mit Kaffee und Essen zum Locken
  * am Wahltag gibst kostenlose Verpflegung + eine Woche gratis Waffeln Kaffee und co
  * 3 Wahltage 
  * Unsichtbarkeits- und Sichtbarkeitswoche (zeigen, was den Studis ohne die Fachschaft fehlt)
  * Fotoshootings für Vertreter
  * Plakate 
  * 14*7m Schaf Plakat (weil wir sind ja die fachSCHAFt)

=== Wahlbeteiligung und Neuerungen: ===

^ Jahr ^ Wahlbeteiligung (FS) ^ Wahlbeteiligung (Uni) ^ Neuerung beim Wahlverfahren   ^ Sonstiges ^
| 2017 |                      |                       | nicht bekannt                 |           | 
| 2018 | ca. 60 %             | ca. 30 %              | nicht bekannt                 |           |
| 2019 |                      |                       | nicht bekannt                 |           |
| 2020 |                      |                       | nicht bekannt                 |           |

—-

==== TU Braunschweig ==== 

=== Allgemeiner Ablauf (Stand: WiSe 2018): ===

</text:span>Strukturen der Gremien:<text:span text:style-name="underline">

  * Fachschafräte, Fachgruppenräte und StuPa wird direkt gewählt

</text:span>Vorgehen und Bedingungen bei Wahlen:<text:span text:style-name="underline">

  * Wahlbelohnung z.B. bei Jagdurnen verboten
  * 4 Wahltage

=== Wahlbeteiligung und Neuerungen: ===

^ Jahr ^ Wahlbeteiligung (FS) ^ Wahlbeteiligung (Uni) ^ Neuerung beim Wahlverfahren   ^ Sonstiges ^
| 2017 |                      |                       | nicht bekannt                 |           |
| 2018 | 11,8 %               |                       | nicht bekannt                 |           |
| 2019 |                      |                       | nicht bekannt                 |           |
| 2020 |                      |                       | nicht bekannt                 |           |

—-

==== Uni Ulm ====

=== Allgemeiner Ablauf (Stand: WiSe 2018): ===

</text:span>Strukturen der Gremien:<text:span text:style-name="underline">

  * Studierendenparlament &amp;  Fachschaftenrat werden von den Studierenden direkt gewählt

</text:span>Vorgehen und Bedingungen bei Wahlen:<text:span text:style-name="underline">

  * Budget Wahlen: 2000-4000 Euro
  * Im SS 2018 wurde auch noch über das Landesweite Semesterticket abgestimmt
    * Hier war mehr Wahlkampf zu sehen (Pro vs. Contra) als bei den normalen Gremienwahlen daher mehr Wahlbeteiligung (und auch einfach nicht so „langweilig“ „uninteressant“ wie Gremienwahlen) 


=== Wahlbeteiligung und Neuerungen: ===

^ Jahr ^ Wahlbeteiligung (FS) ^ Wahlbeteiligung (Uni) ^ Neuerung beim Wahlverfahren   ^ Sonstiges                  ^
| 2017 | 10,76 %              | 10,76 %               | nicht bekannt                 |                            |
| 2018 | 11,43 %              | 11,43 %               | nicht bekannt                 |                            |
| 2019 |  5,05 %              |  4,23 %               | nicht bekannt                 |                            |
| 2020 |                      |                       | nicht bekannt                 | verschoben auf Januar 2021 |

—-

==== TU Chemnitz ====

=== Allgemeiner Ablauf (Stand: WiSe 2018): ===

</text:span>Strukturen der Gremien:<text:span text:style-name="underline">

  * Fachschaftsrat wird direkt durch die Studierenden gewählt
  * StuRa wird durch die Fachschaftsräte gewählt

</text:span>Vorgehen und Bedingungen bei Wahlen:<text:span text:style-name="underline">

  * keine Angaben

=== Wahlbeteiligung und Neuerungen: ===

^ Jahr ^ Wahlbeteiligung (FS) ^ Wahlbeteiligung (Uni) ^ Neuerung beim Wahlverfahren   ^ Sonstiges ^
| 2017 |                      |                       | nicht bekannt                 |           |
| 2018 | 4 %                  | ?                     | nicht bekannt                 |           |
| 2019 |                      |                       | nicht bekannt                 |           |
| 2020 |                      |                       | nicht bekannt                 |           |

—-

==== TU Ilmenau ====

=== Allgemeiner Ablauf (Stand: WiSe 2020): ===

</text:span>Strukturen der Gremien:<text:span text:style-name="underline">

  * Fachschaftsräte und StuRa werden direkt durch die Studierenden gewählt

</text:span>Vorgehen und Bedingungen bei Wahlen:<text:span text:style-name="underline">

  * Wahlmöglichkeit jeden Tag auf dem Hauptcampus und 2 von 5 Tagen auch auf dem Stadtcampus
  * Bekanntmachung der Wahl über Aushang, Mails, etc. (keine Wahlwerbung der einzelnen Gremien)
  * Wahlwerbung erfolgt für den FSR EI höchstens per Mail
  * 5 Tage Wahlzeitraum
  * es besteht die Möglichkeit zur Briefwahl (unterschriebener Antrag einreichen)
  * Onlinewahlen sind derzeit nicht in Planung

<text:a xlink:type="simple" xlink:href="https://stura.eu/wahlen" text:style-name="Internet_20_link" text:visited-style-name="Visited_20_Internet_20_Link">Statistik</text:a>
^ Jahr ^ Wahlbeteiligung (FS) ^ Wahlbeteiligung (Uni) ^ Neuerung beim Wahlverfahren   ^ Sonstiges                        ^
| 2017 | 16,21 %              | 13,78 %               | keine Neuerungen              | Urabstimmung zum Semesterbeitrag |
| 2018 | 22,66 %              | 23,13 %               | keine Neuerungen              | Urabstimmung zum Semesterticket  |
| 2019 | 12,73 %              | 13,44 %               | keine Neuerungen              |                                  |
| 2020 |                      |                       | keine Neuerungen              | hat nicht stattgefunden          |

—-

==== TU München ====

=== Allgemeiner Ablauf (Stand: SoSe 2020): ===

</text:span>Strukturen der Gremien:<text:span text:style-name="underline">

  * keine Angaben

</text:span>Vorgehen und Bedingungen bei Wahlen:<text:span text:style-name="underline">

  * Briefwahlen möglich

=== Wahlbeteiligung und Neuerungen: ===

^ Jahr ^ Wahlbeteiligung (FS) ^ Wahlbeteiligung (Uni) ^ Neuerung beim Wahlverfahren   ^ Sonstiges ^
| 2013 |  12,47 %             |  14,31 %              | nicht bekannt                 |           |
| 2014 |  13,68 %             |  13,17 %              | nicht bekannt                 |           |
| 2015 |  14,06 %             |  10,94 %              | nicht bekannt                 |           |
| 2016 |  14,27 %             |  11,69 %              | nicht bekannt                 |           |
| 2017 |  11,24 %             |  11,12 %              | nicht bekannt                 |           |
| 2018 |   8,25 %             |  12,11 %              | nicht bekannt                 |           | 
| 2019 |  11,74 %             |  11,33 %              | nicht bekannt                 |           |
| 2020 |   8,14 %             |   8,52 %              | hauptsächlich Briefwahl aufgrund Corona   |           |

—-

==== Uni Paderborn ====

=== Allgemeiner Ablauf (Stand: SoSe 2018): ===

</text:span>Strukturen der Gremien:<text:span text:style-name="underline">

  * Senat, StuPa und FSR werden von den Studierenden direkt gewählt

</text:span>Vorgehen und Bedingungen bei Wahlen:<text:span text:style-name="underline">

  * analoge Wahl, als auch analoge Auszählung (keine Motivation für Wechsel zu Onlinewahl)

=== Wahlbeteiligung und Neuerungen: ===

^ Jahr ^ Wahlbeteiligung (FS) ^ Wahlbeteiligung (Uni) ^ Neuerung beim Wahlverfahren   ^ Sonstiges ^
| 2017 |                      |                       | nicht bekannt                 |           |
| 2018 |                      |                       | nicht bekannt                 |           |
| 2019 |                      |                       | nicht bekannt                 |           |
| 2020 |                      |                       | nicht bekannt                 |           |

—-

==== HTW Dresden ====

=== Allgemeiner Ablauf (Stand: SoSe 2018): ===

</text:span>Strukturen der Gremien:<text:span text:style-name="underline">

  * keine Angaben

</text:span>Vorgehen und Bedingungen bei Wahlen:<text:span text:style-name="underline">

  * analoge Wahl, als auch analoge Auszählung

=== Wahlbeteiligung und Neuerungen: ===

^ Jahr ^ Wahlbeteiligung (FS) ^ Wahlbeteiligung (Uni) ^ Neuerung beim Wahlverfahren   ^ Sonstiges ^
| 2017 |                      |                       | nicht bekannt                 |           |
| 2018 |                      |                       | nicht bekannt                 |           |
| 2019 |                      |                       | nicht bekannt                 |           |
| 2020 |                      |                       | nicht bekannt                 |           |

—-

==== RWTH Aachen ====

=== Allgemeiner Ablauf (Stand: SoSe 2018): ===

</text:span>Strukturen der Gremien:<text:span text:style-name="underline">

  * keine Angaben

</text:span>Vorgehen und Bedingungen bei Wahlen:<text:span text:style-name="underline">

  * keine Angaben

=== Wahlbeteiligung und Neuerungen: ===

^ Jahr ^ Wahlbeteiligung (FS) ^ Wahlbeteiligung (Uni) ^ Neuerung beim Wahlverfahren   ^ Sonstiges ^
| 2017 |                      |                       | nicht bekannt                 |           |
| 2018 |                      |                       | nicht bekannt                 |           |
| 2019 |                      |                       | nicht bekannt                 |           |
| 2020 |                      |                       | nicht bekannt                 |           |

—-

==== TH Nürnberg ====

=== Allgemeiner Ablauf (Stand: SoSe 2018): ===

</text:span>Strukturen der Gremien:<text:span text:style-name="underline">

  * keine Angaben

</text:span>Vorgehen und Bedingungen bei Wahlen:<text:span text:style-name="underline">

 
=== Wahlbeteiligung und Neuerungen: ===

^ Jahr ^ Wahlbeteiligung (FS) ^ Wahlbeteiligung (Uni) ^ Neuerung beim Wahlverfahren   ^ Sonstiges                                 ^
| 2017 |                      |                       | nicht bekannt                 |                                           |
| 2018 |                      |                       | nicht bekannt                 |                                           |
| 2019 |                      |                       | nicht bekannt                 |                                           |
| 2020 |                      |                       | nicht bekannt                 | analoge Wahl, als auch analoge Auszählung |

==== HS Mannheim ====

=== Allgemeiner Ablauf (Stand: WiSe 2020): ===

</text:span>Strukturen der Gremien:<text:span text:style-name="underline">

  * Fachschaftsvertretung - entsendet 2 Mitglieder in den Studierendenrat
  * Studierendenrat - Legislativorgan, wählt AStA Mitglieder
  * AStA - Exekutivorgan
  * Senat - Legislativorgan Hochschulweit, enthält Mitglieder aus Professoren, Mitarbeitern und Studierenden
  * Fakultätsrat - Gremium für Fakultätsfragen (Bestellung von Professoren und Erstellung der StuPo) besteht aus allen Professoren, gewählten Studierenden und gewählten Mitarbeitern

</text:span>Vorgehen und Bedingungen bei Wahlen:<text:span text:style-name="underline">

  * Wählbar sind alle immatrikulierten Studierenden
  * Eine Wahlurne

 
=== Wahlbeteiligung und Neuerungen: ===

^ Jahr ^ Wahlbeteiligung (FS) ^ Wahlbeteiligung (Uni) ^ Neuerung beim Wahlverfahren                          ^ Sonstiges ^
| 2013 |  7,78%               | 11,56%                | nicht bekannt                                        |           |
| 2014 |  13,43%              | 15,02%                | nicht bekannt                                        |           |
| 2015 |  6,94%               | 10,38%                | nicht bekannt                                        |           |
| 2016 |  14,17%              | 11,49%                | nicht bekannt                                        |           |
| 2017 |  10,47%              | 8,75%                 | nicht bekannt                                        |           |
| 2018 |  10,06%              | 10,11%                | nicht bekannt                                        |           |
| 2019 |  16,09%              | 14,23%                | nicht bekannt                                        |           |
| 2020 |  28,3%               |  22,10%               | Onlinewahl + viel Werbung + Verlängerter Zeitraum    |           |

==== TU Dresden ====

=== Allgemeiner Ablauf (Stand: WiSe 2020): ===

</text:span>Strukturen der Gremien:<text:span text:style-name="underline">

  * Wahl von studentischen Vertretern in den Hochschulgremien (Senat, erweiterter Senat, Fakultätsrat)
  * Wahl des Fachschaftsrates
  * Wahl von Gleichstellungsbeauftragten und deren Stellvertreter_innen (egal ob studentisch oder Mittelbau)

</text:span>Vorgehen und Bedingungen bei Wahlen:<text:span text:style-name="underline">

  * Wahlmöglichkeit fast ausschließlich nur in einem Gebäude möglich, jedoch haben einzelne Fachschaften Sonderwahlstände (nach großen Vorlesungen, in ihren Hauptgebäuden usw.)
  * Wahlplakate von der studentischen Selbstverwaltung oder von politischen Hochschulgruppen
  * Wahlwerbung oft nur auf deutsch
  * 3 Tage Wahlzeitraum
  * Wahlen analog (Stimmzettel), Wählerverzeichnis wird analog geführt
  * Onlinewahlen sind derzeit nicht in Planung
 
=== Wahlbeteiligung und Neuerungen: ===

^ Jahr ^ Wahlbeteiligung (FS) ^ Wahlbeteiligung (Uni) ^ Neuerung beim Wahlverfahren   ^ Sonstiges ^
| 2017 | 22,22           | 23,55445       | nicht bekannt                 |           |
| 2018 | 23,10           | 23,899         | nicht bekannt                 | Wette mit dem Kanzler dass wenn man über 30% Wahlbeitiligung erreicht, Liegestühle vom Rektorat gestellt werden|
| 2019 | 19,29           | 20,7332        | nicht bekannt                 |           |
| 2020 | erfolgt noch    | erfolgt noch   | nur Briefwahl                 |           | * analoge Wahl, als auch analoge Auszählung


==== HTW Berlin ====

=== Allgemeiner Ablauf (Stand: WiSe 2020): ===
  * Einreichung eines einzigen Wahlvorschlages
  * Anlegen eines Profils für Werbung om Wahl-O-Mat

</text:span>Strukturen der Gremien:<text:span text:style-name="underline">
  * Mitarbeiter/Professoren:
      * akademischen Senat
      * Fachbereichsrat
      * Rat derZentraleinrichtung Fremdsprachen
      * Frauenbeauftragten
      * Kuratorium
  * Studentische Bereiche:
      * akademischen Senat
      * Fachbereichsrat
      * Fachschaftsrat
      * Studierendenparlament

</text:span>Vorgehen und Bedingungen bei Wahlen:__</text:p>
      <text:list text:style-name="List_20_1" text:continue-numbering="false">
        <text:list-item>
          <text:p text:style-name="List_20_1_Content_First"> Einreichung Wahlvorschläge. Es konnte sonst mehrere Wahlvorschläge eingereicht werden</text:p>
        </text:list-item>
        <text:list-item>
          <text:p text:style-name="List_20_1_Content_Last"> NEU! Die aktuelle Wahl 2020 war die Vorgabe, dass pro Bereich nur ein Wahlvorschlag eingereicht wird.</text:p>
        </text:list-item>
      </text:list>
      <text:h text:style-name="Heading_20_4" text:outline-level="4"><text:bookmark-start text:name="__RefHeading___wahlbeteiligung-und-neuerungen_58"/><text:bookmark-start text:name="wahlbeteiligung-und-neuerungen15"/>Wahlbeteiligung und Neuerungen:<text:bookmark-end text:name="__RefHeading___wahlbeteiligung-und-neuerungen_58"/><text:bookmark-end text:name="wahlbeteiligung-und-neuerungen15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Jahr </text:p>
          </table:table-cell>
          <table:table-cell office:value-type="string" table:style-name="tableheader">
            <text:p text:style-name="Table_20_Heading"> Wahlbeteiligung (FS) </text:p>
          </table:table-cell>
          <table:table-cell office:value-type="string" table:style-name="tableheader">
            <text:p text:style-name="Table_20_Heading"> Wahlbeteiligung (Uni) </text:p>
          </table:table-cell>
          <table:table-cell office:value-type="string" table:style-name="tableheader">
            <text:p text:style-name="Table_20_Heading"> Neuerung beim Wahlverfahren </text:p>
          </table:table-cell>
          <table:table-cell office:value-type="string" table:style-name="tableheader">
            <text:p text:style-name="Table_20_Heading"> Sonstiges                </text:p>
          </table:table-cell>
        </table:table-row>
        <table:table-row>
          <table:table-cell office:value-type="string" table:style-name="tablecell">
            <text:p text:style-name="tablealignleft"> 2017 </text:p>
          </table:table-cell>
          <table:table-cell office:value-type="string" table:style-name="tablecell">
            <text:p text:style-name="tablealigncenter">         -            </text:p>
          </table:table-cell>
          <table:table-cell office:value-type="string" table:style-name="tablecell">
            <text:p text:style-name="tablealigncenter">           3,5         </text:p>
          </table:table-cell>
          <table:table-cell office:value-type="string" table:style-name="tablecell">
            <text:p text:style-name="tablealignleft"> nicht bekannt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8 </text:p>
          </table:table-cell>
          <table:table-cell office:value-type="string" table:style-name="tablecell">
            <text:p text:style-name="tablealigncenter">         -            </text:p>
          </table:table-cell>
          <table:table-cell office:value-type="string" table:style-name="tablecell">
            <text:p text:style-name="tablealigncenter">            -          </text:p>
          </table:table-cell>
          <table:table-cell office:value-type="string" table:style-name="tablecell">
            <text:p text:style-name="tablealignleft"> nicht bekannt               </text:p>
          </table:table-cell>
          <table:table-cell office:value-type="string" table:style-name="tablecell">
            <text:p text:style-name="tablealignleft"> keine Wahl stattgefunden </text:p>
          </table:table-cell>
        </table:table-row>
        <table:table-row>
          <table:table-cell office:value-type="string" table:style-name="tablecell">
            <text:p text:style-name="tablealignleft"> 2019 </text:p>
          </table:table-cell>
          <table:table-cell office:value-type="string" table:style-name="tablecell">
            <text:p text:style-name="tablealigncenter">         -            </text:p>
          </table:table-cell>
          <table:table-cell office:value-type="string" table:style-name="tablecell">
            <text:p text:style-name="tablealigncenter">           5,3         </text:p>
          </table:table-cell>
          <table:table-cell office:value-type="string" table:style-name="tablecell">
            <text:p text:style-name="tablealignleft"> nicht bekannt               </text:p>
          </table:table-cell>
          <table:table-cell office:value-type="string" table:style-name="tablecell">
            <text:p text:style-name="tablealignleft"> viel Werbung durch AStA  </text:p>
          </table:table-cell>
        </table:table-row>
        <table:table-row>
          <table:table-cell office:value-type="string" table:style-name="tablecell">
            <text:p text:style-name="tablealignleft"> 2020 </text:p>
          </table:table-cell>
          <table:table-cell office:value-type="string" table:style-name="tablecell">
            <text:p text:style-name="tablealigncenter">        1,2           </text:p>
          </table:table-cell>
          <table:table-cell office:value-type="string" table:style-name="tablecell">
            <text:p text:style-name="tablealigncenter">           0,7         </text:p>
          </table:table-cell>
          <table:table-cell office:value-type="string" table:style-name="tablecell">
            <text:p text:style-name="tablealignleft"> Präsenz + Briefwahl         </text:p>
          </table:table-cell>
          <table:table-cell office:value-type="string" table:style-name="tablecell">
            <text:p text:style-name="tablealignleft"> keine Onlinewahl         </text:p>
          </table:table-cell>
        </table:table-row>
      </table:table>
      <text:p text:style-name="Text_20_body">—-</text:p>
      <text:h text:style-name="Heading_20_2" text:outline-level="2"><text:bookmark-start text:name="__RefHeading___ideensammlung-und-liste-von-bewaehrten-verfahren-zur-erhoehung-der-wahlbeteiligung_59"/><text:bookmark-start text:name="ideensammlung-und-liste-von-bewaehrten-verfahren-zur-erhoehung-der-wahlbeteiligung1"/>Ideensammlung und Liste von bewährten Verfahren zur Erhöhung der Wahlbeteiligung<text:bookmark-end text:name="__RefHeading___ideensammlung-und-liste-von-bewaehrten-verfahren-zur-erhoehung-der-wahlbeteiligung_59"/><text:bookmark-end text:name="ideensammlung-und-liste-von-bewaehrten-verfahren-zur-erhoehung-der-wahlbeteiligung1"/></text:h>
      <text:h text:style-name="Heading_20_3" text:outline-level="3"><text:bookmark-start text:name="__RefHeading___ideensammlung_60"/><text:bookmark-start text:name="ideensammlung1"/>Ideensammlung<text:bookmark-end text:name="__RefHeading___ideensammlung_60"/><text:bookmark-end text:name="ideensammlung1"/></text:h>
      <text:h text:style-name="Heading_20_4" text:outline-level="4"><text:bookmark-start text:name="__RefHeading___hohes-potential_61"/><text:bookmark-start text:name="hohes-potential1"/>Hohes Potential<text:bookmark-end text:name="__RefHeading___hohes-potential_61"/><text:bookmark-end text:name="hohes-potential1"/></text:h>
      <text:p text:style-name="Text_20_body">Aktionen die man planen sollte um die Beteiligung zu erhöhen.</text:p>
      <text:list text:style-name="List_20_1" text:continue-numbering="false">
        <text:list-item>
          <text:p text:style-name="List_20_1_Content_First"> [Aufwand hoch] Vergrößerung der Anzahl der Wahlurnen - Verteilung der Urnen über den Campus (Jeder Standort sollte „wählbar“ sein)</text:p>
          <text:list text:style-name="List_20_1">
            <text:list-item>
              <text:p text:style-name="List_20_1_Content"> Die „Laufkundschaft“ muss überall abgeholt werden.</text:p>
            </text:list-item>
            <text:list-item>
              <text:p text:style-name="List_20_1_Content"> Gern auch direkt durch alle Kandidierenden</text:p>
            </text:list-item>
          </text:list>
        </text:list-item>
        <text:list-item>
          <text:p text:style-name="List_20_1_Content"> [Aufwand hoch] Forcierung von Online Wahlen</text:p>
          <text:list text:style-name="List_20_1">
            <text:list-item>
              <text:p text:style-name="List_20_1_Content"> Die Erfahrung zeigt dass sich hier deutlich mehr Leute einloggen.</text:p>
            </text:list-item>
          </text:list>
        </text:list-item>
        <text:list-item>
          <text:p text:style-name="List_20_1_Content"> [Aufwand niedrig] Die Studierenden in den Vorlesungen „auflauern“ und direkt zur Wahl „auffordern“</text:p>
        </text:list-item>
        <text:list-item>
          <text:p text:style-name="List_20_1_Content"> [Aufwand mittel] uni-weite „Belohnung“ bei genug Wahlbeteiligung</text:p>
          <text:list text:style-name="List_20_1">
            <text:list-item>
              <text:p text:style-name="List_20_1_Content"> Effektive Bindung an eine Wahl ist rechtlich „umstritten“ bzw ein Mords Aufwand</text:p>
            </text:list-item>
            <text:list-item>
              <text:p text:style-name="List_20_1_Content"> Alternativ am selben Tag ein Event organisieren das inhaltlich unabhängig ist. ⇒ Generiert Aufmerksamkeit</text:p>
            </text:list-item>
            <text:list-item>
              <text:p text:style-name="List_20_1_Content_Last"> Freibier Event bei einem gewissen erreichten Ziel (rechtlich abklären)</text:p>
            </text:list-item>
          </text:list>
        </text:list-item>
      </text:list>
      <text:h text:style-name="Heading_20_4" text:outline-level="4"><text:bookmark-start text:name="__RefHeading___mittleres-potential_62"/><text:bookmark-start text:name="mittleres-potential1"/>Mittleres Potential<text:bookmark-end text:name="__RefHeading___mittleres-potential_62"/><text:bookmark-end text:name="mittleres-potential1"/></text:h>
      <text:p text:style-name="Text_20_body">Hier gibt es noch was raus zu holen, aber die Priorität ist nicht die höchste….</text:p>
      <text:list text:style-name="List_20_1" text:continue-numbering="false">
        <text:list-item>
          <text:p text:style-name="List_20_1_Content_First"> [Aufwand hoch] Gremienintros ⇒ Videos zu den zu wählenden Gremien erstellen.</text:p>
          <text:list text:style-name="List_20_1">
            <text:list-item>
              <text:p text:style-name="List_20_1_Content"> Leute die zumindest etwas interessiert sind schauen auch solche Videos.</text:p>
            </text:list-item>
            <text:list-item>
              <text:p text:style-name="List_20_1_Content"> Erhöht die „Qualität“ der Wahl deutlich da die Leute wissen was sie wählen.</text:p>
            </text:list-item>
            <text:list-item>
              <text:p text:style-name="List_20_1_Content"> Aufzählen von Dingen die erreicht wurden.</text:p>
            </text:list-item>
            <text:list-item>
              <text:p text:style-name="List_20_1_Content"> Auch an die Erstis denken! Diese zum richtigen Zeitpunkt informieren.</text:p>
            </text:list-item>
          </text:list>
        </text:list-item>
        <text:list-item>
          <text:p text:style-name="List_20_1_Content"> „Kontrawoche“: Eine Woche lang nichts tun damit die Studis merken wofür eine Fachschaftsvertretung da ist.</text:p>
          <text:list text:style-name="List_20_1">
            <text:list-item>
              <text:p text:style-name="List_20_1_Content"> Protestaktionen anderer Art: Kopplung der Services generell an die Wahlbeteiligung.</text:p>
            </text:list-item>
            <text:list-item>
              <text:p text:style-name="List_20_1_Content"> Auflösung bei zu niederer Wahlbeteiligung</text:p>
            </text:list-item>
          </text:list>
        </text:list-item>
        <text:list-item>
          <text:p text:style-name="List_20_1_Content"> StuPa-o-mat:</text:p>
          <text:list text:style-name="List_20_1">
            <text:list-item>
              <text:p text:style-name="List_20_1_Content"> die politischen Listen, die sich fürs StuPa aufstellen lassen, beantworten ca. 30 Fragen rund um die Wahl</text:p>
            </text:list-item>
            <text:list-item>
              <text:p text:style-name="List_20_1_Content"> Aufbau äquivalent zu Wahl-o-mat bei Bundestagswahl o.ä.</text:p>
            </text:list-item>
            <text:list-item>
              <text:p text:style-name="List_20_1_Content"> Beispiel KIT: <text:a xlink:type="simple" xlink:href="https://wahl.asta.kit.edu/Wahl_2020_Juli/stupaomat/stupaomat.html" text:style-name="Internet_20_link" text:visited-style-name="Visited_20_Internet_20_Link">https://wahl.asta.kit.edu/Wahl_2020_Juli/stupaomat/stupaomat.html</text:a></text:p>
            </text:list-item>
          </text:list>
        </text:list-item>
        <text:list-item>
          <text:p text:style-name="List_20_1_Content"> Get together mit den Kandidierenden</text:p>
          <text:list text:style-name="List_20_1">
            <text:list-item>
              <text:p text:style-name="List_20_1_Content"> Netter Abend mit den potentiellen Listen</text:p>
            </text:list-item>
            <text:list-item>
              <text:p text:style-name="List_20_1_Content"> Verbinden mit allgemeiner Anwerbung der Fachschaft</text:p>
            </text:list-item>
            <text:list-item>
              <text:p text:style-name="List_20_1_Content"> Auch digital: Die Leute digital auf z.B. Instagram mit Steckbrief + Bild veröffentlichen</text:p>
            </text:list-item>
          </text:list>
        </text:list-item>
        <text:list-item>
          <text:p text:style-name="List_20_1_Content"> Plakatierung auf dem Campus um die Wahl zu bewerben</text:p>
          <text:list text:style-name="List_20_1">
            <text:list-item>
              <text:p text:style-name="List_20_1_Content"> Erhöht die Präsenz, aber der Aufwand zur Erstellund und teils auch zum verteilen ist hoch</text:p>
            </text:list-item>
            <text:list-item>
              <text:p text:style-name="List_20_1_Content_Last"> Mensa Flyern</text:p>
            </text:list-item>
          </text:list>
        </text:list-item>
      </text:list>
      <text:h text:style-name="Heading_20_4" text:outline-level="4"><text:bookmark-start text:name="__RefHeading___niederes-potential_63"/><text:bookmark-start text:name="niederes-potential"/>Niederes Potential<text:bookmark-end text:name="__RefHeading___niederes-potential_63"/><text:bookmark-end text:name="niederes-potential"/></text:h>
      <text:p text:style-name="Text_20_body">Vermutlich so wenig einfluss dass es keinen Wert hat</text:p>
      <text:list text:style-name="List_20_1" text:continue-numbering="false">
        <text:list-item>
          <text:p text:style-name="List_20_1_Content_First"> darauf hinweisen, dass mehr Wahlbeteiligung für mehr Legitimität (ggü. der Uni) sorgt</text:p>
        </text:list-item>
        <text:list-item>
          <text:p text:style-name="List_20_1_Content"> Kopplung der Kaffeepreise an die Wahlbeteiligung</text:p>
          <text:list text:style-name="List_20_1">
            <text:list-item>
              <text:p text:style-name="List_20_1_Content_Last"> Führt zu einer sofortigen Revolution</text:p>
            </text:list-item>
          </text:list>
        </text:list-item>
      </text:list>
      <text:h text:style-name="Heading_20_4" text:outline-level="4"><text:bookmark-start text:name="__RefHeading___brainstorming_64"/><text:bookmark-start text:name="brainstorming1"/>Brainstorming<text:bookmark-end text:name="__RefHeading___brainstorming_64"/><text:bookmark-end text:name="brainstorming1"/></text:h>
      <text:h text:style-name="Heading_20_4" text:outline-level="4"><text:bookmark-start text:name="__RefHeading___umsetzungsvorschlaege_65"/><text:bookmark-start text:name="umsetzungsvorschlaege1"/>Umsetzungsvorschläge<text:bookmark-end text:name="__RefHeading___umsetzungsvorschlaege_65"/><text:bookmark-end text:name="umsetzungsvorschlaege1"/></text:h>
      <text:p text:style-name="Text_20_body"><text:span text:style-name="Emphasis">(diese Vorschläge sollten von den Fachschaften bei der nächsten Wahl nach Möglichkeit umgesetzt werden)</text:span></text:p>
      <text:list text:style-name="List_20_1" text:continue-numbering="false">
        <text:list-item>
          <text:p text:style-name="List_20_1_Content_First"> Wildes Plakatieren: Werbung über alle möglichen Kanäle (meist schon umgesetzt)</text:p>
          <text:list text:style-name="List_20_1">
            <text:list-item>
              <text:p text:style-name="List_20_1_Content"> Kandidatenlisten aushängen, per Mail verteilen, </text:p>
            </text:list-item>
          </text:list>
        </text:list-item>
        <text:list-item>
          <text:p text:style-name="List_20_1_Content"> uni-weite „Belohnung“ bei genug Wahlbeteiligung (evtl. nur für die Fachschaften)</text:p>
        </text:list-item>
        <text:list-item>
          <text:p text:style-name="List_20_1_Content"> evtl. Blockade der eigenen Leistungen</text:p>
          <text:list text:style-name="List_20_1">
            <text:list-item>
              <text:p text:style-name="List_20_1_Content_Last"> Abwägung der Maßnahmen (keine Hassgefühle erzeugen)</text:p>
            </text:list-item>
          </text:list>
        </text:list-item>
      </text:list>
      <text:h text:style-name="Heading_20_3" text:outline-level="3"><text:bookmark-start text:name="__RefHeading___listen-von-bewaehrten-konzepten_66"/><text:bookmark-start text:name="listen-von-bewaehrten-konzepten1"/>Listen von bewährten Konzepten<text:bookmark-end text:name="__RefHeading___listen-von-bewaehrten-konzepten_66"/><text:bookmark-end text:name="listen-von-bewaehrten-konzepten1"/></text:h>
      <text:p text:style-name="Text_20_body"><text:span text:style-name="Emphasis">(hier nur Konzepte eintragen die nachweislich (nach Erfahrung) zur Erhöhung der Wahlbeteiligung beigetragen haben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0::05:30</meta:creation-date>
    <dc:creator>Generated</dc:creator>
    <dc:date>2026-08-20T00::05:30</dc:date>
    <dc:language>en-US</dc:language>
    <meta:editing-cycles>1</meta:editing-cycles>
    <meta:editing-duration>PT0S</meta:editing-duration>
    <dc:title>arbeitskreise:wahlbeteiligung:ideensammlung:start</dc:title>
  </office:meta>
</office:document-meta>
</file>