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issenschaftskommunikation:protokoll_vorlage"/><text:bookmark-start text:name="__RefHeading___name-ak_1"/><text:bookmark-start text:name="name-ak"/>Name AK<text:bookmark-end text:name="__RefHeading___name-ak_1"/><text:bookmark-end text:name="name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XX:YY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p text:style-name="Text_20_body">Anwesende: Name (Uni/FH),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2" text:anchor-type="as-char" draw:z-index="2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n mit Einzelüberschriften versehen damit Sie im Inhaltsverzeichnis auftauchen.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steht in der Box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1:40</meta:creation-date>
    <dc:creator>Generated</dc:creator>
    <dc:date>2026-09-15T11::31:40</dc:date>
    <dc:language>en-US</dc:language>
    <meta:editing-cycles>1</meta:editing-cycles>
    <meta:editing-duration>PT0S</meta:editing-duration>
    <dc:title>arbeitskreise:wissenschaftskommunikation:protokoll_vorlage</dc:title>
  </office:meta>
</office:document-meta>
</file>