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9bd296f6f35ea1957e15258a9a42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htw_dresden"/><text:bookmark-start text:name="__RefHeading___hochschule-fuer-technik-und-wirtschaft-dresden_1"/><text:bookmark-start text:name="hochschule-fuer-technik-und-wirtschaft-dresden"/>Hochschule für Technik und Wirtschaft Dresden<text:bookmark-end text:name="__RefHeading___hochschule-fuer-technik-und-wirtschaft-dresden_1"/><text:bookmark-end text:name="hochschule-fuer-technik-und-wirtschaft-dresden"/></text:h>
      <text:h text:style-name="Heading_20_2" text:outline-level="2"><text:bookmark-start text:name="__RefHeading___uni-struktur_2"/><text:bookmark-start text:name="uni-struktur"/>Uni-Struktur<text:bookmark-end text:name="__RefHeading___uni-struktur_2"/><text:bookmark-end text:name="uni-struktur"/></text:h>
      <text:p text:style-name="Text_20_body"><text:a xlink:type="simple" xlink:href="https://www.htw-dresden.de/hochschule/organisation" text:style-name="Internet_20_link" text:visited-style-name="Visited_20_Internet_20_Link">https://www.htw-dresden.de/hochschule/organisation</text:a></text:p>
      <text:h text:style-name="Heading_20_2" text:outline-level="2"><text:bookmark-start text:name="__RefHeading___fakultaetsarbeitskreis_3"/><text:bookmark-start text:name="fakultaetsarbeitskreis"/>Fakultätsarbeitskreis<text:bookmark-end text:name="__RefHeading___fakultaetsarbeitskreis_3"/><text:bookmark-end text:name="fakultaetsarbeitskreis"/></text:h>
      <text:p text:style-name="Text_20_body"><draw:frame draw:style-name="media" draw:name="0" text:anchor-type="as-char" draw:z-index="0" svg:width="10.583333333333cm" svg:height="6.6145833333333cm"><draw:image xlink:href="Pictures/999bd296f6f35ea1957e15258a9a427c.png" xlink:type="simple" xlink:show="embed" xlink:actuate="onLoad"/></draw:frame>
Wie sich der Arbeitskreis in die Hochschulweite Studentenvertretung involviert</text:p>
      <text:h text:style-name="Heading_20_3" text:outline-level="3"><text:bookmark-start text:name="__RefHeading___organisation_4"/><text:bookmark-start text:name="organisation"/>Organisation<text:bookmark-end text:name="__RefHeading___organisation_4"/><text:bookmark-end text:name="organisation"/></text:h>
      <text:list text:style-name="List_20_1" text:continue-numbering="false">
        <text:list-item>
          <text:p text:style-name="List_20_1_Content_First"> 6 gewählte Mitflieder</text:p>
          <text:list text:style-name="List_20_1">
            <text:list-item>
              <text:p text:style-name="List_20_1_Content"> 2 aus je Fakultätsrat, Studienkommision und Prüfungsausschuss der Fakultät ET</text:p>
            </text:list-item>
          </text:list>
        </text:list-item>
        <text:list-item>
          <text:p text:style-name="List_20_1_Content_Last"> 3 beratende Mitglieder</text:p>
        </text:list-item>
      </text:list>
      <text:h text:style-name="Heading_20_3" text:outline-level="3"><text:bookmark-start text:name="__RefHeading___arbeit_5"/><text:bookmark-start text:name="arbeit"/>Arbeit<text:bookmark-end text:name="__RefHeading___arbeit_5"/><text:bookmark-end text:name="arbeit"/></text:h>
      <text:list text:style-name="List_20_1" text:continue-numbering="false">
        <text:list-item>
          <text:p text:style-name="List_20_1_Content_First"> Vernetzen der Studis verschiedener Jahrgänge</text:p>
        </text:list-item>
        <text:list-item>
          <text:p text:style-name="List_20_1_Content"> Planung des FakFest's</text:p>
        </text:list-item>
        <text:list-item>
          <text:p text:style-name="List_20_1_Content_Last"> Austausch über Fakultätsinterne Angelegenheiten</text:p>
        </text:list-item>
      </text:list>
      <text:h text:style-name="Heading_20_3" text:outline-level="3"><text:bookmark-start text:name="__RefHeading___kontakt_6"/><text:bookmark-start text:name="kontakt"/>Kontakt<text:bookmark-end text:name="__RefHeading___kontakt_6"/><text:bookmark-end text:name="kontakt"/></text:h>
      <text:p text:style-name="Text_20_body"><text:a xlink:type="simple" xlink:href="https://www.htw.stura-dresden.de/stura/fak/et" text:style-name="Internet_20_link" text:visited-style-name="Visited_20_Internet_20_Link">https://www.htw.stura-dresden.de/stura/fak/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01</meta:creation-date>
    <dc:creator>Generated</dc:creator>
    <dc:date>2026-09-13T07::22:01</dc:date>
    <dc:language>en-US</dc:language>
    <meta:editing-cycles>1</meta:editing-cycles>
    <meta:editing-duration>PT0S</meta:editing-duration>
    <dc:title>fachschaften:htw_dresden</dc:title>
  </office:meta>
</office:document-meta>
</file>