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ec05196867d3018a95772863234d328.png"/>
  <manifest:file-entry manifest:media-type="image/png" manifest:full-path="Pictures/03f4261f2acf52baf109ea71cb68038e.png"/>
  <manifest:file-entry manifest:media-type="image/svg+xml" manifest:full-path="Pictures/e1cebef964674fc3ccad494dc8af495c.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achschaften:kit_karlsruhe"/><text:bookmark-start text:name="__RefHeading___karlsruher-institut-fuer-technlogie_1"/><text:bookmark-start text:name="karlsruher-institut-fuer-technlogie"/>Karlsruher Institut für Technlogie<text:bookmark-end text:name="__RefHeading___karlsruher-institut-fuer-technlogie_1"/><text:bookmark-end text:name="karlsruher-institut-fuer-technlogie"/></text:h>
      <text:p text:style-name="Text_20_body">Das Karlsruher Institut für Technologie, kurz KIT, ist eine Technische Universität des Landes Baden-Württemberg und nationales Forschungszentrum in der Helmholtz-Gemeinschaft. Es entstand als Zusammenschluss der Universität Karlsruhe (TH), heute KIT Campus Süd, mit dem Forschungszentrum Karlsruhe, heute KIT Campus Nord. Durch die Zusammenarbeit sollen Forschung und Lehre enger miteinander verbunden sowie Innovation und Technologietransfer verstärkt werden. Bei den QS World University Rankings erreichte das Karlsruher Institut für Technologie 2013 den 116. Platz, bei den Ingenieur- und Naturwissenschaften den 33. bzw. 34. Platz. Damit gehört das KIT laut der Rangliste zu den besten technischen Universitäten Europas.
<text:line-break/></text:p>
      <table:table table:style-name="Table">
        <table:table-column/>
        <table:table-column/>
        <table:table-row>
          <table:table-cell office:value-type="string" table:style-name="tableheader" table:number-columns-spanned="2">
            <text:p text:style-name="Table_20_Heading">  Karlsruher Institut für Technologie                                                  </text:p>
          </table:table-cell>
          <table:covered-table-cell/>
        </table:table-row>
        <table:table-row>
          <table:table-cell office:value-type="string" table:style-name="tableheader" table:number-columns-spanned="2">
            <text:p text:style-name="Table_20_Heading"> <draw:frame draw:style-name="media" draw:name="0" text:anchor-type="as-char" draw:z-index="0" svg:width="6.6145833333333cm" style:rel-width="100%" svg:height="3.3072916666667cm" style:rel-height="scale"><draw:image xlink:href="Pictures/9ec05196867d3018a95772863234d328.png" xlink:type="simple" xlink:show="embed" xlink:actuate="onLoad"/></draw:frame>                                                         </text:p>
          </table:table-cell>
          <table:covered-table-cell/>
        </table:table-row>
        <table:table-row>
          <table:table-cell office:value-type="string" table:style-name="tablecell">
            <text:p text:style-name="tablealignleft"> Gründung                              </text:p>
          </table:table-cell>
          <table:table-cell office:value-type="string" table:style-name="tablecell">
            <text:p text:style-name="tablealignleft"> 7. Oktober 1825, baby                          </text:p>
          </table:table-cell>
        </table:table-row>
        <table:table-row>
          <table:table-cell office:value-type="string" table:style-name="tablecell">
            <text:p text:style-name="tablealignleft"> Träger                                </text:p>
          </table:table-cell>
          <table:table-cell office:value-type="string" table:style-name="tablecell">
            <text:p text:style-name="tablealignleft"> staatlich                                      </text:p>
          </table:table-cell>
        </table:table-row>
        <table:table-row>
          <table:table-cell office:value-type="string" table:style-name="tablecell">
            <text:p text:style-name="tablealignleft"> Stadt                                 </text:p>
          </table:table-cell>
          <table:table-cell office:value-type="string" table:style-name="tablecell">
            <text:p text:style-name="tablealignleft"> Karlsruhe                                      </text:p>
          </table:table-cell>
        </table:table-row>
        <table:table-row>
          <table:table-cell office:value-type="string" table:style-name="tablecell">
            <text:p text:style-name="tablealignleft"> Bundesland                            </text:p>
          </table:table-cell>
          <table:table-cell office:value-type="string" table:style-name="tablecell">
            <text:p text:style-name="tablealignleft"> Baden-Württemberg                              </text:p>
          </table:table-cell>
        </table:table-row>
        <table:table-row>
          <table:table-cell office:value-type="string" table:style-name="tablecell">
            <text:p text:style-name="tablealignleft"> Studentenzahl                         </text:p>
          </table:table-cell>
          <table:table-cell office:value-type="string" table:style-name="tablecell">
            <text:p text:style-name="tablealignleft"> ca. 25.000                                     </text:p>
          </table:table-cell>
        </table:table-row>
        <table:table-row>
          <table:table-cell office:value-type="string" table:style-name="tablecell">
            <text:p text:style-name="tablealignleft"> Leitung                               </text:p>
          </table:table-cell>
          <table:table-cell office:value-type="string" table:style-name="tablecell">
            <text:p text:style-name="tablealignleft"> Präsident Holger Hanselka                      </text:p>
          </table:table-cell>
        </table:table-row>
        <table:table-row>
          <table:table-cell office:value-type="string" table:style-name="tablecell">
            <text:p text:style-name="tablealignleft"> Studiengänge der Fakultät ETIT        </text:p>
          </table:table-cell>
          <table:table-cell office:value-type="string" table:style-name="tablecell">
            <text:p text:style-name="tablealignleft"> Elektro- und Informationstechnik, Mechatronik, Medizintechnik  </text:p>
          </table:table-cell>
        </table:table-row>
        <table:table-row>
          <table:table-cell office:value-type="string" table:style-name="tablecell">
            <text:p text:style-name="tablealignleft"> Dekan Fakultät ETIT                   </text:p>
          </table:table-cell>
          <table:table-cell office:value-type="string" table:style-name="tablecell">
            <text:p text:style-name="tablealignleft"> Prof. Uli Lemmer                               </text:p>
          </table:table-cell>
        </table:table-row>
      </table:table>
      <text:p text:style-name="Text_20_body"><text:line-break/></text:p>
      <text:h text:style-name="Heading_20_2" text:outline-level="2"><text:bookmark-start text:name="__RefHeading___organisation-studentischer-mitbestimmung_2"/><text:bookmark-start text:name="organisation-studentischer-mitbestimmung"/>Organisation studentischer Mitbestimmung<text:bookmark-end text:name="__RefHeading___organisation-studentischer-mitbestimmung_2"/><text:bookmark-end text:name="organisation-studentischer-mitbestimmung"/></text:h>
      <text:p text:style-name="Text_20_body"><text:a xlink:type="simple" xlink:href="http://www.asta-kit.de/studierendenschaft/satzung" text:style-name="Internet_20_link" text:visited-style-name="Visited_20_Internet_20_Link"> Satzung der Studierendenschaft</text:a></text:p>
      <text:p text:style-name="Text_20_body"><draw:frame draw:style-name="medialeft" draw:name="1" text:anchor-type="paragraph" draw:z-index="1" svg:width="15.875cm" svg:height="12.0253125cm"><draw:image xlink:href="Pictures/03f4261f2acf52baf109ea71cb68038e.png" xlink:type="simple" xlink:show="embed" xlink:actuate="onLoad"/></draw:frame>
<text:line-break/></text:p>
      <text:h text:style-name="Heading_20_2" text:outline-level="2"><text:bookmark-start text:name="__RefHeading___studiengaenge-elektro-und-informationstechnik_3"/><text:bookmark-start text:name="studiengaenge-elektro-und-informationstechnik"/>Studiengänge Elektro- und Informationstechnik<text:bookmark-end text:name="__RefHeading___studiengaenge-elektro-und-informationstechnik_3"/><text:bookmark-end text:name="studiengaenge-elektro-und-informationstechnik"/></text:h>
      <text:h text:style-name="Heading_20_4" text:outline-level="4"><text:bookmark-start text:name="__RefHeading___bachelor-of-science_4"/><text:bookmark-start text:name="bachelor-of-science"/>Bachelor of Science<text:bookmark-end text:name="__RefHeading___bachelor-of-science_4"/><text:bookmark-end text:name="bachelor-of-science"/></text:h>
      <text:list text:style-name="List_20_1" text:continue-numbering="false">
        <text:list-item>
          <text:p text:style-name="List_20_1_Content_First"> Elektrotechnik und Informationstechnik</text:p>
          <text:list text:style-name="List_20_1">
            <text:list-item>
              <text:p text:style-name="List_20_1_Content"> <text:a xlink:type="simple" xlink:href="https://www.sle.kit.edu/vorstudium/bachelor-elektrotechnik-informationstechnik.php" text:style-name="Internet_20_link" text:visited-style-name="Visited_20_Internet_20_Link">Studienberatung und Bewerbung</text:a> </text:p>
            </text:list-item>
            <text:list-item>
              <text:p text:style-name="List_20_1_Content"> <text:a xlink:type="simple" xlink:href="http://www.etit.kit.edu/894.php" text:style-name="Internet_20_link" text:visited-style-name="Visited_20_Internet_20_Link"> Fakultätsseite</text:a></text:p>
            </text:list-item>
          </text:list>
        </text:list-item>
        <text:list-item>
          <text:p text:style-name="List_20_1_Content"> Mechatronik und Informationstechnik</text:p>
          <text:list text:style-name="List_20_1">
            <text:list-item>
              <text:p text:style-name="List_20_1_Content"> <text:a xlink:type="simple" xlink:href="https://www.sle.kit.edu/vorstudium/bachelor-mechatronik-informationstechnik.php" text:style-name="Internet_20_link" text:visited-style-name="Visited_20_Internet_20_Link">Studienberatung und Bewerbung</text:a></text:p>
            </text:list-item>
            <text:list-item>
              <text:p text:style-name="List_20_1_Content"> <text:a xlink:type="simple" xlink:href="https://stg-mit.kit.edu" text:style-name="Internet_20_link" text:visited-style-name="Visited_20_Internet_20_Link"> Studiengangsseite</text:a></text:p>
            </text:list-item>
          </text:list>
        </text:list-item>
        <text:list-item>
          <text:p text:style-name="List_20_1_Content"> Medizintechnik</text:p>
          <text:list text:style-name="List_20_1">
            <text:list-item>
              <text:p text:style-name="List_20_1_Content"> <text:a xlink:type="simple" xlink:href="https://www.sle.kit.edu/vorstudium/bachelor-medizintechnik.php" text:style-name="Internet_20_link" text:visited-style-name="Visited_20_Internet_20_Link">Studienberatung und Bewerbung</text:a></text:p>
            </text:list-item>
            <text:list-item>
              <text:p text:style-name="List_20_1_Content_Last"> <text:a xlink:type="simple" xlink:href="https://www.etit.kit.edu/bachelor_medizintechnik.php" text:style-name="Internet_20_link" text:visited-style-name="Visited_20_Internet_20_Link">Studiengangsseite</text:a></text:p>
            </text:list-item>
          </text:list>
        </text:list-item>
      </text:list>
      <text:h text:style-name="Heading_20_4" text:outline-level="4"><text:bookmark-start text:name="__RefHeading___master-of-science_5"/><text:bookmark-start text:name="master-of-science"/>Master of Science<text:bookmark-end text:name="__RefHeading___master-of-science_5"/><text:bookmark-end text:name="master-of-science"/></text:h>
      <text:list text:style-name="List_20_1" text:continue-numbering="false">
        <text:list-item>
          <text:p text:style-name="List_20_1_Content_First"> Elektrotechnik und Informationstechnik</text:p>
          <text:list text:style-name="List_20_1">
            <text:list-item>
              <text:p text:style-name="List_20_1_Content"> <text:a xlink:type="simple" xlink:href="https://www.sle.kit.edu/vorstudium/master-elektrotechnik-informationstechnik.php" text:style-name="Internet_20_link" text:visited-style-name="Visited_20_Internet_20_Link">Studienberatung und Bewerbung</text:a></text:p>
            </text:list-item>
            <text:list-item>
              <text:p text:style-name="List_20_1_Content"> <text:a xlink:type="simple" xlink:href="http://www.etit.kit.edu/894.php" text:style-name="Internet_20_link" text:visited-style-name="Visited_20_Internet_20_Link"> Fakultätsseite</text:a></text:p>
            </text:list-item>
          </text:list>
        </text:list-item>
        <text:list-item>
          <text:p text:style-name="List_20_1_Content"> Mechatronik und Informationstechnik</text:p>
          <text:list text:style-name="List_20_1">
            <text:list-item>
              <text:p text:style-name="List_20_1_Content"> <text:a xlink:type="simple" xlink:href="https://www.sle.kit.edu/vorstudium/master-mechatronik.informationstechnik.php" text:style-name="Internet_20_link" text:visited-style-name="Visited_20_Internet_20_Link"> Studienberatung und Bewerbung</text:a></text:p>
            </text:list-item>
            <text:list-item>
              <text:p text:style-name="List_20_1_Content_Last"> <text:a xlink:type="simple" xlink:href="https://stg-mit.kit.edu" text:style-name="Internet_20_link" text:visited-style-name="Visited_20_Internet_20_Link"> Studiengangsseite</text:a></text:p>
            </text:list-item>
          </text:list>
        </text:list-item>
      </text:list>
      <text:h text:style-name="Heading_20_2" text:outline-level="2"><text:bookmark-start text:name="__RefHeading___studierendenvertretung_6"/><text:bookmark-start text:name="studierendenvertretung"/>Studierendenvertretung<text:bookmark-end text:name="__RefHeading___studierendenvertretung_6"/><text:bookmark-end text:name="studierendenvertretung"/></text:h>
      <text:p text:style-name="Text_20_body"><draw:frame draw:style-name="media" draw:name="2" text:anchor-type="as-char" draw:z-index="2" svg:width="" svg:rel-width="100%" svg:height="0cm"><draw:image xlink:href="Pictures/e1cebef964674fc3ccad494dc8af495c.svg" xlink:type="simple" xlink:show="embed" xlink:actuate="onLoad"/></draw:frame></text:p>
      <text:h text:style-name="Heading_20_3" text:outline-level="3"><text:bookmark-start text:name="__RefHeading___regelmaessige-veranstaltungen-der-studierendenvertretung_7"/><text:bookmark-start text:name="regelmaessige-veranstaltungen-der-studierendenvertretung"/>Regelmäßige Veranstaltungen der Studierendenvertretung<text:bookmark-end text:name="__RefHeading___regelmaessige-veranstaltungen-der-studierendenvertretung_7"/><text:bookmark-end text:name="regelmaessige-veranstaltungen-der-studierendenvertretung"/></text:h>
      <text:p text:style-name="Text_20_body"><draw:frame draw:style-name="media" draw:name="3" text:anchor-type="as-char" draw:z-index="3" svg:width="" svg:rel-width="100%" svg:height="0cm"><draw:image xlink:href="Pictures/e1cebef964674fc3ccad494dc8af495c.svg" xlink:type="simple" xlink:show="embed" xlink:actuate="onLoad"/></draw:frame></text:p>
      <text:list text:style-name="List_20_1" text:continue-numbering="false">
        <text:list-item>
          <text:p text:style-name="List_20_1_Content_First"> Skriptendruck</text:p>
        </text:list-item>
        <text:list-item>
          <text:p text:style-name="List_20_1_Content"> Campusfest</text:p>
        </text:list-item>
        <text:list-item>
          <text:p text:style-name="List_20_1_Content_Last"> Weihnachtsfeier</text:p>
        </text:list-item>
      </text:list>
      <text:h text:style-name="Heading_20_3" text:outline-level="3"><text:bookmark-start text:name="__RefHeading___erfolge-der-studierendenvertretung_8"/><text:bookmark-start text:name="erfolge-der-studierendenvertretung"/>Erfolge der Studierendenvertretung<text:bookmark-end text:name="__RefHeading___erfolge-der-studierendenvertretung_8"/><text:bookmark-end text:name="erfolge-der-studierendenvertretung"/></text:h>
      <text:p text:style-name="Text_20_body"><draw:frame draw:style-name="media" draw:name="4" text:anchor-type="as-char" draw:z-index="4" svg:width="" svg:rel-width="100%" svg:height="0cm"><draw:image xlink:href="Pictures/e1cebef964674fc3ccad494dc8af495c.svg" xlink:type="simple" xlink:show="embed" xlink:actuate="onLoad"/></draw:frame></text:p>
      <text:list text:style-name="List_20_1" text:continue-numbering="false">
        <text:list-item>
          <text:p text:style-name="LastListParagraph_List_20_1_Content_First"> Errichtung von Lern- und Arbeitsplätzen</text:p>
        </text:list-item>
      </text:list>
      <text:p text:style-name="Text_20_body"><text:line-break/></text:p>
      <text:h text:style-name="Heading_20_2" text:outline-level="2"><text:bookmark-start text:name="__RefHeading___kontakt_9"/><text:bookmark-start text:name="kontakt"/>Kontakt<text:bookmark-end text:name="__RefHeading___kontakt_9"/><text:bookmark-end text:name="kontakt"/></text:h>
      <text:p text:style-name="Text_20_body"><text:span text:style-name="Strong_20_Emphasis">Adresse:</text:span> Kaiserstraße 12, 76128 Karlsruhe <text:line-break/>
<text:span text:style-name="Strong_20_Emphasis">Telefon:</text:span> 0721-608-43783<text:line-break/>
<text:span text:style-name="Strong_20_Emphasis">Fax:</text:span> 0721-608-943783<text:line-break/>
<text:span text:style-name="Strong_20_Emphasis">Mailadresse:</text:span> info@fs-etit.kit.edu<text:line-break/>
<text:span text:style-name="Strong_20_Emphasis">Homepage:</text:span> <text:a xlink:type="simple" xlink:href="http://www.fsetec.de" text:style-name="Internet_20_link" text:visited-style-name="Visited_20_Internet_20_Link">www.fsetec.de</text:a><text:line-break/></text:p>
      <text:p text:style-name="Text_20_body"><text:a xlink:type="simple" xlink:href="https://fs-etec.kit.edu/kontakt?format=vcf" text:style-name="Internet_20_link" text:visited-style-name="Visited_20_Internet_20_Link">Kontaktdaten als vCard</text:a></text:p>
      <text:h text:style-name="Heading_20_2" text:outline-level="2"><text:bookmark-start text:name="__RefHeading___links_10"/><text:bookmark-start text:name="links"/>Links<text:bookmark-end text:name="__RefHeading___links_10"/><text:bookmark-end text:name="links"/></text:h>
      <text:list text:style-name="List_20_1" text:continue-numbering="false">
        <text:list-item>
          <text:p text:style-name="List_20_1_Content_First"> <text:a xlink:type="simple" xlink:href="https://fsetec.de" text:style-name="Internet_20_link" text:visited-style-name="Visited_20_Internet_20_Link"> Fachschaftswebsite</text:a></text:p>
        </text:list-item>
        <text:list-item>
          <text:p text:style-name="List_20_1_Content"> <text:a xlink:type="simple" xlink:href="https://kit.edu" text:style-name="Internet_20_link" text:visited-style-name="Visited_20_Internet_20_Link">Karlsruher Institut für Technologie</text:a></text:p>
        </text:list-item>
        <text:list-item>
          <text:p text:style-name="List_20_1_Content"> <text:a xlink:type="simple" xlink:href="http://de.wikipedia.org/wiki/Karlsruher_Institut_fuer_Technologie" text:style-name="Internet_20_link" text:visited-style-name="Visited_20_Internet_20_Link">Wikipedia Karlsruher Institut für Technologie</text:a></text:p>
        </text:list-item>
        <text:list-item>
          <text:p text:style-name="List_20_1_Content"> <text:a xlink:type="simple" xlink:href="http://de.wikipedia.org/wiki/Karlsruhe" text:style-name="Internet_20_link" text:visited-style-name="Visited_20_Internet_20_Link">Wikipedia Stadt Karlsruhe</text:a></text:p>
        </text:list-item>
        <text:list-item>
          <text:p text:style-name="List_20_1_Content_Last"> <text:a xlink:type="simple" xlink:href="http://www.karlsruhe.de/" text:style-name="Internet_20_link" text:visited-style-name="Visited_20_Internet_20_Link">Hompage Stadt Karlsruhe</text:a><text:line-break/></text:p>
        </text:list-item>
      </text:list>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5T06::30:24</meta:creation-date>
    <dc:creator>Generated</dc:creator>
    <dc:date>2026-09-15T06::30:24</dc:date>
    <dc:language>en-US</dc:language>
    <meta:editing-cycles>1</meta:editing-cycles>
    <meta:editing-duration>PT0S</meta:editing-duration>
    <dc:title>fachschaften:kit_karlsruhe</dc:title>
  </office:meta>
</office:document-meta>
</file>