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f61c8ba76b259f69fe45e23cedf012b.jpg"/>
  <manifest:file-entry manifest:media-type="image/jpeg" manifest:full-path="Pictures/12864726dadde0efb32bffd078166f62.jpg"/>
  <manifest:file-entry manifest:media-type="image/png" manifest:full-path="Pictures/fda30c85d8eea229d2dca6703fe2152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chschaften:oth_regensburg"/><text:bookmark-start text:name="__RefHeading___oth-regensburg_1"/><text:bookmark-start text:name="oth-regensburg"/>OTH Regensburg<text:bookmark-end text:name="__RefHeading___oth-regensburg_1"/><text:bookmark-end text:name="oth-regensburg"/></text:h>
      <text:p text:style-name="Text_20_body">Die Ostbayerische Technische Hochschule Regensburg wurde 1971 in Bayern/Oberpfalz als Fachhochschule Regensburg mit den Schwerpunkten Wirtschaft, Sozialwesen und Technik gegründet. Zu den Anfangszeiten befand sich die Fachhochschule noch in der Prüfeninger Straße. Mittlerweile sind dort nur noch die Studiengänge Bauingenieurwesen und Architektur anzutreffen, sowie die Verwaltung der Hochschule. Die restlichen Studiengänge befinden sich in der Seybothstraße, bzw. auf Teilen des Universitätscampus.
<text:line-break/></text:p>
      <table:table table:style-name="Table">
        <table:table-column/>
        <table:table-column/>
        <table:table-row>
          <table:table-cell office:value-type="string" table:style-name="tableheader" table:number-columns-spanned="2">
            <text:p text:style-name="Table_20_Heading">  OTH Regensburg                                                                                                                                                            </text:p>
          </table:table-cell>
          <table:covered-table-cell/>
        </table:table-row>
        <table:table-row>
          <table:table-cell office:value-type="string" table:style-name="tableheader" table:number-columns-spanned="2">
            <text:p text:style-name="Table_20_Heading"> <draw:frame draw:style-name="media" draw:name="0" text:anchor-type="as-char" draw:z-index="0" svg:width="19.84375cm" style:rel-width="100%" svg:height="3.4467074045465cm" style:rel-height="scale"><draw:image xlink:href="Pictures/0f61c8ba76b259f69fe45e23cedf012b.jpg" xlink:type="simple" xlink:show="embed" xlink:actuate="onLoad"/></draw:frame>                                                                                                                                     </text:p>
          </table:table-cell>
          <table:covered-table-cell/>
        </table:table-row>
        <table:table-row>
          <table:table-cell office:value-type="string" table:style-name="tablecell">
            <text:p text:style-name="tablealignleft"> Gründung                                </text:p>
          </table:table-cell>
          <table:table-cell office:value-type="string" table:style-name="tablecell">
            <text:p text:style-name="tablealignleft"> 1971                                                                                                                              </text:p>
          </table:table-cell>
        </table:table-row>
        <table:table-row>
          <table:table-cell office:value-type="string" table:style-name="tablecell">
            <text:p text:style-name="tablealignleft"> Träger                                  </text:p>
          </table:table-cell>
          <table:table-cell office:value-type="string" table:style-name="tablecell">
            <text:p text:style-name="tablealignleft"> staatlich                                                                                                                         </text:p>
          </table:table-cell>
        </table:table-row>
        <table:table-row>
          <table:table-cell office:value-type="string" table:style-name="tablecell">
            <text:p text:style-name="tablealignleft"> Stadt                                   </text:p>
          </table:table-cell>
          <table:table-cell office:value-type="string" table:style-name="tablecell">
            <text:p text:style-name="tablealignleft"> Regensburg                                                                                                                        </text:p>
          </table:table-cell>
        </table:table-row>
        <table:table-row>
          <table:table-cell office:value-type="string" table:style-name="tablecell">
            <text:p text:style-name="tablealignleft"> Bundesland                              </text:p>
          </table:table-cell>
          <table:table-cell office:value-type="string" table:style-name="tablecell">
            <text:p text:style-name="tablealignleft"> Bayern (Oberpfalz)                                                                                                                </text:p>
          </table:table-cell>
        </table:table-row>
        <table:table-row>
          <table:table-cell office:value-type="string" table:style-name="tablecell">
            <text:p text:style-name="tablealignleft"> Studentenzahl                           </text:p>
          </table:table-cell>
          <table:table-cell office:value-type="string" table:style-name="tablecell">
            <text:p text:style-name="tablealignleft"> ca. 11.000                                                                                                                        </text:p>
          </table:table-cell>
        </table:table-row>
        <table:table-row>
          <table:table-cell office:value-type="string" table:style-name="tablecell">
            <text:p text:style-name="tablealignleft"> Leitung                                 </text:p>
          </table:table-cell>
          <table:table-cell office:value-type="string" table:style-name="tablecell">
            <text:p text:style-name="tablealignleft"> Präsident Ralph Schneider, Kanzler Peter Endres                                                                                   </text:p>
          </table:table-cell>
        </table:table-row>
        <table:table-row>
          <table:table-cell office:value-type="string" table:style-name="tablecell">
            <text:p text:style-name="tablealignleft"> Studiengänge der Fakultät EI            </text:p>
          </table:table-cell>
          <table:table-cell office:value-type="string" table:style-name="tablecell">
            <text:p text:style-name="tablealignleft"> Elektro- und Informationstechnik, Mechatronik, Regenerative Energietechnik und Energieeffizienz, Intelligent Systems Engineering  </text:p>
          </table:table-cell>
        </table:table-row>
        <table:table-row>
          <table:table-cell office:value-type="string" table:style-name="tablecell">
            <text:p text:style-name="tablealignleft"> Dekan Fakultät EI                       </text:p>
          </table:table-cell>
          <table:table-cell office:value-type="string" table:style-name="tablecell">
            <text:p text:style-name="tablealignleft"> Prof. Dr. Rainer Holmer                                                                                                           </text:p>
          </table:table-cell>
        </table:table-row>
      </table:table>
      <text:p text:style-name="Text_20_body"><text:line-break/></text:p>
      <text:h text:style-name="Heading_20_2" text:outline-level="2"><text:bookmark-start text:name="__RefHeading___organisation-studentsicher-mitbestimmung_2"/><text:bookmark-start text:name="organisation-studentsicher-mitbestimmung"/>Organisation studentsicher Mitbestimmung<text:bookmark-end text:name="__RefHeading___organisation-studentsicher-mitbestimmung_2"/><text:bookmark-end text:name="organisation-studentsicher-mitbestimmung"/></text:h>
      <text:p text:style-name="Text_20_body"><draw:frame draw:style-name="media" draw:name="1" text:anchor-type="as-char" draw:z-index="1" svg:width="13.229166666667cm" svg:height="34.205048203909cm"><draw:image xlink:href="Pictures/12864726dadde0efb32bffd078166f62.jpg" xlink:type="simple" xlink:show="embed" xlink:actuate="onLoad"/></draw:frame></text:p>
      <text:h text:style-name="Heading_20_2" text:outline-level="2"><text:bookmark-start text:name="__RefHeading___studiengaenge-fakultaet-elektro-und-informationstechnik_3"/><text:bookmark-start text:name="studiengaenge-fakultaet-elektro-und-informationstechnik"/>Studiengänge Fakultät Elektro- und Informationstechnik<text:bookmark-end text:name="__RefHeading___studiengaenge-fakultaet-elektro-und-informationstechnik_3"/><text:bookmark-end text:name="studiengaenge-fakultaet-elektro-und-informationstechnik"/></text:h>
      <text:p text:style-name="Text_20_body"><text:span text:style-name="Strong_20_Emphasis"> Bachelor of Engineering</text:span> (alle Bachelor-Studiengänge auch dual möglich)</text:p>
      <text:list text:style-name="List_20_1" text:continue-numbering="false">
        <text:list-item>
          <text:p text:style-name="List_20_1_Content_First"> <text:a xlink:type="simple" xlink:href="https://www.oth-regensburg.de/studiengang/elektro-und-informationstechnik-studieren" text:style-name="Internet_20_link" text:visited-style-name="Visited_20_Internet_20_Link">Elektro- und Informationstechnik</text:a> - akkreditiert</text:p>
        </text:list-item>
        <text:list-item>
          <text:p text:style-name="List_20_1_Content"> <text:a xlink:type="simple" xlink:href="https://www.oth-regensburg.de/studiengang/mechatronik-studieren" text:style-name="Internet_20_link" text:visited-style-name="Visited_20_Internet_20_Link">Mechatronik</text:a> - akkreditiert</text:p>
        </text:list-item>
        <text:list-item>
          <text:p text:style-name="List_20_1_Content"> <text:a xlink:type="simple" xlink:href="https://www.oth-regensburg.de/studiengang/regenerative-energietechnik-und-energieeffizienz-studieren" text:style-name="Internet_20_link" text:visited-style-name="Visited_20_Internet_20_Link">Regenerative Energien und Energieeffizienz</text:a> - akkreditiert</text:p>
        </text:list-item>
        <text:list-item>
          <text:p text:style-name="List_20_1_Content"> <text:a xlink:type="simple" xlink:href="https://www.oth-regensburg.de/studiengang/intelligent-systems-engineering-studieren-bachelor" text:style-name="Internet_20_link" text:visited-style-name="Visited_20_Internet_20_Link">Intelligent Systems Engineering</text:a> - akkreditiert</text:p>
        </text:list-item>
        <text:list-item>
          <text:p text:style-name="List_20_1_Content_Last"> <text:a xlink:type="simple" xlink:href="https://www.oth-regensburg.de/studiengang/international-electrical-engineering-studieren" text:style-name="Internet_20_link" text:visited-style-name="Visited_20_Internet_20_Link">International Electrical Engineering</text:a> - noch nicht akkreditiert</text:p>
        </text:list-item>
      </text:list>
      <text:p text:style-name="Text_20_body"><text:line-break/></text:p>
      <text:p text:style-name="Text_20_body"><text:span text:style-name="Strong_20_Emphasis"> Master of Engineering/Science</text:span></text:p>
      <text:list text:style-name="List_20_1" text:continue-numbering="false">
        <text:list-item>
          <text:p text:style-name="List_20_1_Content_First"> <text:a xlink:type="simple" xlink:href="https://www.oth-regensburg.de/studiengang/elektro-und-informationstechnik-master-studieren" text:style-name="Internet_20_link" text:visited-style-name="Visited_20_Internet_20_Link">Elektro- und Informationstechnik Master</text:a> M.Eng. - akkreditiert (Zusammenarbeit mit einer weiteren Fakultät)</text:p>
        </text:list-item>
        <text:list-item>
          <text:p text:style-name="List_20_1_Content"> <text:a xlink:type="simple" xlink:href="https://www.oth-regensburg.de/studiengang/automotive-electronics-berufsbegleitend-studieren-master" text:style-name="Internet_20_link" text:visited-style-name="Visited_20_Internet_20_Link">Master of Automotive Electronics</text:a> M.Eng. - akkreditiert (berufsbegleitender Studiengang)</text:p>
        </text:list-item>
        <text:list-item>
          <text:p text:style-name="List_20_1_Content"> <text:a xlink:type="simple" xlink:href="https://www.oth-regensburg.de/studiengang/applied-research-in-engineering-sciences-studieren" text:style-name="Internet_20_link" text:visited-style-name="Visited_20_Internet_20_Link">Applied Research in Engineering Sciences</text:a> M.Sc. - akkreditiert</text:p>
        </text:list-item>
        <text:list-item>
          <text:p text:style-name="List_20_1_Content_Last"> <text:a xlink:type="simple" xlink:href="https://www.oth-regensburg.de/studiengang/elektromobilitaet-und-energienetze-studieren" text:style-name="Internet_20_link" text:visited-style-name="Visited_20_Internet_20_Link">Master Elektromobilitaet und Energienetze</text:a> M.Sc. - akkreditiert<text:line-break/></text:p>
        </text:list-item>
      </text:list>
      <text:p text:style-name="Text_20_body"><text:line-break/></text:p>
      <text:h text:style-name="Heading_20_2" text:outline-level="2"><text:bookmark-start text:name="__RefHeading___studierendenvertretung_4"/><text:bookmark-start text:name="studierendenvertretung"/>Studierendenvertretung<text:bookmark-end text:name="__RefHeading___studierendenvertretung_4"/><text:bookmark-end text:name="studierendenvertretung"/></text:h>
      <text:p text:style-name="Text_20_body"><draw:frame draw:style-name="media" draw:name="2" text:anchor-type="as-char" draw:z-index="2" svg:width="10.583333333333cm" svg:height="3.6741462037821cm"><draw:image xlink:href="Pictures/fda30c85d8eea229d2dca6703fe21527.png" xlink:type="simple" xlink:show="embed" xlink:actuate="onLoad"/></draw:frame></text:p>
      <text:p text:style-name="Text_20_body">Nach langer Ruhepause wird die die Fachschaft seit ca. 7 Jahren wieder aktiv geführt. Die Studierendenvertretung besteht aus 12-15 Studenten, wovon vier als Fachschaftsvertreter und drei deren Stellvertreter gewählt sind. Seit SS09 stellt die Studierendenvertretung regelmäßig <text:a xlink:type="simple" xlink:href="http://www.oth-regensburg.de/studium/campus-leben/studierendenvertretung/kontakt.html" text:style-name="Internet_20_link" text:visited-style-name="Visited_20_Internet_20_Link">Sprecherräte</text:a>. Auch im <text:a xlink:type="simple" xlink:href="http://www.oth-regensburg.de/studium/campus-leben/studierendenvertretung.html" text:style-name="Internet_20_link" text:visited-style-name="Visited_20_Internet_20_Link">Studentischem Konvent</text:a> sind einige gewählte Mitglieder vertreten. Im Fakultätsrat, bestehend aus Professoren, Mitarbeitern und gewählten Studenten der Fakultät, beteiligt sich die Fachschaft ebenfalls intensiv. Im September 2009 hat die Fachschaft einen Verein <text:a xlink:type="simple" xlink:href="http://fsei-regensburg.de/" text:style-name="Internet_20_link" text:visited-style-name="Visited_20_Internet_20_Link">FSEI</text:a> e.V. gegründet.
<text:line-break/></text:p>
      <text:h text:style-name="Heading_20_3" text:outline-level="3"><text:bookmark-start text:name="__RefHeading___regelmaessige-veranstaltungen-der-studierendenvertretung_5"/><text:bookmark-start text:name="regelmaessige-veranstaltungen-der-studierendenvertretung"/>Regelmäßige Veranstaltungen der Studierendenvertretung<text:bookmark-end text:name="__RefHeading___regelmaessige-veranstaltungen-der-studierendenvertretung_5"/><text:bookmark-end text:name="regelmaessige-veranstaltungen-der-studierendenvertretung"/></text:h>
      <text:list text:style-name="List_20_1" text:continue-numbering="false">
        <text:list-item>
          <text:p text:style-name="List_20_1_Content_First"> Stammtisch</text:p>
        </text:list-item>
        <text:list-item>
          <text:p text:style-name="List_20_1_Content"> Fakultaetsversammlung</text:p>
        </text:list-item>
        <text:list-item>
          <text:p text:style-name="List_20_1_Content"> Erstsemesterbegruessung</text:p>
        </text:list-item>
        <text:list-item>
          <text:p text:style-name="List_20_1_Content"> Skriptendruck</text:p>
        </text:list-item>
        <text:list-item>
          <text:p text:style-name="List_20_1_Content"> Campusfest</text:p>
        </text:list-item>
        <text:list-item>
          <text:p text:style-name="List_20_1_Content_Last"> Weihnachtsfeier</text:p>
        </text:list-item>
      </text:list>
      <text:h text:style-name="Heading_20_3" text:outline-level="3"><text:bookmark-start text:name="__RefHeading___erfolge-der-studierendenvertretung_6"/><text:bookmark-start text:name="erfolge-der-studierendenvertretung"/>Erfolge der Studierendenvertretung<text:bookmark-end text:name="__RefHeading___erfolge-der-studierendenvertretung_6"/><text:bookmark-end text:name="erfolge-der-studierendenvertretung"/></text:h>
      <text:list text:style-name="List_20_1" text:continue-numbering="false">
        <text:list-item>
          <text:p text:style-name="List_20_1_Content_First"> Herabsetzen der Notengewichtung im ersten Studienabschnitt auf 0,25 pro Vorlesung</text:p>
        </text:list-item>
        <text:list-item>
          <text:p text:style-name="List_20_1_Content"> Erhaltung des Semestertickets des RVV</text:p>
        </text:list-item>
        <text:list-item>
          <text:p text:style-name="List_20_1_Content"> Errichtung von Wasserspendern</text:p>
        </text:list-item>
        <text:list-item>
          <text:p text:style-name="List_20_1_Content"> Bau eines Studierendenhauses</text:p>
        </text:list-item>
        <text:list-item>
          <text:p text:style-name="List_20_1_Content"> Anschaffung von Spinden</text:p>
        </text:list-item>
        <text:list-item>
          <text:p text:style-name="List_20_1_Content"> Errichtung von Lern- und Arbeitsplätzen</text:p>
        </text:list-item>
        <text:list-item>
          <text:p text:style-name="List_20_1_Content_Last"> Orga Public Viewing zur Fussball-WM/EM</text:p>
        </text:list-item>
      </text:list>
      <text:p text:style-name="Text_20_body"><text:line-break/></text:p>
      <text:h text:style-name="Heading_20_2" text:outline-level="2"><text:bookmark-start text:name="__RefHeading___links_7"/><text:bookmark-start text:name="links"/>Links<text:bookmark-end text:name="__RefHeading___links_7"/><text:bookmark-end text:name="links"/></text:h>
      <text:p text:style-name="Text_20_body"><text:a xlink:type="simple" xlink:href="http://www.oth-regensburg.de/" text:style-name="Internet_20_link" text:visited-style-name="Visited_20_Internet_20_Link">Hochschule Regensburg</text:a></text:p>
      <text:p text:style-name="Text_20_body"><text:a xlink:type="simple" xlink:href="http://de.wikipedia.org/wiki/Hochschule_Regensburg" text:style-name="Internet_20_link" text:visited-style-name="Visited_20_Internet_20_Link">Wikipedia Hochschule Regensburg</text:a></text:p>
      <text:p text:style-name="Text_20_body"><text:a xlink:type="simple" xlink:href="http://de.wikipedia.org/wiki/Regensburg" text:style-name="Internet_20_link" text:visited-style-name="Visited_20_Internet_20_Link">Wikipedia Stadt Regensburg</text:a></text:p>
      <text:p text:style-name="Text_20_body"><text:a xlink:type="simple" xlink:href="http://www.regensburg.de/startseite" text:style-name="Internet_20_link" text:visited-style-name="Visited_20_Internet_20_Link">Hompage Stadt Regensbur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4T02::16:39</meta:creation-date>
    <dc:creator>Generated</dc:creator>
    <dc:date>2026-08-24T02::16:39</dc:date>
    <dc:language>en-US</dc:language>
    <meta:editing-cycles>1</meta:editing-cycles>
    <meta:editing-duration>PT0S</meta:editing-duration>
    <dc:title>fachschaften:oth_regensburg</dc:title>
  </office:meta>
</office:document-meta>
</file>