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2490acda1394c1061fdacba979dc6e1.png"/>
  <manifest:file-entry manifest:media-type="image/png" manifest:full-path="Pictures/025942822e009ab9cb207bafea7acc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chschaften:rwth_aachen"/><text:bookmark-start text:name="__RefHeading___rheinisch-westfaelische-technische-hochschule-aachen_1"/><text:bookmark-start text:name="rheinisch-westfaelische-technische-hochschule-aachen"/>Rheinisch-Westfälische Technische Hochschule Aachen<text:bookmark-end text:name="__RefHeading___rheinisch-westfaelische-technische-hochschule-aachen_1"/><text:bookmark-end text:name="rheinisch-westfaelische-technische-hochschule-aache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RWTH Aachen University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header" table:number-columns-spanned="2">
            <text:p text:style-name="Table_20_Heading"> <draw:frame draw:style-name="media" draw:name="0" text:anchor-type="as-char" draw:z-index="0" svg:width="5.2916666666667cm" style:rel-width="100%" svg:height="1.4279929287946cm" style:rel-height="scale"><draw:image xlink:href="Pictures/32490acda1394c1061fdacba979dc6e1.png" xlink:type="simple" xlink:show="embed" xlink:actuate="onLoad"/></draw:frame>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header" table:number-columns-spanned="2">
            <text:p text:style-name="Table_20_Heading"> <draw:frame draw:style-name="media" draw:name="1" text:anchor-type="as-char" draw:z-index="1" svg:width="5.2916666666667cm" style:rel-width="100%" svg:height="1.6212765957447cm" style:rel-height="scale"><draw:image xlink:href="Pictures/025942822e009ab9cb207bafea7acc4c.png" xlink:type="simple" xlink:show="embed" xlink:actuate="onLoad"/></draw:frame>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Gründung                             </text:p>
          </table:table-cell>
          <table:table-cell office:value-type="string" table:style-name="tablecell">
            <text:p text:style-name="tablealignleft"> 10. Oktober 1870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äger                               </text:p>
          </table:table-cell>
          <table:table-cell office:value-type="string" table:style-name="tablecell">
            <text:p text:style-name="tablealignleft"> staatlich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adt                                </text:p>
          </table:table-cell>
          <table:table-cell office:value-type="string" table:style-name="tablecell">
            <text:p text:style-name="tablealignleft"> Aachen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undesland                           </text:p>
          </table:table-cell>
          <table:table-cell office:value-type="string" table:style-name="tablecell">
            <text:p text:style-name="tablealignleft"> Nordrhein-Westfalen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udentenzahl                        </text:p>
          </table:table-cell>
          <table:table-cell office:value-type="string" table:style-name="tablecell">
            <text:p text:style-name="tablealignleft"> ca. 47.000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eitung                              </text:p>
          </table:table-cell>
          <table:table-cell office:value-type="string" table:style-name="tablecell">
            <text:p text:style-name="tablealignleft"> Rektor Ulrich Rüdiger, Kanzler Manfred Nettekoven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udiengänge der Fakultät 6          </text:p>
          </table:table-cell>
          <table:table-cell office:value-type="string" table:style-name="tablecell">
            <text:p text:style-name="tablealigncenter">  Elektrotechnik, Informationstechnik und technische Informatik<text:line-break/>Elektrotechnik und Informationstechnik<text:line-break/>Computer Engineering<text:line-break/>Wirtschaftsingenieurwesen mit Fachrichtung el. Energietechnik  </text:p>
          </table:table-cell>
        </table:table-row>
        <table:table-row>
          <table:table-cell office:value-type="string" table:style-name="tablecell">
            <text:p text:style-name="tablealignleft"> Dekan Fakultät 6                     </text:p>
          </table:table-cell>
          <table:table-cell office:value-type="string" table:style-name="tablecell">
            <text:p text:style-name="tablealignleft"> Prof. Dr.-Ing. Jens-Rainer Ohm                                                                                                                                                                  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11::39:18</meta:creation-date>
    <dc:creator>Generated</dc:creator>
    <dc:date>2026-09-10T11::39:18</dc:date>
    <dc:language>en-US</dc:language>
    <meta:editing-cycles>1</meta:editing-cycles>
    <meta:editing-duration>PT0S</meta:editing-duration>
    <dc:title>fachschaften:rwth_aachen</dc:title>
  </office:meta>
</office:document-meta>
</file>