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5f608c1ca701d985287d2e5369388a4.jpg"/>
  <manifest:file-entry manifest:media-type="image/jpeg" manifest:full-path="Pictures/0b5abaff62fcafe71a303708b2bfb66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chschaften:uni_wuppertal"/><text:bookmark-start text:name="__RefHeading___bergische-universitaet-wuppertal-fachschaft-der-fakultaet-fuer-elektrotechnik-informationstechnik-und-medientechnik_1"/><text:bookmark-start text:name="bergische-universitaet-wuppertal-fachschaft-der-fakultaet-fuer-elektrotechnik-informationstechnik-und-medientechnik"/>Bergische Universität Wuppertal  |  Fachschaft der Fakultät für Elektrotechnik, Informationstechnik und Medientechnik<text:bookmark-end text:name="__RefHeading___bergische-universitaet-wuppertal-fachschaft-der-fakultaet-fuer-elektrotechnik-informationstechnik-und-medientechnik_1"/><text:bookmark-end text:name="bergische-universitaet-wuppertal-fachschaft-der-fakultaet-fuer-elektrotechnik-informationstechnik-und-medientechnik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  Bergische Universität Wuppertal        </text:p>
          </table:table-cell>
          <table:covered-table-cell/>
        </table:table-row>
        <table:table-row>
          <table:table-cell office:value-type="string" table:style-name="tableheader" table:number-columns-spanned="2">
            <text:p text:style-name="Table_20_Heading"> <draw:frame draw:style-name="media" draw:name="0" text:anchor-type="as-char" draw:z-index="0" svg:width="10.583333333333cm" svg:height="4.0771857923497cm"><draw:image xlink:href="Pictures/85f608c1ca701d985287d2e5369388a4.jpg" xlink:type="simple" xlink:show="embed" xlink:actuate="onLoad"/></draw:frame>  <draw:frame draw:style-name="media" draw:name="1" text:anchor-type="as-char" draw:z-index="1" svg:width="10.583333333333cm" svg:height="4.3493150684932cm"><draw:image xlink:href="Pictures/0b5abaff62fcafe71a303708b2bfb66f.jpg" xlink:type="simple" xlink:show="embed" xlink:actuate="onLoad"/></draw:frame> </text:p>
          </table:table-cell>
          <table:covered-table-cell/>
        </table:table-row>
        <table:table-row>
          <table:table-cell office:value-type="string" table:style-name="tablecell">
            <text:p text:style-name="tablealignleft"> Gründung    </text:p>
          </table:table-cell>
          <table:table-cell office:value-type="string" table:style-name="tablecell">
            <text:p text:style-name="tablealignleft"> 1972    </text:p>
          </table:table-cell>
        </table:table-row>
        <table:table-row>
          <table:table-cell office:value-type="string" table:style-name="tablecell">
            <text:p text:style-name="tablealignleft"> Träger    </text:p>
          </table:table-cell>
          <table:table-cell office:value-type="string" table:style-name="tablecell">
            <text:p text:style-name="tablealignleft"> staatlich</text:p>
          </table:table-cell>
        </table:table-row>
        <table:table-row>
          <table:table-cell office:value-type="string" table:style-name="tablecell">
            <text:p text:style-name="tablealignleft"> Stadt    </text:p>
          </table:table-cell>
          <table:table-cell office:value-type="string" table:style-name="tablecell">
            <text:p text:style-name="tablealignleft"> Wuppertal       </text:p>
          </table:table-cell>
        </table:table-row>
        <table:table-row>
          <table:table-cell office:value-type="string" table:style-name="tablecell">
            <text:p text:style-name="tablealignleft"> Bundesland    </text:p>
          </table:table-cell>
          <table:table-cell office:value-type="string" table:style-name="tablecell">
            <text:p text:style-name="tablealignleft"> Nordrhein-Westfalen    </text:p>
          </table:table-cell>
        </table:table-row>
        <table:table-row>
          <table:table-cell office:value-type="string" table:style-name="tablecell">
            <text:p text:style-name="tablealignleft"> Studentenzahl    </text:p>
          </table:table-cell>
          <table:table-cell office:value-type="string" table:style-name="tablecell">
            <text:p text:style-name="tablealignleft"> ca. 23.000     </text:p>
          </table:table-cell>
        </table:table-row>
        <table:table-row>
          <table:table-cell office:value-type="string" table:style-name="tablecell">
            <text:p text:style-name="tablealignleft"> Leitung   </text:p>
          </table:table-cell>
          <table:table-cell office:value-type="string" table:style-name="tablecell">
            <text:p text:style-name="tablealignleft"> Rektor Herr Univ.-Prof. Dr. Dr. h.c. Lambert T. Koch, Kanzler Herr Dr. Roland Kischkel     </text:p>
          </table:table-cell>
        </table:table-row>
        <table:table-row>
          <table:table-cell office:value-type="string" table:style-name="tablecell">
            <text:p text:style-name="tablealignleft"> Studiengänge der Fakultät 6   </text:p>
          </table:table-cell>
          <table:table-cell office:value-type="string" table:style-name="tablecell">
            <text:p text:style-name="tablealignleft"> Elektrotechnik, Informationstechnologie, Informatik, Wirtschaftsingenieurwesen und Druck- und Medientechnik  </text:p>
          </table:table-cell>
        </table:table-row>
        <table:table-row>
          <table:table-cell office:value-type="string" table:style-name="tablecell">
            <text:p text:style-name="tablealignleft"> Dekan Fakultät 6   </text:p>
          </table:table-cell>
          <table:table-cell office:value-type="string" table:style-name="tablecell">
            <text:p text:style-name="tablealignleft"> Herr Prof. Dr.-Ing. Anton Kummert   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5::02:47</meta:creation-date>
    <dc:creator>Generated</dc:creator>
    <dc:date>2026-09-14T05::02:47</dc:date>
    <dc:language>en-US</dc:language>
    <meta:editing-cycles>1</meta:editing-cycles>
    <meta:editing-duration>PT0S</meta:editing-duration>
    <dc:title>fachschaften:uni_wuppertal</dc:title>
  </office:meta>
</office:document-meta>
</file>