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c9300cf9e5148f4b571627ad07161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arbeitstreffen:2022-02:start"/><text:bookmark-start text:name="__RefHeading___arbeitstreffen-zwischen-der-89.-und-90.-bufata-im-februar-2022_1"/><text:bookmark-start text:name="arbeitstreffen-zwischen-der-89.-und-90.-bufata-im-februar-2022"/>Arbeitstreffen zwischen der 89. und 90. BuFaTa im Februar 2022<text:bookmark-end text:name="__RefHeading___arbeitstreffen-zwischen-der-89.-und-90.-bufata-im-februar-2022_1"/><text:bookmark-end text:name="arbeitstreffen-zwischen-der-89.-und-90.-bufata-im-februar-2022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48c9300cf9e5148f4b571627ad071613.jpg" xlink:type="simple" xlink:show="embed" xlink:actuate="onLoad"/></draw:frame></text:p>
      <text:h text:style-name="Heading_20_2" text:outline-level="2"><text:bookmark-start text:name="__RefHeading___allgemeines_2"/><text:bookmark-start text:name="allgemeines"/>Allgemeines<text:bookmark-end text:name="__RefHeading___allgemeines_2"/><text:bookmark-end text:name="allgemeines"/></text:h>
      <text:list text:style-name="List_20_1" text:continue-numbering="false">
        <text:list-item>
          <text:p text:style-name="List_20_1_Content_First"> Link für die gemeinsamen Meetings</text:p>
          <text:list text:style-name="List_20_1">
            <text:list-item>
              <text:p text:style-name="List_20_1_Content"> <text:a xlink:type="simple" xlink:href="https://conference.bufata-et.de/dom-8fq-xjh-5w2" text:style-name="Internet_20_link" text:visited-style-name="Visited_20_Internet_20_Link">Meetingraum im BBB</text:a></text:p>
            </text:list-item>
          </text:list>
        </text:list-item>
        <text:list-item>
          <text:p text:style-name="List_20_1_Content"> Link für die Abendgestaltung</text:p>
          <text:list text:style-name="List_20_1">
            <text:list-item>
              <text:p text:style-name="List_20_1_Content_Last"> <text:a xlink:type="simple" xlink:href="https://discord.gg/D8ht7MW" text:style-name="Internet_20_link" text:visited-style-name="Visited_20_Internet_20_Link">Discord</text:a></text:p>
            </text:list-item>
          </text:list>
        </text:list-item>
      </text:list>
      <text:h text:style-name="Heading_20_2" text:outline-level="2"><text:bookmark-start text:name="__RefHeading___zeitplan_3"/><text:bookmark-start text:name="zeitplan"/>Zeitplan<text:bookmark-end text:name="__RefHeading___zeitplan_3"/><text:bookmark-end text:name="zeitplan"/></text:h>
      <text:list text:style-name="List_20_1" text:continue-numbering="false">
        <text:list-item>
          <text:p text:style-name="List_20_1_Content_First"> Freitag</text:p>
          <text:list text:style-name="List_20_1">
            <text:list-item>
              <text:p text:style-name="List_20_1_Content"> 15:00 - 17:00 Uhr: Finanzplanung 91. BuFaTa in Mannheim</text:p>
            </text:list-item>
            <text:list-item>
              <text:p text:style-name="List_20_1_Content"> 18:00 - 19:00 Uhr: Kick-off Meeting</text:p>
            </text:list-item>
            <text:list-item>
              <text:p text:style-name="List_20_1_Content"> 19:00 - 21:00 Uhr: Arbeitsgruppe 1</text:p>
            </text:list-item>
            <text:list-item>
              <text:p text:style-name="List_20_1_Content"> Ab 21:00 Uhr: Abendgestaltung</text:p>
            </text:list-item>
          </text:list>
        </text:list-item>
        <text:list-item>
          <text:p text:style-name="List_20_1_Content"> Samstag</text:p>
          <text:list text:style-name="List_20_1">
            <text:list-item>
              <text:p text:style-name="List_20_1_Content"> 09:00 - 12:00 Uhr: Arbeitsgruppe 2</text:p>
            </text:list-item>
            <text:list-item>
              <text:p text:style-name="List_20_1_Content"> 12:00 - 13:00 Uhr: Meeting</text:p>
            </text:list-item>
            <text:list-item>
              <text:p text:style-name="List_20_1_Content"> 13:00 - 14:00 Uhr: Mittagspause</text:p>
            </text:list-item>
            <text:list-item>
              <text:p text:style-name="List_20_1_Content"> 14:00 - 19:00 Uhr: Arbeitsgruppe 3</text:p>
            </text:list-item>
            <text:list-item>
              <text:p text:style-name="List_20_1_Content"> 19:00 - 20:00 Uhr: Meeting</text:p>
            </text:list-item>
            <text:list-item>
              <text:p text:style-name="List_20_1_Content"> Ab 20:00 Uhr: Abendgestaltung</text:p>
            </text:list-item>
          </text:list>
        </text:list-item>
        <text:list-item>
          <text:p text:style-name="List_20_1_Content"> Sonntag</text:p>
          <text:list text:style-name="List_20_1">
            <text:list-item>
              <text:p text:style-name="List_20_1_Content"> 09:00 - 15:00 Uhr: Arbeitsgruppe 4</text:p>
            </text:list-item>
            <text:list-item>
              <text:p text:style-name="List_20_1_Content_Last"> 15:00 - 16:00 Uhr: Abschluss Meeting</text:p>
            </text:list-item>
          </text:list>
        </text:list-item>
      </text:list>
      <text:h text:style-name="Heading_20_2" text:outline-level="2"><text:bookmark-start text:name="__RefHeading___themensammlung_4"/><text:bookmark-start text:name="themensammlung"/>Themensammlung<text:bookmark-end text:name="__RefHeading___themensammlung_4"/><text:bookmark-end text:name="themensammlung"/></text:h>
      <text:h text:style-name="Heading_20_4" text:outline-level="4"><text:bookmark-start text:name="__RefHeading___wichtig_5"/><text:bookmark-start text:name="wichtig"/>Wichtig<text:bookmark-end text:name="__RefHeading___wichtig_5"/><text:bookmark-end text:name="wichtig"/></text:h>
      <text:list text:style-name="List_20_1" text:continue-numbering="false">
        <text:list-item>
          <text:p text:style-name="List_20_1_Content_First"> Finanzplanung Mannheim (Orga Mannheim + Ulm + AltOrga + Dominik) <text:a xlink:type="simple" xlink:href="https://conference.bufata-et.de/dom-u3d-7nn-l90" text:style-name="Internet_20_link" text:visited-style-name="Visited_20_Internet_20_Link">https://conference.bufata-et.de/dom-u3d-7nn-l90</text:a></text:p>
        </text:list-item>
        <text:list-item>
          <text:p text:style-name="List_20_1_Content"> Fachschaften anschreiben (Melina) <text:a xlink:type="simple" xlink:href="https://conference.bufata-et.de/dom-ly1-4cz-l5r" text:style-name="Internet_20_link" text:visited-style-name="Visited_20_Internet_20_Link">https://conference.bufata-et.de/dom-ly1-4cz-l5r</text:a></text:p>
        </text:list-item>
        <text:list-item>
          <text:p text:style-name="List_20_1_Content"> Nextcloud organisieren (Altorga) <text:a xlink:type="simple" xlink:href="https://conference.bufata-et.de/dom-u1h-hlr-1is" text:style-name="Internet_20_link" text:visited-style-name="Visited_20_Internet_20_Link">https://conference.bufata-et.de/dom-u1h-hlr-1is</text:a></text:p>
        </text:list-item>
        <text:list-item>
          <text:p text:style-name="List_20_1_Content"> Vorbereitung BuFaTa Dortmund (Dortmunder + Altorga) <text:a xlink:type="simple" xlink:href="https://conference.bufata-et.de/dom-aew-j3f-5sv" text:style-name="Internet_20_link" text:visited-style-name="Visited_20_Internet_20_Link">https://conference.bufata-et.de/dom-aew-j3f-5sv</text:a></text:p>
        </text:list-item>
        <text:list-item>
          <text:p text:style-name="List_20_1_Content"> Sponsoring für Dortmund / BuFaTa allgemein (Dortmunder + Mannheimer) <text:a xlink:type="simple" xlink:href="https://conference.bufata-et.de/dom-jfo-xtc-eob" text:style-name="Internet_20_link" text:visited-style-name="Visited_20_Internet_20_Link">https://conference.bufata-et.de/dom-jfo-xtc-eob</text:a></text:p>
        </text:list-item>
        <text:list-item>
          <text:p text:style-name="List_20_1_Content"> AK-Leitungen organisieren (Zwischendurch + TA) <text:a xlink:type="simple" xlink:href="https://conference.bufata-et.de/dom-tb3-e7k-rve" text:style-name="Internet_20_link" text:visited-style-name="Visited_20_Internet_20_Link">https://conference.bufata-et.de/dom-tb3-e7k-rve</text:a></text:p>
        </text:list-item>
        <text:list-item>
          <text:p text:style-name="List_20_1_Content"> Awareness - Integration in BuFaTa, was in Dortmund möglich ist (Awearnessausschuss + Dortmunder) <text:a xlink:type="simple" xlink:href="https://conference.bufata-et.de/dom-xop-ppw-7l3" text:style-name="Internet_20_link" text:visited-style-name="Visited_20_Internet_20_Link">https://conference.bufata-et.de/dom-xop-ppw-7l3</text:a></text:p>
        </text:list-item>
        <text:list-item>
          <text:p text:style-name="List_20_1_Content"> Texte für die neue Website gendern (KITler) <text:a xlink:type="simple" xlink:href="https://conference.bufata-et.de/dom-vfq-kaw-ti5" text:style-name="Internet_20_link" text:visited-style-name="Visited_20_Internet_20_Link">https://conference.bufata-et.de/dom-vfq-kaw-ti5</text:a></text:p>
        </text:list-item>
        <text:list-item>
          <text:p text:style-name="List_20_1_Content_Last"> Website bauen / aktualisieren (Dominik) <text:a xlink:type="simple" xlink:href="https://conference.bufata-et.de/dom-vfq-kaw-ti5" text:style-name="Internet_20_link" text:visited-style-name="Visited_20_Internet_20_Link">https://conference.bufata-et.de/dom-vfq-kaw-ti5</text:a></text:p>
        </text:list-item>
      </text:list>
      <text:h text:style-name="Heading_20_4" text:outline-level="4"><text:bookmark-start text:name="__RefHeading___optional_6"/><text:bookmark-start text:name="optional"/>Optional<text:bookmark-end text:name="__RefHeading___optional_6"/><text:bookmark-end text:name="optional"/></text:h>
      <text:list text:style-name="List_20_1" text:continue-numbering="false">
        <text:list-item>
          <text:p text:style-name="List_20_1_Content_First"> Satzungsänderungen erarbeiten (Dominik / Satzungsauschuss) <text:a xlink:type="simple" xlink:href="https://conference.bufata-et.de/dom-bfe-tpl-5cr" text:style-name="Internet_20_link" text:visited-style-name="Visited_20_Internet_20_Link">https://conference.bufata-et.de/dom-bfe-tpl-5cr</text:a></text:p>
        </text:list-item>
        <text:list-item>
          <text:p text:style-name="List_20_1_Content"> Vorlagen für Protokolle erstellen und gendern (Zwischendurch)</text:p>
        </text:list-item>
        <text:list-item>
          <text:p text:style-name="List_20_1_Content"> BuFaTa-IT Warten (Dominik)</text:p>
        </text:list-item>
        <text:list-item>
          <text:p text:style-name="List_20_1_Content_Last"> DONE: Discord anpassen (Max)</text:p>
        </text:list-item>
      </text:list>
      <text:h text:style-name="Heading_20_2" text:outline-level="2"><text:bookmark-start text:name="__RefHeading___arbeitsgruppen_7"/><text:bookmark-start text:name="arbeitsgruppen"/>Arbeitsgruppen<text:bookmark-end text:name="__RefHeading___arbeitsgruppen_7"/><text:bookmark-end text:name="arbeitsgruppen"/></text:h>
      <text:p text:style-name="Text_20_body"><text:a xlink:type="simple" xlink:href="https://wiki.bufata-et.de/organe/arbeitstreffen/2022-02/meetings" text:style-name="Internet_20_link" text:visited-style-name="Visited_20_Internet_20_Link">Protokoll für allgemeine Meetings</text:a></text:p>
      <text:h text:style-name="Heading_20_2" text:outline-level="2"><text:bookmark-start text:name="__RefHeading___ag1-freitag-1900-2100-uhr_8"/><text:bookmark-start text:name="ag1-freitag-1900-2100-uhr"/>AG1 - Freitag 19:00 - 21:00 Uhr<text:bookmark-end text:name="__RefHeading___ag1-freitag-1900-2100-uhr_8"/><text:bookmark-end text:name="ag1-freitag-1900-2100-uh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rbeitsgruppe                     </text:p>
          </table:table-cell>
          <table:table-cell office:value-type="string" table:style-name="tableheader">
            <text:p text:style-name="Table_20_Heading"> Leitung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webseite" text:style-name="Internet_20_link" text:visited-style-name="Visited_20_Internet_20_Link">Arbeitsgruppe Webseite</text:a> </text:p>
          </table:table-cell>
          <table:table-cell office:value-type="string" table:style-name="tablecell">
            <text:p text:style-name="tablealignleft"> Dominik Rimpf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werbung_fachschaften" text:style-name="Internet_20_link" text:visited-style-name="Visited_20_Internet_20_Link">Werbung Fachschaften</text:a>  </text:p>
          </table:table-cell>
          <table:table-cell office:value-type="string" table:style-name="tablecell">
            <text:p text:style-name="tablealignleft"> Melina von der Linden          </text:p>
          </table:table-cell>
        </table:table-row>
      </table:table>
      <text:h text:style-name="Heading_20_2" text:outline-level="2"><text:bookmark-start text:name="__RefHeading___ag2-samstag-0900-1200-uhr_9"/><text:bookmark-start text:name="ag2-samstag-0900-1200-uhr"/>AG2 - Samstag 09:00 - 12:00 Uhr<text:bookmark-end text:name="__RefHeading___ag2-samstag-0900-1200-uhr_9"/><text:bookmark-end text:name="ag2-samstag-0900-1200-uh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rbeitsgruppe                     </text:p>
          </table:table-cell>
          <table:table-cell office:value-type="string" table:style-name="tableheader">
            <text:p text:style-name="Table_20_Heading"> Leitung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ta" text:style-name="Internet_20_link" text:visited-style-name="Visited_20_Internet_20_Link">TA</text:a>                      </text:p>
          </table:table-cell>
          <table:table-cell office:value-type="string" table:style-name="tablecell">
            <text:p text:style-name="tablealignleft"> Stefanie Heinz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werbung_fachschaften" text:style-name="Internet_20_link" text:visited-style-name="Visited_20_Internet_20_Link">Werbung Fachschaften</text:a>                      </text:p>
          </table:table-cell>
          <table:table-cell office:value-type="string" table:style-name="tablecell">
            <text:p text:style-name="tablealignleft">Melina von der Linden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planung_dortmund" text:style-name="Internet_20_link" text:visited-style-name="Visited_20_Internet_20_Link">Planung Dortmund</text:a>                      </text:p>
          </table:table-cell>
          <table:table-cell office:value-type="string" table:style-name="tablecell">
            <text:p text:style-name="tablealignleft">Melina von der Linden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webseite" text:style-name="Internet_20_link" text:visited-style-name="Visited_20_Internet_20_Link">Arbeitsgruppe Webseite</text:a> </text:p>
          </table:table-cell>
          <table:table-cell office:value-type="string" table:style-name="tablecell">
            <text:p text:style-name="tablealignleft"> Dominik Rimpf </text:p>
          </table:table-cell>
        </table:table-row>
      </table:table>
      <text:h text:style-name="Heading_20_2" text:outline-level="2"><text:bookmark-start text:name="__RefHeading___ag3-samstag-1400-1900-uhr_10"/><text:bookmark-start text:name="ag3-samstag-1400-1900-uhr"/>AG3 - Samstag 14:00 - 19:00 Uhr<text:bookmark-end text:name="__RefHeading___ag3-samstag-1400-1900-uhr_10"/><text:bookmark-end text:name="ag3-samstag-1400-1900-uh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rbeitsgruppe                     </text:p>
          </table:table-cell>
          <table:table-cell office:value-type="string" table:style-name="tableheader">
            <text:p text:style-name="Table_20_Heading"> Leitung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planung_dortmund" text:style-name="Internet_20_link" text:visited-style-name="Visited_20_Internet_20_Link">Planung Dortmund</text:a>                      </text:p>
          </table:table-cell>
          <table:table-cell office:value-type="string" table:style-name="tablecell">
            <text:p text:style-name="tablealignleft"> Melina von der Linden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ta" text:style-name="Internet_20_link" text:visited-style-name="Visited_20_Internet_20_Link">TA</text:a>                      </text:p>
          </table:table-cell>
          <table:table-cell office:value-type="string" table:style-name="tablecell">
            <text:p text:style-name="tablealignleft">Stefanie Heinz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webseite" text:style-name="Internet_20_link" text:visited-style-name="Visited_20_Internet_20_Link">Arbeitsgruppe Webseite</text:a> </text:p>
          </table:table-cell>
          <table:table-cell office:value-type="string" table:style-name="tablecell">
            <text:p text:style-name="tablealignleft"> Dominik Rimpf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nextcloud" text:style-name="Internet_20_link" text:visited-style-name="Visited_20_Internet_20_Link">Nextcloud sortieren</text:a>  </text:p>
          </table:table-cell>
          <table:table-cell office:value-type="string" table:style-name="tablecell">
            <text:p text:style-name="tablealignleft"> Florian Aigner                    </text:p>
          </table:table-cell>
        </table:table-row>
      </table:table>
      <text:h text:style-name="Heading_20_2" text:outline-level="2"><text:bookmark-start text:name="__RefHeading___ag4-sonntag-0900-1500-uhr_11"/><text:bookmark-start text:name="ag4-sonntag-0900-1500-uhr"/>AG4 - Sonntag 09:00 - 15:00 Uhr<text:bookmark-end text:name="__RefHeading___ag4-sonntag-0900-1500-uhr_11"/><text:bookmark-end text:name="ag4-sonntag-0900-1500-uh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rbeitsgruppe                     </text:p>
          </table:table-cell>
          <table:table-cell office:value-type="string" table:style-name="tableheader">
            <text:p text:style-name="Table_20_Heading"> Leitung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ak_cleanup" text:style-name="Internet_20_link" text:visited-style-name="Visited_20_Internet_20_Link">AK bereinigung, wiki cleanup</text:a>                      </text:p>
          </table:table-cell>
          <table:table-cell office:value-type="string" table:style-name="tablecell">
            <text:p text:style-name="tablealignleft"> Florian Aigner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planung_dortmund_2" text:style-name="Internet_20_link" text:visited-style-name="Visited_20_Internet_20_Link">Planung Dortmund 2</text:a>                      </text:p>
          </table:table-cell>
          <table:table-cell office:value-type="string" table:style-name="tablecell">
            <text:p text:style-name="tablealignleft">Melina von der Linden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webseite" text:style-name="Internet_20_link" text:visited-style-name="Visited_20_Internet_20_Link">Arbeitsgruppe Webseite</text:a>                      </text:p>
          </table:table-cell>
          <table:table-cell office:value-type="string" table:style-name="tablecell">
            <text:p text:style-name="tablealignleft"> Dominik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bufata-et.de/organe/arbeitstreffen/2022-02/nextcloud" text:style-name="Internet_20_link" text:visited-style-name="Visited_20_Internet_20_Link">Nextcloud sortieren</text:a>  </text:p>
          </table:table-cell>
          <table:table-cell office:value-type="string" table:style-name="tablecell">
            <text:p text:style-name="tablealignleft"> Nikla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3::05:44</meta:creation-date>
    <dc:creator>Generated</dc:creator>
    <dc:date>2026-08-10T13::05:44</dc:date>
    <dc:language>en-US</dc:language>
    <meta:editing-cycles>1</meta:editing-cycles>
    <meta:editing-duration>PT0S</meta:editing-duration>
    <dc:title>organe:arbeitstreffen:2022-02:start</dc:title>
  </office:meta>
</office:document-meta>
</file>