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awarenessausschuss:protokoll_awarenessausschuss_9899_260916"/><text:bookmark-start text:name="__RefHeading___protokoll-1.-awareness-ausschuss-sitzung-zwischen-98.-und-99.-bufata_1"/><text:bookmark-start text:name="protokoll-1.-awareness-ausschuss-sitzung-zwischen-98.-und-99.-bufata"/>Protokoll 1. Awareness-Ausschuss-Sitzung zwischen 98. und 99. BuFaTa<text:bookmark-end text:name="__RefHeading___protokoll-1.-awareness-ausschuss-sitzung-zwischen-98.-und-99.-bufata_1"/><text:bookmark-end text:name="protokoll-1.-awareness-ausschuss-sitzung-zwischen-98.-und-99.-bufata"/></text:h>
      <text:p text:style-name="Text_20_body">Datum: 20.09.2026<text:line-break/>
Beginn: 18:00<text:line-break/>
Ende:  xx:00 Uhr<text:line-break/></text:p>
      <text:p text:style-name="Text_20_body">Teilnehmende: Fabian Brenneisen (HS München)</text:p>
      <text:h text:style-name="Heading_20_2" text:outline-level="2"><text:bookmark-start text:name="__RefHeading___top-0allgemeines_2"/><text:bookmark-start text:name="top-0allgemeines"/>TOP 0: Allgemeines<text:bookmark-end text:name="__RefHeading___top-0allgemeines_2"/><text:bookmark-end text:name="top-0allgemeines"/></text:h>
      <text:list text:style-name="List_20_1" text:continue-numbering="false">
        <text:list-item>
          <text:p text:style-name="List_20_1_Content_First"> Cloud des Awareness-Ausschusses: <text:a xlink:type="simple" xlink:href="https://cloud.bufata-et.de/f/209090" text:style-name="Internet_20_link" text:visited-style-name="Visited_20_Internet_20_Link"> Cloud</text:a></text:p>
          <text:list text:style-name="List_20_1">
            <text:list-item>
              <text:p text:style-name="List_20_1_Content_Last"> <text:a xlink:type="simple" xlink:href="https://cloud.bufata-et.de/f/207434" text:style-name="Internet_20_link" text:visited-style-name="Visited_20_Internet_20_Link"> Leitfäden, Infos, Quellen, Inspiration</text:a></text:p>
            </text:list-item>
          </text:list>
        </text:list-item>
      </text:list>
      <text:h text:style-name="Heading_20_2" text:outline-level="2"><text:bookmark-start text:name="__RefHeading___top-1nachbesprechung-bufata-aachen_3"/><text:bookmark-start text:name="top-1nachbesprechung-bufata-aachen"/>TOP 1: Nachbesprechung BuFaTa Aachen<text:bookmark-end text:name="__RefHeading___top-1nachbesprechung-bufata-aachen_3"/><text:bookmark-end text:name="top-1nachbesprechung-bufata-aachen"/></text:h>
      <text:p text:style-name="Text_20_body">Weiterhin positiv, dass es ein Awarenessteam gibt.
Noch keine Rückmeldung von Orga Aachen bekommen, waren aber auch spät dran mit der Nachfrage.</text:p>
      <text:h text:style-name="Heading_20_2" text:outline-level="2"><text:bookmark-start text:name="__RefHeading___top-2awarenessteam-aufbau-muenchen_4"/><text:bookmark-start text:name="top-2awarenessteam-aufbau-muenchen"/>TOP 2: Awarenessteam Aufbau München<text:bookmark-end text:name="__RefHeading___top-2awarenessteam-aufbau-muenchen_4"/><text:bookmark-end text:name="top-2awarenessteam-aufbau-muenchen"/></text:h>
      <text:p text:style-name="Text_20_body">Die FS04 (HS München) hat seit dem letzten Semester nun endlich ein Awareness-Referat.
Dieses befindet sich gerade im Aufbau, was unter anderem das Awareness-Konzept für die 99. BuFaTa betrifft.</text:p>
      <text:h text:style-name="Heading_20_2" text:outline-level="2"><text:bookmark-start text:name="__RefHeading___top-3ta-anfrage-wunsch-aks_5"/><text:bookmark-start text:name="top-3ta-anfrage-wunsch-aks"/>TOP 3: TA Anfrage Wunsch-AKs<text:bookmark-end text:name="__RefHeading___top-3ta-anfrage-wunsch-aks_5"/><text:bookmark-end text:name="top-3ta-anfrage-wunsch-aks"/></text:h>
      <text:p text:style-name="Text_20_body">TA hat per Mail angefragt, ob wir einen oder mehrere eigene AKs für unseren Ausschuss machen wollen und falls ja, wieviel Zeit wir gerne hätten.
Da die Deadline schon vor der Sitzung verstrichen ist, wurde pauschal erstmal die Weiterführung des Awareness-AK aus Aachen vorgeschlagen.</text:p>
      <text:h text:style-name="Heading_20_2" text:outline-level="2"><text:bookmark-start text:name="__RefHeading___top-4einladung-zu-den-sitzungen_6"/><text:bookmark-start text:name="top-4einladung-zu-den-sitzungen"/>TOP 4: Einladung zu den Sitzungen<text:bookmark-end text:name="__RefHeading___top-4einladung-zu-den-sitzungen_6"/><text:bookmark-end text:name="top-4einladung-zu-den-sitzungen"/></text:h>
      <text:p text:style-name="Text_20_body">Sind weitere Sitzungen vorgesehen und nötig?</text:p>
      <text:h text:style-name="Heading_20_2" text:outline-level="2"><text:bookmark-start text:name="__RefHeading___top-x_7"/><text:bookmark-start text:name="top-x"/>TOP X:<text:bookmark-end text:name="__RefHeading___top-x_7"/><text:bookmark-end text:name="top-x"/></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20::56:56</meta:creation-date>
    <dc:creator>Generated</dc:creator>
    <dc:date>2026-09-16T20::56:56</dc:date>
    <dc:language>en-US</dc:language>
    <meta:editing-cycles>1</meta:editing-cycles>
    <meta:editing-duration>PT0S</meta:editing-duration>
    <dc:title>organe:awarenessausschuss:protokoll_awarenessausschuss_9899_260916</dc:title>
  </office:meta>
</office:document-meta>
</file>