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organe:sponsoringausschuss:protokoll_sponsoringausschuss_9596_260907"/><text:bookmark-start text:name="__RefHeading___protokoll-sponsoringausschuss-07.09.2026_1"/><text:bookmark-start text:name="protokoll-sponsoringausschuss-07.09.2026"/>Protokoll Sponsoringausschuss 07.09.2026<text:bookmark-end text:name="__RefHeading___protokoll-sponsoringausschuss-07.09.2026_1"/><text:bookmark-end text:name="protokoll-sponsoringausschuss-07.09.2026"/></text:h>
      <text:p text:style-name="Text_20_body">Beginn: 19:00
Ende: 19:40</text:p>
      <text:p text:style-name="Text_20_body">Teilnehmer: JP (KIT Karlsruhe Alumnus), Emma (Koblenz),Katharina (HM München), Richard (Alumnus Darmstadt), Sebastian (Alumnus Dortmund)</text:p>
      <text:h text:style-name="Heading_20_4" text:outline-level="4"><text:bookmark-start text:name="__RefHeading___top-1-sponsoring-muenchen_2"/><text:bookmark-start text:name="top-1-sponsoring-muenchen"/>TOP 1 Sponsoring München<text:bookmark-end text:name="__RefHeading___top-1-sponsoring-muenchen_2"/><text:bookmark-end text:name="top-1-sponsoring-muenchen"/></text:h>
      <text:p text:style-name="Text_20_body">2 Sponsoren: Infineon und Rohde &amp; Schwarz, insgesamt 1500€. 
3800€ werden noch benötigt
Bei Infineon gibt es nicht klar ob es die Einschränkung dass es keine anderen Halbleiter hersteller erlaubt sind, gibt. Sebastian schlägt vor bei seiner Firma mal nachzufrage, falls es nicht vorhanden ist. Katharina schaut mal nach ob es ausgeschlossen ist
Es gibt eine Liste mit angefragten unternehmen. Siehe KA Protokoll Sitzung 2. 
Vorschläge:</text:p>
      <text:list text:style-name="List_20_1" text:continue-numbering="false">
        <text:list-item>
          <text:p text:style-name="List_20_1_Content_First"> Stepstone und generel arbeitsvermittler</text:p>
        </text:list-item>
        <text:list-item>
          <text:p text:style-name="List_20_1_Content"> Siemens und Tochter Firmen: Energie, Healthineers, Mobility</text:p>
        </text:list-item>
        <text:list-item>
          <text:p text:style-name="List_20_1_Content"> Beratungsunternehmen</text:p>
        </text:list-item>
        <text:list-item>
          <text:p text:style-name="List_20_1_Content"> International: Apple, Huawei</text:p>
        </text:list-item>
        <text:list-item>
          <text:p text:style-name="List_20_1_Content"> Flughafen München</text:p>
        </text:list-item>
        <text:list-item>
          <text:p text:style-name="List_20_1_Content"> MTU Aeroengine </text:p>
        </text:list-item>
        <text:list-item>
          <text:p text:style-name="List_20_1_Content"> Startups? </text:p>
        </text:list-item>
        <text:list-item>
          <text:p text:style-name="List_20_1_Content"> Mathworks</text:p>
        </text:list-item>
        <text:list-item>
          <text:p text:style-name="List_20_1_Content"> LinkedIn</text:p>
        </text:list-item>
        <text:list-item>
          <text:p text:style-name="List_20_1_Content_Last"> Advantest</text:p>
        </text:list-item>
      </text:list>
      <text:p text:style-name="Text_20_body">Nächster Termin ende September anfang Oktober um den Stand zu checken und gegebenenfalls Rüstungsponsoring zu bespre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8T15::46:10</meta:creation-date>
    <dc:creator>Generated</dc:creator>
    <dc:date>2026-09-08T15::46:10</dc:date>
    <dc:language>en-US</dc:language>
    <meta:editing-cycles>1</meta:editing-cycles>
    <meta:editing-duration>PT0S</meta:editing-duration>
    <dc:title>organe:sponsoringausschuss:protokoll_sponsoringausschuss_9596_260907</dc:title>
  </office:meta>
</office:document-meta>
</file>