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-mannheim:hs-ma_ss_20"/><text:bookmark-start text:name="__RefHeading___semesterbericht-hochschule-mannheim-sommersemester-2020-86.-bufata-in-berlin_1"/><text:bookmark-start text:name="semesterbericht-hochschule-mannheim-sommersemester-2020-86.-bufata-in-berlin"/>Semesterbericht [Hochschule Mannheim] [Sommersemester 2020, 86. BuFaTa in Berlin]<text:bookmark-end text:name="__RefHeading___semesterbericht-hochschule-mannheim-sommersemester-2020-86.-bufata-in-berlin_1"/><text:bookmark-end text:name="semesterbericht-hochschule-mannheim-sommersemester-2020-86.-bufata-in-berlin"/></text:h>
      <text:list text:style-name="List_20_1" text:continue-numbering="false">
        <text:list-item>
          <text:p text:style-name="List_20_1_Content_First"> Adresse: Paul-Wittsack-Straße 10</text:p>
        </text:list-item>
        <text:list-item>
          <text:p text:style-name="List_20_1_Content"> Telefon, Fax: -</text:p>
        </text:list-item>
        <text:list-item>
          <text:p text:style-name="List_20_1_Content"> Mailadresse: fachschaft-e@hs-mannheim.de</text:p>
        </text:list-item>
        <text:list-item>
          <text:p text:style-name="List_20_1_Content_Last"> Homepage: <text:a xlink:type="simple" xlink:href="https://www.vs.hs-mannheim.de/elektrotechnik.html" text:style-name="Internet_20_link" text:visited-style-name="Visited_20_Internet_20_Link">https://www.vs.hs-mannheim.de/elektrotechnik.html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  <text:list text:style-name="List_20_1">
                <text:list-item>
                  <text:p text:style-name="List_20_1_Content_Last"> Die Ergebnisse werden in den Vorlesungen vom Dozenten präsentiert.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[Bitte Text einfügen, falls vorhanden]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 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Lötkurs</text:p>
        </text:list-item>
        <text:list-item>
          <text:p text:style-name="List_20_1_Content_Last"> [x] Oszikurs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[Bitte listet alle euren aktiven Arbeitsgruppen auf!]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[Bitte fügt Sonstiges hier ein]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7</text:p>
          <text:list text:style-name="List_20_1">
            <text:list-item>
              <text:p text:style-name="List_20_1_Content"> davon weiblich: 4</text:p>
            </text:list-item>
            <text:list-item>
              <text:p text:style-name="List_20_1_Content"> davon ausländisch: 1</text:p>
            </text:list-item>
          </text:list>
        </text:list-item>
        <text:list-item>
          <text:p text:style-name="List_20_1_Content"> Anzahl Studierende: 569</text:p>
          <text:list text:style-name="List_20_1">
            <text:list-item>
              <text:p text:style-name="List_20_1_Content"> davon weiblich: 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Anzahl Erstsemester: 62 (62 - ETB)</text:p>
          <text:list text:style-name="List_20_1">
            <text:list-item>
              <text:p text:style-name="List_20_1_Content"> davon weiblich: ~4</text:p>
            </text:list-item>
            <text:list-item>
              <text:p text:style-name="List_20_1_Content"> davon ausländisch: 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_Last"> durchschnittl. Studiendauer: -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dierendenrat</text:p>
          <text:list text:style-name="List_20_1">
            <text:list-item>
              <text:p text:style-name="List_20_1_Content"> Wahlbeteiligung: 28,30%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28,30%</text:p>
            </text:list-item>
          </text:list>
        </text:list-item>
        <text:list-item>
          <text:p text:style-name="List_20_1_Content"> Fachschaft/Fachschaftsrat heißt: Fachschaftsvertretung</text:p>
          <text:list text:style-name="List_20_1">
            <text:list-item>
              <text:p text:style-name="List_20_1_Content_Last"> Wahlbeteiligung: 28,30%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2::43:17</meta:creation-date>
    <dc:creator>Generated</dc:creator>
    <dc:date>2026-09-09T02::43:17</dc:date>
    <dc:language>en-US</dc:language>
    <meta:editing-cycles>1</meta:editing-cycles>
    <meta:editing-duration>PT0S</meta:editing-duration>
    <dc:title>semesterberichte:hs-mannheim:hs-ma_ss_20</dc:title>
  </office:meta>
</office:document-meta>
</file>