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2a194ae24f7a0c6f712fa4d1e79628.png"/>
  <manifest:file-entry manifest:media-type="image/png" manifest:full-path="Pictures/460d9b4bf0e320c4adf47f58b6f368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ws_23"/><text:bookmark-start text:name="__RefHeading___semesterbericht-hochschule-mannheim-wintersemester-2023-93.-bufata-in-muenchen_1"/><text:bookmark-start text:name="semesterbericht-hochschule-mannheim-wintersemester-2023-93.-bufata-in-muenchen"/>Semesterbericht [Hochschule Mannheim] [Wintersemester 2023, 93. BuFaTa in München]<text:bookmark-end text:name="__RefHeading___semesterbericht-hochschule-mannheim-wintersemester-2023-93.-bufata-in-muenchen_1"/><text:bookmark-end text:name="semesterbericht-hochschule-mannheim-wintersemester-2023-93.-bufata-in-muenchen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 / fachschaft-n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 / <text:a xlink:type="simple" xlink:href="https://www.vs.hs-mannheim.de/informationstechnik.html" text:style-name="Internet_20_link" text:visited-style-name="Visited_20_Internet_20_Link">https://www.vs.hs-mannheim.de/informationstechnik.html</text:a></text:p>
        </text:list-item>
      </text:list>
      <text:p text:style-name="Text_20_body"><draw:frame draw:style-name="media" draw:name="0" text:anchor-type="as-char" draw:z-index="0" svg:width="10.583333333333cm" svg:height="1.3924611424611cm"><draw:image xlink:href="Pictures/0f2a194ae24f7a0c6f712fa4d1e79628.png" xlink:type="simple" xlink:show="embed" xlink:actuate="onLoad"/></draw:frame></text:p>
      <text:p text:style-name="Text_20_body"><draw:frame draw:style-name="media" draw:name="1" text:anchor-type="as-char" draw:z-index="1" svg:width="10.583333333333cm" svg:height="1.3924611424611cm"><draw:image xlink:href="Pictures/460d9b4bf0e320c4adf47f58b6f368a1.png" xlink:type="simple" xlink:show="embed" xlink:actuate="onLoad"/></draw:frame></text:p>
      <text:p text:style-name="Text_20_body">Fachschaftsintern:
Wahlen über Polyas
Hochschulweit: 11,33%
Fakultätsweit: 18,35%</text:p>
      <text:p text:style-name="Text_20_body">3 neue Fachschaftsmitglieder. Zwei Frauen in der Fachschaft
Amtsübergabe mit einem Fachschaftswochenende
Neuer AStA Vorsitz aus unserer Fachschaft</text:p>
      <text:p text:style-name="Text_20_body">Events seit der letzten Tagung:</text:p>
      <text:list text:style-name="Numbering_20_1" text:continue-numbering="false">
        <text:list-item>
          <text:p text:style-name="Numbering_20_1_Content_First"> Grillen</text:p>
        </text:list-item>
        <text:list-item>
          <text:p text:style-name="Numbering_20_1_Content"> Cocktail Party</text:p>
        </text:list-item>
        <text:list-item>
          <text:p text:style-name="Numbering_20_1_Content"> Stadtrallye + Barabend</text:p>
        </text:list-item>
        <text:list-item>
          <text:p text:style-name="Numbering_20_1_Content"> Spieleabend</text:p>
        </text:list-item>
        <text:list-item>
          <text:p text:style-name="Numbering_20_1_Content_Last"> Linux Install Party</text:p>
        </text:list-item>
      </text:list>
      <text:p text:style-name="Text_20_body">Hochschulweit:
Neues Rektorat (Rektorin und Kanzler). Kommen von der HS Karlsruhe und Uni Stuttgart</text:p>
      <text:p text:style-name="Text_20_body">Seit kurzem keine Höchststudiendauer mehr</text:p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ie Ergebnisse werden in den Vorlesungen vom Dozenten präsentier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 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Lötkurs</text:p>
        </text:list-item>
        <text:list-item>
          <text:p text:style-name="List_20_1_Content"> [x] Oszikurs</text:p>
        </text:list-item>
        <text:list-item>
          <text:p text:style-name="List_20_1_Content_Last"> [x] Lernraumaufsicht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[Bitte listet alle euren aktiven Arbeitsgruppen auf!]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6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~500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Anzahl Erstsemester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_Last"> durchschnittl. Studiendauer: -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rat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schaft/Fachschaftsrat heißt: Fachschaftsvertretung</text:p>
          <text:list text:style-name="List_20_1">
            <text:list-item>
              <text:p text:style-name="List_20_1_Content_Last"> Wahlbeteiligung: -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02</meta:creation-date>
    <dc:creator>Generated</dc:creator>
    <dc:date>2026-09-13T09::19:02</dc:date>
    <dc:language>en-US</dc:language>
    <meta:editing-cycles>1</meta:editing-cycles>
    <meta:editing-duration>PT0S</meta:editing-duration>
    <dc:title>semesterberichte:hs-mannheim:hs-ma_ws_23</dc:title>
  </office:meta>
</office:document-meta>
</file>