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a194ae24f7a0c6f712fa4d1e79628.png"/>
  <manifest:file-entry manifest:media-type="image/png" manifest:full-path="Pictures/460d9b4bf0e320c4adf47f58b6f36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-mannheim"/><text:bookmark-start text:name="__RefHeading___semesterberichte-der-hochschule-mannheim_1"/><text:bookmark-start text:name="semesterberichte-der-hochschule-mannheim"/>Semesterberichte der Hochschule Mannheim<text:bookmark-end text:name="__RefHeading___semesterberichte-der-hochschule-mannheim_1"/><text:bookmark-end text:name="semesterberichte-der-hochschule-mannheim"/></text:h>
      <text:p text:style-name="Preformatted_20_Text">Adresse: Paul-Wittsack-Straße 10, 68163 Mannheim<text:line-break/>Telefon, Fax: -<text:line-break/>Mailadresse: fachschaft-n@hs-mannheim.de /fachschaft-e@hs-mannheim.de<text:line-break/>Homepage: https://www.vs.hs-mannheim.de/elektrotechnik.html / https://www.vs.hs-mannheim.de/informationstechnik.html</text:p>
      <text:p text:style-name="Text_20_body"><draw:frame draw:style-name="media" draw:name="0" text:anchor-type="as-char" draw:z-index="0" svg:width="10.583333333333cm" svg:height="1.3924611424611cm"><draw:image xlink:href="Pictures/0f2a194ae24f7a0c6f712fa4d1e79628.png" xlink:type="simple" xlink:show="embed" xlink:actuate="onLoad"/></draw:frame></text:p>
      <text:p text:style-name="Text_20_body"><draw:frame draw:style-name="media" draw:name="1" text:anchor-type="as-char" draw:z-index="1" svg:width="10.583333333333cm" svg:height="1.3924611424611cm"><draw:image xlink:href="Pictures/460d9b4bf0e320c4adf47f58b6f368a1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wiki.bufata-et.de/semesterberichte/hs-mannheim/hs-ma_ws_24_25" text:style-name="Internet_20_link" text:visited-style-name="Visited_20_Internet_20_Link">HS-MA Semesterbericht WS24/25 - 95. BuFaTa in Kiel</text:a></text:p>
        </text:list-item>
        <text:list-item>
          <text:p text:style-name="List_20_1_Content"> <text:a xlink:type="simple" xlink:href="https://wiki.bufata-et.de/semesterberichte/hs-mannheim/hs-ma_ws_23" text:style-name="Internet_20_link" text:visited-style-name="Visited_20_Internet_20_Link">HS-MA Semesterbericht WS23 - 93. BuFaTa in München</text:a></text:p>
        </text:list-item>
        <text:list-item>
          <text:p text:style-name="List_20_1_Content"> <text:a xlink:type="simple" xlink:href="https://wiki.bufata-et.de/semesterberichte/hs-mannheim/hs-ma_ws_22" text:style-name="Internet_20_link" text:visited-style-name="Visited_20_Internet_20_Link">HS-MA Semesterbericht SS22 - 91. BuFaTa in Mannheim</text:a></text:p>
        </text:list-item>
        <text:list-item>
          <text:p text:style-name="List_20_1_Content"> <text:a xlink:type="simple" xlink:href="https://wiki.bufata-et.de/semesterberichte/hs-mannheim/hs-ma_ws_21" text:style-name="Internet_20_link" text:visited-style-name="Visited_20_Internet_20_Link">HS-MA Semesterbericht WS21/22 - 90. BuFaTa in Dortmund</text:a></text:p>
        </text:list-item>
        <text:list-item>
          <text:p text:style-name="List_20_1_Content"> <text:a xlink:type="simple" xlink:href="https://wiki.bufata-et.de/semesterberichte/hs-mannheim/hs-ma_ss_21" text:style-name="Internet_20_link" text:visited-style-name="Visited_20_Internet_20_Link">HS-MA Semesterbericht SS21 - 89. BuFaTa in Dresden</text:a></text:p>
        </text:list-item>
        <text:list-item>
          <text:p text:style-name="List_20_1_Content"> <text:a xlink:type="simple" xlink:href="https://wiki.bufata-et.de/semesterberichte/hs-mannheim/hs-ma_ws_20_21" text:style-name="Internet_20_link" text:visited-style-name="Visited_20_Internet_20_Link">HS-MA Semesterbericht WS20/21 - 88. BuFaTa in Nürnberg</text:a></text:p>
        </text:list-item>
        <text:list-item>
          <text:p text:style-name="List_20_1_Content"> <text:a xlink:type="simple" xlink:href="https://wiki.bufata-et.de/semesterberichte/hs-mannheim/hs-ma_ss_20" text:style-name="Internet_20_link" text:visited-style-name="Visited_20_Internet_20_Link">HS-MA Semesterbericht SS20 - 87. BuFaTa in Berlin</text:a></text:p>
        </text:list-item>
        <text:list-item>
          <text:p text:style-name="List_20_1_Content"> <text:a xlink:type="simple" xlink:href="https://wiki.bufata-et.de/semesterberichte/hs-mannheim/hs-ma_ws_19_20" text:style-name="Internet_20_link" text:visited-style-name="Visited_20_Internet_20_Link">HS-MA Semesterbericht WS19/20 - 86. BuFaTa in Ilmenau</text:a></text:p>
        </text:list-item>
        <text:list-item>
          <text:p text:style-name="List_20_1_Content_Last"> <text:a xlink:type="simple" xlink:href="https://wiki.bufata-et.de/semesterberichte/hs-mannheim/hs-ma_ss_19" text:style-name="Internet_20_link" text:visited-style-name="Visited_20_Internet_20_Link">HS-MA Semesterbericht SS19 - 85. BuFaTa in Darmstad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3</meta:creation-date>
    <dc:creator>Generated</dc:creator>
    <dc:date>2026-09-13T07::21:53</dc:date>
    <dc:language>en-US</dc:language>
    <meta:editing-cycles>1</meta:editing-cycles>
    <meta:editing-duration>PT0S</meta:editing-duration>
    <dc:title>semesterberichte:hs-mannheim</dc:title>
  </office:meta>
</office:document-meta>
</file>