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koblenz:semesterbericht_hs_ko_kiel_24"/><text:bookmark-start text:name="__RefHeading___semesterbericht-hs-koblenz-ws24-95.-bufata-an-der-cau-kiel_1"/><text:bookmark-start text:name="semesterbericht-hs-koblenz-ws24-95.-bufata-an-der-cau-kiel"/>Semesterbericht [HS Koblenz] [WS24, 95. BuFaTa an der CAU Kiel]<text:bookmark-end text:name="__RefHeading___semesterbericht-hs-koblenz-ws24-95.-bufata-an-der-cau-kiel_1"/><text:bookmark-end text:name="semesterbericht-hs-koblenz-ws24-95.-bufata-an-der-cau-kiel"/></text:h>
      <text:list text:style-name="List_20_1" text:continue-numbering="false">
        <text:list-item>
          <text:p text:style-name="List_20_1_Content_First"> Adresse:      Konrad-Zuse-Straße 1, 56075 Koblenz</text:p>
        </text:list-item>
        <text:list-item>
          <text:p text:style-name="List_20_1_Content"> Telefon:  0261 9528-373</text:p>
        </text:list-item>
        <text:list-item>
          <text:p text:style-name="List_20_1_Content"> Mailadresse: fastra-iw@hs-koblenz.de</text:p>
        </text:list-item>
        <text:list-item>
          <text:p text:style-name="List_20_1_Content_Last"> Homepage: <text:a xlink:type="simple" xlink:href="https://www.hs-koblenz.de/rmc/fachbereiche/ingenieurwesen/elektrotechnik-und-informationstechnik/fachschaft" text:style-name="Internet_20_link" text:visited-style-name="Visited_20_Internet_20_Link">https://www.hs-koblenz.de/rmc/fachbereiche/ingenieurwesen/elektrotechnik-und-informationstechnik/fachschaft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10 Tage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x] Mathe-Vorkurs</text:p>
            </text:list-item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 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_Last"> [x] Ringvorlesung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</text:list-item>
            <text:list-item>
              <text:p text:style-name="List_20_1_Content_Last"> Jeder Prof handhabt es anders. Entweder wird es in der Vorlesung vorgestellt oder die Ergebnisse sind online abrufbar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VDE-Zeitschrift</text:p>
        </text:list-item>
        <text:list-item>
          <text:p text:style-name="List_20_1_Content"> VDI-Zeitschrift</text:p>
        </text:list-item>
        <text:list-item>
          <text:p text:style-name="List_20_1_Content_Last"> Vorlesungsverzeichnisse werden unter den Studenten eigenständig weitergegeb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 ] (inoffizielle) Altklausuren/Gedächtnisprotokolle</text:p>
        </text:list-item>
        <text:list-item>
          <text:p text:style-name="List_20_1_Content"> [x] Ringvorlesung</text:p>
        </text:list-item>
        <text:list-item>
          <text:p text:style-name="List_20_1_Content"> [x] Besichtigungen/Exkursionen</text:p>
        </text:list-item>
        <text:list-item>
          <text:p text:style-name="List_20_1_Content"> [x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Weihnachtsfeier</text:p>
        </text:list-item>
        <text:list-item>
          <text:p text:style-name="List_20_1_Content_Last"> [x] monatliche Stammtisch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AK Gude Laune</text:p>
        </text:list-item>
        <text:list-item>
          <text:p text:style-name="List_20_1_Content"> AK UBOHK</text:p>
        </text:list-item>
        <text:list-item>
          <text:p text:style-name="List_20_1_Content"> AK Semester Opening</text:p>
        </text:list-item>
        <text:list-item>
          <text:p text:style-name="List_20_1_Content"> AK Weihnachtsfeier</text:p>
        </text:list-item>
        <text:list-item>
          <text:p text:style-name="List_20_1_Content"> AK Hochschultage</text:p>
        </text:list-item>
        <text:list-item>
          <text:p text:style-name="List_20_1_Content_Last"> AK Hochschulgestaltung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% </text:p>
          <text:list text:style-name="List_20_1">
            <text:list-item>
              <text:p text:style-name="List_20_1_Content"> davon weiblich: %</text:p>
            </text:list-item>
            <text:list-item>
              <text:p text:style-name="List_20_1_Content"> davon ausländisch: %</text:p>
            </text:list-item>
          </text:list>
        </text:list-item>
        <text:list-item>
          <text:p text:style-name="List_20_1_Content"> Anzahl Erstsemester: %</text:p>
          <text:list text:style-name="List_20_1">
            <text:list-item>
              <text:p text:style-name="List_20_1_Content"> davon weiblich: %</text:p>
            </text:list-item>
            <text:list-item>
              <text:p text:style-name="List_20_1_Content"> davon ausländisch: %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"> Anzahl und Namen der Elektrotechnik nahen Fachschaften:</text:p>
        </text:list-item>
        <text:list-item>
          <text:p text:style-name="List_20_1_Content_Last"> 1. Fachschaft Ingenieurswe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2::55:15</meta:creation-date>
    <dc:creator>Generated</dc:creator>
    <dc:date>2026-09-12T12::55:15</dc:date>
    <dc:language>en-US</dc:language>
    <meta:editing-cycles>1</meta:editing-cycles>
    <meta:editing-duration>PT0S</meta:editing-duration>
    <dc:title>semesterberichte:hs_koblenz:semesterbericht_hs_ko_kiel_24</dc:title>
  </office:meta>
</office:document-meta>
</file>