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054d190427a802ec7bb1aceca57b1d5.png"/>
  <manifest:file-entry manifest:media-type="image/png" manifest:full-path="Pictures/db91f6cc4518b22d778eb6a454927e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mesterberichte:hs_koblenz"/><text:bookmark-start text:name="__RefHeading___fachschaft-ingenieurwesen-der-hochschule-koblenz_1"/><text:bookmark-start text:name="fachschaft-ingenieurwesen-der-hochschule-koblenz"/>Fachschaft Ingenieurwesen der Hochschule Koblenz<text:bookmark-end text:name="__RefHeading___fachschaft-ingenieurwesen-der-hochschule-koblenz_1"/><text:bookmark-end text:name="fachschaft-ingenieurwesen-der-hochschule-koblenz"/></text:h>
      <text:p text:style-name="Text_20_body"><draw:frame draw:style-name="media" draw:name="0" text:anchor-type="as-char" draw:z-index="0" svg:width="5.2916666666667cm" style:rel-width="100%" svg:height="5.3290027137042cm" style:rel-height="scale"><draw:image xlink:href="Pictures/f054d190427a802ec7bb1aceca57b1d5.png" xlink:type="simple" xlink:show="embed" xlink:actuate="onLoad"/></draw:frame></text:p>
      <text:h text:style-name="Heading_20_3" text:outline-level="3"><text:bookmark-start text:name="__RefHeading___kontakt_2"/><text:bookmark-start text:name="kontakt"/>Kontakt<text:bookmark-end text:name="__RefHeading___kontakt_2"/><text:bookmark-end text:name="kontakt"/></text:h>
      <text:list text:style-name="List_20_1" text:continue-numbering="false">
        <text:list-item>
          <text:p text:style-name="List_20_1_Content_First"> Adresse:     Konrad-Zuse-Straße 1, 56075 Koblenz</text:p>
        </text:list-item>
        <text:list-item>
          <text:p text:style-name="List_20_1_Content"> Telefon:     0261 9528-373</text:p>
        </text:list-item>
        <text:list-item>
          <text:p text:style-name="List_20_1_Content"> Mailadresse: fastra-iw@hs-koblenz.de</text:p>
        </text:list-item>
        <text:list-item>
          <text:p text:style-name="List_20_1_Content"> Homepage:    <text:a xlink:type="simple" xlink:href="https://www.hs-koblenz.de/rmc/fachbereiche/ingenieurwesen/elektrotechnik-und-informationstechnik/fachschaft" text:style-name="Internet_20_link" text:visited-style-name="Visited_20_Internet_20_Link">https://www.hs-koblenz.de/rmc/fachbereiche/ingenieurwesen/elektrotechnik-und-informationstechnik/fachschaft</text:a></text:p>
        </text:list-item>
        <text:list-item>
          <text:p text:style-name="List_20_1_Content"> Organigramm:</text:p>
        </text:list-item>
        <text:list-item>
          <text:p text:style-name="List_20_1_Content_Last"> <draw:frame draw:style-name="medialeft" draw:name="1" text:anchor-type="paragraph" draw:z-index="1" svg:width="5.2916666666667cm" style:rel-width="100%" svg:height="4.1653785176377cm" style:rel-height="scale"><draw:image xlink:href="Pictures/db91f6cc4518b22d778eb6a454927e3f.png" xlink:type="simple" xlink:show="embed" xlink:actuate="onLoad"/></draw:frame></text:p>
        </text:list-item>
      </text:list>
      <text:h text:style-name="Heading_20_3" text:outline-level="3"><text:bookmark-start text:name="__RefHeading___semesterberichte_3"/><text:bookmark-start text:name="semesterberichte"/>Semesterberichte<text:bookmark-end text:name="__RefHeading___semesterberichte_3"/><text:bookmark-end text:name="semesterberichte"/></text:h>
      <text:list text:style-name="List_20_1" text:continue-numbering="false">
        <text:list-item>
          <text:p text:style-name="List_20_1_Content_First"> <text:a xlink:type="simple" xlink:href="https://wiki.bufata-et.de/semesterberichte/hs_koblenz/semesterbericht_hs_ko_mun_23" text:style-name="Internet_20_link" text:visited-style-name="Visited_20_Internet_20_Link"> WS 2023  BuFaTa München</text:a></text:p>
        </text:list-item>
        <text:list-item>
          <text:p text:style-name="List_20_1_Content"> <text:a xlink:type="simple" xlink:href="https://wiki.bufata-et.de/semesterberichte/hs_koblenz/semesterbericht_hs_ko_nuernberg_24" text:style-name="Internet_20_link" text:visited-style-name="Visited_20_Internet_20_Link"> SS 2024  BuFaTa Nürnberg</text:a></text:p>
        </text:list-item>
        <text:list-item>
          <text:p text:style-name="List_20_1_Content"> <text:a xlink:type="simple" xlink:href="https://wiki.bufata-et.de/semesterberichte/hs_koblenz/semesterbericht_hs_ko_kiel_24" text:style-name="Internet_20_link" text:visited-style-name="Visited_20_Internet_20_Link"> WS 2024  BuFaTa Kiel</text:a></text:p>
        </text:list-item>
        <text:list-item>
          <text:p text:style-name="List_20_1_Content"> <text:a xlink:type="simple" xlink:href="https://wiki.bufata-et.de/semesterberichte/hs_koblenz/semesterbericht_hs_ko_illmenau_25" text:style-name="Internet_20_link" text:visited-style-name="Visited_20_Internet_20_Link"> SS 2025  BuFaTa Illmenau</text:a></text:p>
        </text:list-item>
        <text:list-item>
          <text:p text:style-name="List_20_1_Content"> <text:a xlink:type="simple" xlink:href="https://wiki.bufata-et.de/semesterberichte/hs_koblenz/semesterbericht_hs_ko_hambug_25" text:style-name="Internet_20_link" text:visited-style-name="Visited_20_Internet_20_Link"> WS 2025  BuFaTa Hamburg</text:a></text:p>
        </text:list-item>
        <text:list-item>
          <text:p text:style-name="List_20_1_Content_Last"> <text:a xlink:type="simple" xlink:href="https://wiki.bufata-et.de/semesterberichte/hs_koblenz/semesterbericht_hs_ko_aachen_26" text:style-name="Internet_20_link" text:visited-style-name="Visited_20_Internet_20_Link"> SS 2026  BuFaTa Aach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2::25:02</meta:creation-date>
    <dc:creator>Generated</dc:creator>
    <dc:date>2026-09-13T02::25:02</dc:date>
    <dc:language>en-US</dc:language>
    <meta:editing-cycles>1</meta:editing-cycles>
    <meta:editing-duration>PT0S</meta:editing-duration>
    <dc:title>semesterberichte:hs_koblenz</dc:title>
  </office:meta>
</office:document-meta>
</file>