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c8bd5919b9221197a5ddf14bfde0fd7.jpg"/>
  <manifest:file-entry manifest:media-type="image/jpeg" manifest:full-path="Pictures/7bd5fc0c086e7ec59e96181c35675579.jpg"/>
  <manifest:file-entry manifest:media-type="image/png" manifest:full-path="Pictures/954aafbacf35d07273dd1a9f724afdc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mesterberichte:oth_regensburg:oth_regensburg_ws2526"/>Semesterbericht <text:span text:style-name="Strong_20_Emphasis">OTH Regensburg</text:span> WiSe 20245/26 97. BuFaTa ET in Hamburg</text:p>
      <text:p text:style-name="Text_20_body"><draw:frame draw:style-name="media" draw:name="0" text:anchor-type="as-char" draw:z-index="0" svg:width="42.333333333333cm" style:rel-width="100%" svg:height="28.204583333333cm" style:rel-height="scale"><draw:image xlink:href="Pictures/ec8bd5919b9221197a5ddf14bfde0fd7.jpg" xlink:type="simple" xlink:show="embed" xlink:actuate="onLoad"/></draw:frame></text:p>
      <text:p text:style-name="Text_20_body"><text:span text:style-name="Strong_20_Emphasis">Die Freunde des FSEIgel</text:span></text:p>
      <text:p text:style-name="Text_20_body">Fachschaftsarbeit Erstsemestereinführung:</text:p>
      <text:p text:style-name="Preformatted_20_Text">[? ] Orientierungstage Wie viele: 1 <text:line-break/>[x ] Info-Broschüre<text:s text:c="2"/>ErstiHelfer (Broschüre per QR-Code verfügbar)<text:line-break/>[x ] [ Sonstige Punkte bei der O-Woche/Fachschaftsarbeit bitte selbst einfügen ]<text:tab/><text:line-break/>•<text:tab/>Erstsemesterbegrüßung: Diskussionsrunde mit Profs und FSEI-lern am ersten Tag vor Ort</text:p>
      <text:p text:style-name="Text_20_body">Veranstaltungen innerhalb der O-Phase/O-Woche/Einführungstage:</text:p>
      <text:p text:style-name="Preformatted_20_Text">[x] Fete <text:line-break/>•<text:tab/>Erstsemesterbegrüßung verbunden mit Meet ‘n Geet Möglichkeit das die Erstsemester miteinander ins Gespräch kommen und <text:line-break/>•<text:tab/>Inoffizielle Erstsemesterbegrüßung in der die Erstis die Wichtigsten Infos aus erster Handbekommen im studierendenhaus mit anschließender Semesteropening Party in der Fassbar<text:line-break/>•<text:tab/>Fragestunde mit Professor über Studiengang</text:p>
      <text:p text:style-name="Text_20_body">Vorlesungsumfragen/Evaluation:</text:p>
      <text:p text:style-name="Text_20_body">Finden bei euch Vorlesungsumfragen oder eine Evaluation statt?</text:p>
      <text:p text:style-name="Preformatted_20_Text">[x] Ja [ ] Nein</text:p>
      <text:p text:style-name="Text_20_body">Gibt es eine Vorstellung der Ergebnisse in der/ Veranstaltung/en?</text:p>
      <text:p text:style-name="Preformatted_20_Text">[x] Ja [ ] Nein [ ] Teilweise</text:p>
      <text:p text:style-name="Text_20_body">Wenn ja/teilweise, in welcher Form?</text:p>
      <text:p text:style-name="Preformatted_20_Text">Vorstellung mit Kommentar durch Professor</text:p>
      <text:p text:style-name="Text_20_body">Publikationen, Drucksachen
(Kommentiertes Vorlesungsverzeichnis, Fachschaftszeitungen, Flyer, etc.)</text:p>
      <text:p text:style-name="Preformatted_20_Text">Erstihelfer</text:p>
      <text:p text:style-name="Text_20_body">Service/Party/Ausflüge/sonstige Veranstaltungen</text:p>
      <text:p text:style-name="Preformatted_20_Text">[x] Skriptverkauf zu Abschlussarbeitenverkauf geändert<text:line-break/>[x] (offizielle) Altklausuren<text:line-break/>[x] (inoffizielle) Altklausuren/Gedächtnisprotokolle<text:line-break/>[x] Spind Verleih<text:line-break/>[x] Besichtigungen/Exkursionen<text:line-break/>[x] Sammelbestellungen (Taschenrechner)<text:line-break/>[x] FS-Fahrt<text:line-break/><text:tab/>[x] Fachschaftsintern („Resetparty“)<text:line-break/><text:tab/>[ ] mit Nicht-Fachschaftlern<text:line-break/>[x] Fete/Party/Ausflüge<text:line-break/>•<text:tab/>Semester-Opening Party<text:line-break/>•<text:tab/>Meet'n'Greet<text:line-break/>•<text:tab/>Exkursion zu Infineon(Ende Novemnber)<text:line-break/>•<text:tab/>Resetparty<text:line-break/>•<text:tab/>Filmabende (Mama Mia, Traumschiff Suprise, Schuh des Manitou)<text:line-break/>•<text:tab/>Campusfest (wurde ab 21 Uhr wegen schlechten Wetters abgesagt)<text:line-break/>•<text:tab/>Schwarzlicht Bierpong (nächste Woche <text:line-break/>•<text:tab/>Billiardstammtisch ( mit Studenten und Profs)<text:line-break/>•<text:tab/>Absolventenfeier<text:line-break/>•<text:tab/>Dult und Herbstfest Rosenheim<text:line-break/>[x] Bibliothek (Von Bibliothek angeboten)<text:line-break/>[x] Frauentreffen<text:line-break/>[x] Ausländertreffen (Von eigenen Verein betreut)<text:line-break/>[x] Unterstützung bei der Bildung von Lerngruppen<text:line-break/>[ ] Sonstiges</text:p>
      <text:p text:style-name="Text_20_body"><draw:frame draw:style-name="media" draw:name="1" text:anchor-type="as-char" draw:z-index="1" svg:width="10.583333333333cm" svg:height="7.0555555555556cm"><draw:image xlink:href="Pictures/7bd5fc0c086e7ec59e96181c35675579.jpg" xlink:type="simple" xlink:show="embed" xlink:actuate="onLoad"/></draw:frame></text:p>
      <text:p text:style-name="Text_20_body">Arbeitsgruppen mit aktiven Teilnehmern</text:p>
      <text:p text:style-name="Preformatted_20_Text">•<text:tab/>BufaTa (auswärts)<text:line-break/>•<text:tab/>Getränke<text:line-break/>•<text:tab/>Skriptendruck<text:line-break/>•<text:tab/>Sponsoring<text:line-break/>•<text:tab/>Fotographie<text:line-break/>•<text:tab/>Einkauf, Taschenrechner<text:line-break/>•<text:tab/>Erstibegrüßung<text:line-break/>•<text:tab/>Exkursionen<text:line-break/>•<text:tab/>Öffentlichkeitsarbeit<text:line-break/>•<text:tab/>IT<text:line-break/>•<text:tab/>Verleih und Bestand<text:line-break/>•<text:tab/>Spinde<text:line-break/>•<text:tab/>Teambuilding<text:line-break/>•<text:tab/>T-Shirts<text:line-break/>•<text:tab/>Mails<text:line-break/>•<text:tab/>Internationalisierung<text:line-break/>•<text:tab/>Veranstaltungen<text:line-break/>•<text:tab/>Einkauf<text:line-break/>•<text:tab/>Tutorenkoordination<text:line-break/>•<text:tab/>Handwerk<text:line-break/>•<text:tab/>Hochschulpolitik</text:p>
      <text:p text:style-name="Text_20_body">Sonstiges/Aktuelles</text:p>
      <text:p text:style-name="Preformatted_20_Text">•<text:tab/>Neues Design Fachschaft Kleidung<text:line-break/>•<text:tab/>Umbau der Fachschaft<text:line-break/></text:p>
      <text:p text:style-name="Text_20_body">In Zahlen</text:p>
      <text:p text:style-name="Preformatted_20_Text">aktive Fachschaftler:<text:s text:c="2"/>37<text:line-break/>davon weiblich: 7 (Michelle, Alicia, Magdalena (Maggie), (Jose)fine, Judith, Amelie, Kathi Fuchs)<text:line-break/>davon männlich: 31+ ( Rudi, Michael, Samuel, Daniel, Sammy, Noah, Vincent, Martin, Peter, Patrick, Simon, Lukas, Luis, Valentin, Bastian, Hannes, <text:line-break/><text:s text:c="6"/>Philipp, Simon, Michael, Alexander, Elias, Philipp, Louis, Stephan, Korbinian, Manuel, Kilean, Elias, Sebastian, Pascal, Liku<text:s text:c="2"/>…) <text:line-break/>davon ausländisch: 0</text:p>
      <text:p text:style-name="Preformatted_20_Text">Regelstudienzeit: 7 Semester davon 1 Praxissemester<text:line-break/>durchschnittliche Studiendauer: 8,7 Semester</text:p>
      <text:p text:style-name="Preformatted_20_Text">Anzahl und Namen der Elektrotechniknahen Fachschaften: 1 - FSEI<text:line-break/>Gremien und Wahlbeteiligung: Fakultätsrat, Konvent, Senat<text:line-break/>Hochschulweite Studierendenvertretung heißt: Senat/ Konvent<text:line-break/>Wahlbeteiligung: 17,5%/ 17,5%<text:line-break/>Fachbereichs-/Fakultätsweites Beschlussorgan heißt: Fakultätsrat<text:line-break/>Wahlbeteiligung: 22,5%<text:line-break/>Fachschaft/Fachschaftsrat heißt: Fachschaft Elektrotechnik (FSEI)<text:line-break/>Wahlbeteiligung: nicht gewählt</text:p>
      <text:p text:style-name="Text_20_body"><draw:frame draw:style-name="media" draw:name="2" text:anchor-type="as-char" draw:z-index="2" svg:width="26.458333333333cm" style:rel-width="100%" svg:height="16.685940442561cm" style:rel-height="scale"><draw:image xlink:href="Pictures/954aafbacf35d07273dd1a9f724afdc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31T05::40:20</meta:creation-date>
    <dc:creator>Generated</dc:creator>
    <dc:date>2026-08-31T05::40:20</dc:date>
    <dc:language>en-US</dc:language>
    <meta:editing-cycles>1</meta:editing-cycles>
    <meta:editing-duration>PT0S</meta:editing-duration>
    <dc:title>semesterberichte:oth_regensburg:oth_regensburg_ws2526</dc:title>
  </office:meta>
</office:document-meta>
</file>