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4dc01d732dae8c7eb3a949646bcc6e.jpg"/>
  <manifest:file-entry manifest:media-type="image/jpeg" manifest:full-path="Pictures/eb7de2e8b95a2d2ab6303baa47c34314.jpg"/>
  <manifest:file-entry manifest:media-type="image/png" manifest:full-path="Pictures/540c496de0d3a4c5471bb6844bd7ae14.png"/>
  <manifest:file-entry manifest:media-type="image/gif" manifest:full-path="Pictures/131a1b8be9f8d34b0413c263e862a7fa.gif"/>
  <manifest:file-entry manifest:media-type="image/jpeg" manifest:full-path="Pictures/89f6000989f92c4aaedac79aef9a5a25.jpg"/>
  <manifest:file-entry manifest:media-type="image/png" manifest:full-path="Pictures/6586a52a1ea833c2959d29250a2d9fb0.png"/>
  <manifest:file-entry manifest:media-type="image/jpeg" manifest:full-path="Pictures/e077723031917c01355a2ce7505df1c0.jpg"/>
  <manifest:file-entry manifest:media-type="image/png" manifest:full-path="Pictures/45c589dfbad7ca24b44a340add1f5c55.png"/>
  <manifest:file-entry manifest:media-type="image/png" manifest:full-path="Pictures/a70e24c7d5d198182d1cfaf31cfc99ae.png"/>
  <manifest:file-entry manifest:media-type="image/png" manifest:full-path="Pictures/fec018fde3302ce1ca0608f89400f7ca.png"/>
  <manifest:file-entry manifest:media-type="image/png" manifest:full-path="Pictures/7bddd78c85edb12e6fc7087b10a78fc3.png"/>
  <manifest:file-entry manifest:media-type="image/jpeg" manifest:full-path="Pictures/6937064a101af4ccd28c983475f740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7-wise-hm:start"/><text:bookmark-start text:name="__RefHeading___bufata-an-der-hm_1"/><text:bookmark-start text:name="bufata-an-der-hm"/>81. BuFaTa an der HM<text:bookmark-end text:name="__RefHeading___bufata-an-der-hm_1"/><text:bookmark-end text:name="bufata-an-der-hm"/></text:h>
      <text:p text:style-name="Text_20_body">vorherige Tagung: <text:a xlink:type="simple" xlink:href="https://wiki.bufata-et.de/tagungen/2017-sose-ulm/start" text:style-name="Internet_20_link" text:visited-style-name="Visited_20_Internet_20_Link">80. BuFaTa in Ulm</text:a> • folgende Tagung: <text:a xlink:type="simple" xlink:href="https://wiki.bufata-et.de/tagungen/2018-sose-dresden/start" text:style-name="Internet_20_link" text:visited-style-name="Visited_20_Internet_20_Link">82. BuFaTa an der TU Dresden</text:a> <draw:frame draw:style-name="mediaright" draw:name="0" text:anchor-type="paragraph" draw:z-index="0" svg:width="7.9375cm" style:rel-width="100%" svg:height="3.4464043419267cm" style:rel-height="scale"><draw:image xlink:href="Pictures/8f4dc01d732dae8c7eb3a949646bcc6e.jpg" xlink:type="simple" xlink:show="embed" xlink:actuate="onLoad"/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ist_20_1_Content_First"> Alle Plätze belegt! </text:p>
        </text:list-item>
        <text:list-item>
          <text:p text:style-name="List_20_1_Content"> Falls ihr trotzdem teilnehmen möchtet bitte bei Moni melden. Ihr werdet auf eine Warteliste gesetzt. </text:p>
        </text:list-item>
        <text:list-item>
          <text:p text:style-name="List_20_1_Content_Last"> <text:a xlink:type="simple" xlink:href="https://www.bufata-et.de/anmeldung" text:style-name="Internet_20_link" text:visited-style-name="Visited_20_Internet_20_Link">https://www.bufata-et.de/anmeldung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ist_20_1_Content_First"> Wann? 1.11.2017 - 5.11.2017</text:p>
        </text:list-item>
        <text:list-item>
          <text:p text:style-name="List_20_1_Content"> Wo? Lothstraße 64, 80335 München, Gebäude „R“, im Roten Würfel (R1.046)</text:p>
        </text:list-item>
        <text:list-item>
          <text:p text:style-name="List_20_1_Content"> Anreise mit dem Auto: Lothstraße 64. Tiefgaragenplätze vorhanden. </text:p>
          <text:list text:style-name="List_20_1">
            <text:list-item>
              <text:p text:style-name="List_20_1_Content"> 1.11. 14:30 - 16:00 : ist die Schranke an der Tiefgarage offen</text:p>
            </text:list-item>
            <text:list-item>
              <text:p text:style-name="List_20_1_Content"> 1.11. nach 16:00 Uhr: Schranke geschlossen.</text:p>
            </text:list-item>
            <text:list-item>
              <text:p text:style-name="List_20_1_Content"> 2.11. An der Schranke klingeln</text:p>
            </text:list-item>
          </text:list>
        </text:list-item>
        <text:list-item>
          <text:p text:style-name="List_20_1_Content"> Anfahrt mit den Öfis: München Hauptbahnhof oder Karlsplatz (Stachus) → Tram20/21/22 in Richtung Moosach/Westfriedhof/Hochschule München steigen. Haltestelle Hochschule München. Anschließend zum roten Würfel laufen (Fahrtrichtung rechts). </text:p>
        </text:list-item>
        <text:list-item>
          <text:p text:style-name="List_20_1_Content"> Infos Hotel Meininger: Landsberger Str. 20, 80339 München / Check-In ab 15 Uhr</text:p>
        </text:list-item>
        <text:list-item>
          <text:p text:style-name="List_20_1_Content"> <text:a xlink:type="simple" xlink:href="https://w3-mediapool.hm.edu/mediapool/media/dachmarke/dm_transfer/importueberarbeitet/anfahrtsskizzen/lothstr.pdf" text:style-name="Internet_20_link" text:visited-style-name="Visited_20_Internet_20_Link">Lageplan</text:a></text:p>
        </text:list-item>
        <text:list-item>
          <text:p text:style-name="List_20_1_Content_Last"> <text:a xlink:type="simple" xlink:href="https://wiki.bufata-et.de/tagungen/2017-wise-hm/packliste" text:style-name="Internet_20_link" text:visited-style-name="Visited_20_Internet_20_Link">Packlist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17-wise-hm/tagungsplan" text:style-name="Internet_20_link" text:visited-style-name="Visited_20_Internet_20_Link">Tagungs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<text:a xlink:type="simple" xlink:href="https://wiki.bufata-et.de/tagungen/2017-wise-hm/einladung-bufata-hochschule-muenchen" text:style-name="Internet_20_link" text:visited-style-name="Visited_20_Internet_20_Link">Vorläufige Tagesordnung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17-wise-hm/eroeffnungsplenum" text:style-name="Internet_20_link" text:visited-style-name="Visited_20_Internet_20_Link">Eröffnungplenum</text:a></text:p>
            </text:list-item>
            <text:list-item>
              <text:p text:style-name="List_20_1_Content"> <text:a xlink:type="simple" xlink:href="https://wiki.bufata-et.de/tagungen/2017-wise-hm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17-wise-hm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<text:a xlink:type="simple" xlink:href="https://wiki.bufata-et.de/tagungen/2017-wise-hm/arbeitskreise" text:style-name="Internet_20_link" text:visited-style-name="Visited_20_Internet_20_Link">Arbeitskreise</text:a></text:p>
        </text:list-item>
        <text:list-item>
          <text:p text:style-name="List_20_1_Content"> <text:a xlink:type="simple" xlink:href="https://wiki.bufata-et.de/tagungen/2017-wise-hm/exkursionen" text:style-name="Internet_20_link" text:visited-style-name="Visited_20_Internet_20_Link">Exkursionen (Fr 09:00 - 14:00)</text:a></text:p>
        </text:list-item>
        <text:list-item>
          <text:p text:style-name="List_20_1_Content"> <text:a xlink:type="simple" xlink:href="https://wiki.bufata-et.de/tagungen/2017-wise-hm/workshops" text:style-name="Internet_20_link" text:visited-style-name="Visited_20_Internet_20_Link">Workshops (Fr 14:30 - 16:30)</text:a></text:p>
        </text:list-item>
        <text:list-item>
          <text:p text:style-name="List_20_1_Content_Last"> <text:a xlink:type="simple" xlink:href="https://wiki.bufata-et.de/tagungen/2017-wise-hm/abendgestaltung" text:style-name="Internet_20_link" text:visited-style-name="Visited_20_Internet_20_Link">Abendgestaltung</text:a></text:p>
        </text:list-item>
      </text:list>
      <text:h text:style-name="Heading_20_2" text:outline-level="2"><text:bookmark-start text:name="__RefHeading___unsere-unterstuetzer_5"/><text:bookmark-start text:name="unsere-unterstuetzer"/>Unsere Unterstützer<text:bookmark-end text:name="__RefHeading___unsere-unterstuetzer_5"/><text:bookmark-end text:name="unsere-unterstuetzer"/></text:h>
      <text:p text:style-name="Text_20_body"><draw:frame draw:style-name="media" draw:name="1" text:anchor-type="as-char" draw:z-index="1" svg:width="5.2916666666667cm" style:rel-width="100%" svg:height="2.0255851812742cm" style:rel-height="scale"><draw:image xlink:href="Pictures/eb7de2e8b95a2d2ab6303baa47c34314.jpg" xlink:type="simple" xlink:show="embed" xlink:actuate="onLoad"/></draw:frame> <draw:frame draw:style-name="media" draw:name="2" text:anchor-type="as-char" draw:z-index="2" svg:width="5.2916666666667cm" style:rel-width="100%" svg:height="1.9535069444444cm" style:rel-height="scale"><draw:image xlink:href="Pictures/540c496de0d3a4c5471bb6844bd7ae14.png" xlink:type="simple" xlink:show="embed" xlink:actuate="onLoad"/></draw:frame> <draw:frame draw:style-name="media" draw:name="3" text:anchor-type="as-char" draw:z-index="3" svg:width="5.2916666666667cm" style:rel-width="100%" svg:height="1.7638888888889cm" style:rel-height="scale"><draw:image xlink:href="Pictures/131a1b8be9f8d34b0413c263e862a7fa.gif" xlink:type="simple" xlink:show="embed" xlink:actuate="onLoad"/></draw:frame> <draw:frame draw:style-name="media" draw:name="4" text:anchor-type="as-char" draw:z-index="4" svg:width="5.2916666666667cm" style:rel-width="100%" svg:height="1.8402477152477cm" style:rel-height="scale"><draw:image xlink:href="Pictures/89f6000989f92c4aaedac79aef9a5a25.jpg" xlink:type="simple" xlink:show="embed" xlink:actuate="onLoad"/></draw:frame> <draw:frame draw:style-name="media" draw:name="5" text:anchor-type="as-char" draw:z-index="5" svg:width="5.2916666666667cm" style:rel-width="100%" svg:height="2.333625cm" style:rel-height="scale"><draw:image xlink:href="Pictures/6586a52a1ea833c2959d29250a2d9fb0.png" xlink:type="simple" xlink:show="embed" xlink:actuate="onLoad"/></draw:frame></text:p>
      <text:p text:style-name="Text_20_body"><draw:frame draw:style-name="media" draw:name="6" text:anchor-type="as-char" draw:z-index="6" svg:width="5.2916666666667cm" style:rel-width="100%" svg:height="1.8586979166667cm" style:rel-height="scale"><draw:image xlink:href="Pictures/e077723031917c01355a2ce7505df1c0.jpg" xlink:type="simple" xlink:show="embed" xlink:actuate="onLoad"/></draw:frame> <draw:frame draw:style-name="media" draw:name="7" text:anchor-type="as-char" draw:z-index="7" svg:width="5.2916666666667cm" style:rel-width="100%" svg:height="1.5531041666667cm" style:rel-height="scale"><draw:image xlink:href="Pictures/45c589dfbad7ca24b44a340add1f5c55.png" xlink:type="simple" xlink:show="embed" xlink:actuate="onLoad"/></draw:frame> <draw:frame draw:style-name="media" draw:name="8" text:anchor-type="as-char" draw:z-index="8" svg:width="5.2916666666667cm" style:rel-width="100%" svg:height="2.6017361111111cm" style:rel-height="scale"><draw:image xlink:href="Pictures/a70e24c7d5d198182d1cfaf31cfc99ae.png" xlink:type="simple" xlink:show="embed" xlink:actuate="onLoad"/></draw:frame> <draw:frame draw:style-name="media" draw:name="9" text:anchor-type="as-char" draw:z-index="9" svg:width="5.2916666666667cm" style:rel-width="100%" svg:height="3.4600779250989cm" style:rel-height="scale"><draw:image xlink:href="Pictures/fec018fde3302ce1ca0608f89400f7ca.png" xlink:type="simple" xlink:show="embed" xlink:actuate="onLoad"/></draw:frame>
 <draw:frame draw:style-name="media" draw:name="10" text:anchor-type="as-char" draw:z-index="10" svg:width="5.2916666666667cm" style:rel-width="100%" svg:height="1.9579166666667cm" style:rel-height="scale"><draw:image xlink:href="Pictures/7bddd78c85edb12e6fc7087b10a78fc3.png" xlink:type="simple" xlink:show="embed" xlink:actuate="onLoad"/></draw:frame></text:p>
      <text:p text:style-name="Text_20_body"><draw:frame draw:style-name="media" draw:name="11" text:anchor-type="as-char" draw:z-index="11" svg:width="5.2916666666667cm" style:rel-width="100%" svg:height="2.2229490806223cm" style:rel-height="scale"><draw:image xlink:href="Pictures/6937064a101af4ccd28c983475f740a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0::49:25</meta:creation-date>
    <dc:creator>Generated</dc:creator>
    <dc:date>2026-09-13T00::49:25</dc:date>
    <dc:language>en-US</dc:language>
    <meta:editing-cycles>1</meta:editing-cycles>
    <meta:editing-duration>PT0S</meta:editing-duration>
    <dc:title>tagungen:2017-wise-hm:start</dc:title>
  </office:meta>
</office:document-meta>
</file>