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9-wise-darmstadt:exkursionen"/><text:bookmark-start text:name="__RefHeading___exkursionen_1"/><text:bookmark-start text:name="exkursionen"/>Exkursionen<text:bookmark-end text:name="__RefHeading___exkursionen_1"/><text:bookmark-end text:name="exkursionen"/></text:h>
      <text:p text:style-name="Text_20_body">Die Exkursionen finden am Freitag zwischen 09:00 - 13.00 Uhr statt</text:p>
      <text:h text:style-name="Heading_20_4" text:outline-level="4"><text:bookmark-start text:name="__RefHeading___esoc_2"/><text:bookmark-start text:name="esoc"/>ESOC<text:bookmark-end text:name="__RefHeading___esoc_2"/><text:bookmark-end text:name="esoc"/></text:h>
      <text:p text:style-name="Text_20_body">Das Europäische Raumflugkontrollzentrum ist das wichtigste Operationszentrum der Europäischen Weltraumorganisation. Von hier aus werden alle großen Missionen der ESA gesteuert. Gegründet 1967, leistet es seither einen zentralen Beitrag für das europäische Weltraumprogramm. Des weiteren bietet es uns einen Einblick in die anspruchsvolle Planung von Interplanetaren Missionen.</text:p>
      <text:h text:style-name="Heading_20_4" text:outline-level="4"><text:bookmark-start text:name="__RefHeading___datron-ag_3"/><text:bookmark-start text:name="datron-ag"/>Datron AG<text:bookmark-end text:name="__RefHeading___datron-ag_3"/><text:bookmark-end text:name="datron-ag"/></text:h>
      <text:p text:style-name="Text_20_body">Die Datron AG ist ein High-Tech Unternehmen im Bereich Dentalfräsmaschinen, Dosiermaschinen, Werkzeuge für die Hochgeschwindigkeitsbearbeitung und After Sales Dienstleistungen. Sie ermöglichen uns somit einen Einblick in den neuesten Stand der Entwicklung und Fertigung von hochwertigen Maschinen.</text:p>
      <text:h text:style-name="Heading_20_4" text:outline-level="4"><text:bookmark-start text:name="__RefHeading___akw-biblis_4"/><text:bookmark-start text:name="akw-biblis"/>AKW Biblis<text:bookmark-end text:name="__RefHeading___akw-biblis_4"/><text:bookmark-end text:name="akw-biblis"/></text:h>
      <text:p text:style-name="Text_20_body">Obwohl das AKW Biblis bereits seit dem 18.03.2011 stillgelegt ist, kann man immer noch die wichtigsten Komponenten der Anlage besichtigen. Für die Teilnahme an dieser Exkursion ist jedoch eine Anmeldung bis zum 01.10.2019 notwendig. Diese erfolgt über eine bis dahin verfügbare Umfrage. Hierbei bietet sich die einzigartige Möglichkeit eine Technologie zu entdecken, die es, zumindest in Deutschland, in ein paar Jahren nicht mehr geben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20::48:12</meta:creation-date>
    <dc:creator>Generated</dc:creator>
    <dc:date>2026-08-13T20::48:12</dc:date>
    <dc:language>en-US</dc:language>
    <meta:editing-cycles>1</meta:editing-cycles>
    <meta:editing-duration>PT0S</meta:editing-duration>
    <dc:title>tagungen:2019-wise-darmstadt:exkursionen</dc:title>
  </office:meta>
</office:document-meta>
</file>