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ab80ca3f71c910b8d64a10cf1290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1-sose-nuernberg:start"/><text:bookmark-start text:name="__RefHeading___bufata-an-der-th-nuernberg_1"/><text:bookmark-start text:name="bufata-an-der-th-nuernberg"/>88. BuFaTa an der TH Nürnberg<text:bookmark-end text:name="__RefHeading___bufata-an-der-th-nuernberg_1"/><text:bookmark-end text:name="bufata-an-der-th-nuernberg"/></text:h>
      <text:list text:style-name="List_20_1" text:continue-numbering="false">
        <text:list-item>
          <text:p text:style-name="List_20_1_Content_First"> vorherige Tagung: <text:a xlink:type="simple" xlink:href="https://wiki.bufata-et.de/tagungen/2020-wise-berlin/start" text:style-name="Internet_20_link" text:visited-style-name="Visited_20_Internet_20_Link">Winter 2020: 87. BuFaTa an der HTW Berlin</text:a></text:p>
        </text:list-item>
        <text:list-item>
          <text:p text:style-name="List_20_1_Content_Last"> folgende Tagung: <text:a xlink:type="simple" xlink:href="https://wiki.bufata-et.de/tagungen/2021-wise-dresden/start" text:style-name="Internet_20_link" text:visited-style-name="Visited_20_Internet_20_Link">Winter 2021: 89. BuFaTa an der TU Dresden</text:a></text:p>
        </text:list-item>
      </text:list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ist_20_1_Content_First"> 27.05.2021 bis 30.05.2021</text:p>
        </text:list-item>
        <text:list-item>
          <text:p text:style-name="List_20_1_Content_Last"> <text:a xlink:type="simple" xlink:href="https://wiki.bufata-et.de/tagungen/2021-sose-nuernberg/packliste" text:style-name="Internet_20_link" text:visited-style-name="Visited_20_Internet_20_Link">Packliste</text:a> 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1-sose-nuernberg/vorlaeufige-tagesordnung" text:style-name="Internet_20_link" text:visited-style-name="Visited_20_Internet_20_Link">Vorläufige-Tagesordnung</text:a></text:p>
        </text:list-item>
        <text:list-item>
          <text:p text:style-name="List_20_1_Content"> <text:a xlink:type="simple" xlink:href="https://wiki.bufata-et.de/tagungen/2021-sose-nuernberg/zeitplan" text:style-name="Internet_20_link" text:visited-style-name="Visited_20_Internet_20_Link">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conference.bufata-et.de/dom-czi-cnp-pln" text:style-name="Internet_20_link" text:visited-style-name="Visited_20_Internet_20_Link">BBB-Raum für Plena und Vorträge</text:a></text:p>
            </text:list-item>
            <text:list-item>
              <text:p text:style-name="List_20_1_Content"> <text:a xlink:type="simple" xlink:href="https://wiki.bufata-et.de/tagungen/2021-sose-nuernberg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1-sose-nuernberg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1-sose-nuernberg/abschlussplenum" text:style-name="Internet_20_link" text:visited-style-name="Visited_20_Internet_20_Link">Abschlussplenum</text:a></text:p>
            </text:list-item>
            <text:list-item>
              <text:p text:style-name="List_20_1_Content"> <text:a xlink:type="simple" xlink:href="https://wiki.bufata-et.de/tagungen/2021-sose-nuernberg/beschluesse" text:style-name="Internet_20_link" text:visited-style-name="Visited_20_Internet_20_Link">Beschlüsse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1-sose-nuernberg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1-sose-nuernberg/beschreibung-arbeitskreise" text:style-name="Internet_20_link" text:visited-style-name="Visited_20_Internet_20_Link">Beschreibung Arbeitskreise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Workshop</text:p>
              <text:list text:style-name="List_20_1">
                <text:list-item>
                  <text:p text:style-name="List_20_1_Content">  GetIn Engineering: <text:a xlink:type="simple" xlink:href="https://conference.bufata-et.de/dom-8ir-bg3-l6w" text:style-name="Internet_20_link" text:visited-style-name="Visited_20_Internet_20_Link">https://conference.bufata-et.de/dom-8ir-bg3-l6w</text:a></text:p>
                </text:list-item>
              </text:list>
            </text:list-item>
            <text:list-item>
              <text:p text:style-name="List_20_1_Content"> Stadtrallye</text:p>
              <text:list text:style-name="List_20_1">
                <text:list-item>
                  <text:p text:style-name="List_20_1_Content"> Dokument-PDf: <text:a xlink:type="simple" xlink:href="https://wiki.bufata-et.de/tagungen/2021-sose-nuernberg/stadtrallye_bufata_et_nuernberg_2021.pdf" text:style-name="Internet_20_link" text:visited-style-name="Visited_20_Internet_20_Link">stadtrallye_bufata_et_nuernberg_2021.pdf</text:a></text:p>
                </text:list-item>
                <text:list-item>
                  <text:p text:style-name="List_20_1_Content"> Dokument-Word: <text:a xlink:type="simple" xlink:href="https://wiki.bufata-et.de/tagungen/2021-sose-nuernberg/stadtrallye_bufata_et_nuernberg_2021a.docx" text:style-name="Internet_20_link" text:visited-style-name="Visited_20_Internet_20_Link">stadtrallye_bufata_et_nuernberg_2021a.docx</text:a></text:p>
                </text:list-item>
                <text:list-item>
                  <text:p text:style-name="List_20_1_Content"> Abgabe an folgende Mail: konrathma60164@th-nuernberg.de</text:p>
                </text:list-item>
              </text:list>
            </text:list-item>
            <text:list-item>
              <text:p text:style-name="List_20_1_Content"> Abendprogramm</text:p>
            </text:list-item>
            <text:list-item>
              <text:p text:style-name="List_20_1_Content"> <text:a xlink:type="simple" xlink:href="https://wiki.bufata-et.de/tagungen/2021-sose-nuernberg/vortrag_finance_4_0" text:style-name="Internet_20_link" text:visited-style-name="Visited_20_Internet_20_Link">Vortrag_am_Freitag</text:a></text:p>
            </text:list-item>
            <text:list-item>
              <text:p text:style-name="List_20_1_Content"> <text:a xlink:type="simple" xlink:href="https://wiki.bufata-et.de/tagungen/2021-sose-nuernberg/blue_engineering" text:style-name="Internet_20_link" text:visited-style-name="Visited_20_Internet_20_Link">Vortrag_am_Samstag</text:a></text:p>
            </text:list-item>
          </text:list>
        </text:list-item>
        <text:list-item>
          <text:p text:style-name="List_20_1_Content"> Abendprogramm</text:p>
          <text:list text:style-name="List_20_1">
            <text:list-item>
              <text:p text:style-name="List_20_1_Content"> <text:a xlink:type="simple" xlink:href="https://wiki.bufata-et.de/tagungen/2021-sose-nuernberg/pubquiz" text:style-name="Internet_20_link" text:visited-style-name="Visited_20_Internet_20_Link">Das PubQuiz</text:a></text:p>
              <text:list text:style-name="List_20_1">
                <text:list-item>
                  <text:p text:style-name="List_20_1_Content"> Pubquiz Heute am Donnerstag </text:p>
                </text:list-item>
              </text:list>
            </text:list-item>
            <text:list-item>
              <text:p text:style-name="List_20_1_Content_Last"> Discord <text:a xlink:type="simple" xlink:href="https://discord.gg/zH5HwE24Yg" text:style-name="Internet_20_link" text:visited-style-name="Visited_20_Internet_20_Link">https://discord.gg/zH5HwE24Yg</text:a></text:p>
            </text:list-item>
          </text:list>
        </text:list-item>
      </text:list>
      <text:h text:style-name="Heading_20_2" text:outline-level="2"><text:bookmark-start text:name="__RefHeading___unsere-unterstuetzer_5"/><text:bookmark-start text:name="unsere-unterstuetzer"/>Unsere Unterstützer<text:bookmark-end text:name="__RefHeading___unsere-unterstuetzer_5"/><text:bookmark-end text:name="unsere-unterstuetzer"/></text:h>
      <text:p text:style-name="Text_20_body">&lt;html&gt;
&lt;a href=„<text:a xlink:type="simple" xlink:href="https://www.springer.com/de/technik/elektrotechnik-elektronik/lehrbuecher?utm_medium=social&amp;utm_source=bufata_et_stud&amp;utm_campaign=102_rump02&amp;utm_content=lpelektrotechnik_052021" text:style-name="Internet_20_link" text:visited-style-name="Visited_20_Internet_20_Link">https://www.springer.com/de/technik/elektrotechnik-elektronik/lehrbuecher?utm_medium=social&amp;utm_source=bufata_et_stud&amp;utm_campaign=102_rump02&amp;utm_content=lpelektrotechnik_052021</text:a>“ class=„media“ title=„tagungen:2020-wise-berlin:75335_banner-fachschaftstagung-elektrotechnik_336x280px_final.jpg“&gt;&lt;img src=„/_media/tagungen/2020-wise-berlin/75335_banner-fachschaftstagung-elektrotechnik_336x280px_final.jpg?w=400&amp;amp;tok=d19fc2“ class=„media“ title=„Springer-Verlag“ alt=„Springer-Verlag“ width=„400“&gt;&lt;/a&gt;
&lt;/html&gt;</text:p>
      <text:p text:style-name="Text_20_body"><draw:frame draw:style-name="media" draw:name="0" text:anchor-type="as-char" draw:z-index="0" svg:width="10.583333333333cm" svg:height="8.8547222222222cm"><draw:image xlink:href="Pictures/2dab80ca3f71c910b8d64a10cf1290f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08::01:09</meta:creation-date>
    <dc:creator>Generated</dc:creator>
    <dc:date>2026-08-10T08::01:09</dc:date>
    <dc:language>en-US</dc:language>
    <meta:editing-cycles>1</meta:editing-cycles>
    <meta:editing-duration>PT0S</meta:editing-duration>
    <dc:title>tagungen:2021-sose-nuernberg:start</dc:title>
  </office:meta>
</office:document-meta>
</file>