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2519427c9e06c9ecc8008ecf1c06cf.png"/>
  <manifest:file-entry manifest:media-type="image/png" manifest:full-path="Pictures/0c0b510a7eabd7d2913fa3c356bca7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2-wise-mannheim:anfahrt"/><text:bookmark-start text:name="__RefHeading___anfahrt-zur-sporthalleunterkunft_1"/><text:bookmark-start text:name="anfahrt-zur-sporthalleunterkunft"/>Anfahrt zur Sporthalle/Unterkunft<text:bookmark-end text:name="__RefHeading___anfahrt-zur-sporthalleunterkunft_1"/><text:bookmark-end text:name="anfahrt-zur-sporthalleunterkunft"/></text:h>
      <text:p text:style-name="Text_20_body"><draw:frame draw:style-name="media" draw:name="0" text:anchor-type="as-char" draw:z-index="0" svg:width="15.875cm" svg:height="7.8518435251799cm"><draw:image xlink:href="Pictures/192519427c9e06c9ecc8008ecf1c06cf.png" xlink:type="simple" xlink:show="embed" xlink:actuate="onLoad"/></draw:frame>
<draw:frame draw:style-name="media" draw:name="1" text:anchor-type="as-char" draw:z-index="1" svg:width="10.583333333333cm" svg:height="8.1410256410256cm"><draw:image xlink:href="Pictures/0c0b510a7eabd7d2913fa3c356bca789.png" xlink:type="simple" xlink:show="embed" xlink:actuate="onLoad"/></draw:frame></text:p>
      <text:p text:style-name="Text_20_body">Maps: <text:a xlink:type="simple" xlink:href="https://www.google.de/maps/place/49%C2%B028&amp;#39;41.5%22N+8%C2%B029&amp;#39;57.9%22E" text:style-name="Internet_20_link" text:visited-style-name="Visited_20_Internet_20_Link">49.47818043495223, 8.499412871146617</text:a></text:p>
      <text:h text:style-name="Heading_20_2" text:outline-level="2"><text:bookmark-start text:name="__RefHeading___oepnv_2"/><text:bookmark-start text:name="oepnv"/>ÖPNV<text:bookmark-end text:name="__RefHeading___oepnv_2"/><text:bookmark-end text:name="oepnv"/></text:h>
      <text:p text:style-name="Text_20_body">Vom Mannheim Hbf aus mit der Strab 6 Richtung Neuostheim/SAP Arena, oder der Strab 9 Richtung Neuostheim zur Haltestelle „Luisenpark/Technoseum“ fahren und dann zu Fuß der Theodor-Heuss-Anlage weiter bis zur Sporthalle folgen. </text:p>
      <text:h text:style-name="Heading_20_2" text:outline-level="2"><text:bookmark-start text:name="__RefHeading___auto_3"/><text:bookmark-start text:name="auto"/>Auto<text:bookmark-end text:name="__RefHeading___auto_3"/><text:bookmark-end text:name="auto"/></text:h>
      <text:p text:style-name="Text_20_body">Der A6 bis zum Kreuz Viernheim fahren und die Abfahrt auf die B38 nehmen. Diese dann bis zur Kolpingstraße folgen und auf Selbige einbiegen.
Dem Straßenverlauf dann bis zur Sporthalle folgen. Die Kolpingstraße geht erst in die „oberer Luisenpark“ Straße und dann in die „Theodor-Heuss-Anlage“ Straße über.
Die Sporthalle liegt auf der Ecke Theodor-Heuss-Anlage/Gartenschauweg</text:p>
      <text:h text:style-name="Heading_20_2" text:outline-level="2"><text:bookmark-start text:name="__RefHeading___boot_4"/><text:bookmark-start text:name="boot"/>Boot<text:bookmark-end text:name="__RefHeading___boot_4"/><text:bookmark-end text:name="boot"/></text:h>
      <text:h text:style-name="Heading_20_3" text:outline-level="3"><text:bookmark-start text:name="__RefHeading___aus-richtung-heidelberg-kommend_5"/><text:bookmark-start text:name="aus-richtung-heidelberg-kommend"/>Aus Richtung Heidelberg kommend:<text:bookmark-end text:name="__RefHeading___aus-richtung-heidelberg-kommend_5"/><text:bookmark-end text:name="aus-richtung-heidelberg-kommend"/></text:h>
      <text:p text:style-name="Text_20_body">Ihr fahrt Stromabwärts bis zum Abzweig Neckarkanal, danach den Kanal weiter Stromabwärts bis zur Schleuse Freudenheim fahren.
Nach erfolgter Schleusung bis zur Neckarmündung weiterfahren und den Neckar 200m Stromaufwärts bis zum Anlieger Fernmeldeturm (Steuerbord) folgen. Dort angekommen das Boot verlassen und zu Fuß durch den Luisenpark in südwestlicher Richtung bis zur Haltestelle Luisenpark/Technoseum. Der Straße „Theodor-Heuss-Anlage“ bis zur Sporthalle weiter folgen und ihr seid schon da.</text:p>
      <text:h text:style-name="Heading_20_3" text:outline-level="3"><text:bookmark-start text:name="__RefHeading___aus-richtung-frankfurt-kommend_6"/><text:bookmark-start text:name="aus-richtung-frankfurt-kommend"/>Aus Richtung Frankfurt kommend:<text:bookmark-end text:name="__RefHeading___aus-richtung-frankfurt-kommend_6"/><text:bookmark-end text:name="aus-richtung-frankfurt-kommend"/></text:h>
      <text:p text:style-name="Text_20_body">Fahrt den Rhein Stromaufwärts bis zur Neckarmündung und folgt diesem weiter stromaufwärts bis zum Anlieger Fernmeldeturm (Steuerbord). Dort angekommen das Boot verlassen und zu Fuß durch den Luisenpark in südwestlicher Richtung bis zur Haltestelle Luisenpark/Technoseum. Der Straße „Theodor-Heuss-Anlage“ bis zur Sporthalle weiter folgen und ihr seid schon da.</text:p>
      <text:h text:style-name="Heading_20_3" text:outline-level="3"><text:bookmark-start text:name="__RefHeading___aus-richtung-karsruhe-kommend_7"/><text:bookmark-start text:name="aus-richtung-karsruhe-kommend"/>Aus Richtung Karsruhe kommend:<text:bookmark-end text:name="__RefHeading___aus-richtung-karsruhe-kommend_7"/><text:bookmark-end text:name="aus-richtung-karsruhe-kommend"/></text:h>
      <text:p text:style-name="Text_20_body">Den Rhein Stromabwärts bis zur Neckarmündung und folgt diesem weiter stromaufwärts bis zum Anlieger Fernmeldeturm (Steuerbord). Dort angekommen das Boot verlassen und zu Fuß durch den Luisenpark in südwestlicher Richtung bis zur Haltestelle Luisenpark/Technoseum. Der Straße „Theodor-Heuss-Anlage“ bis zur Sporthalle weiter folgen und ihr seid schon da.</text:p>
      <text:h text:style-name="Heading_20_2" text:outline-level="2"><text:bookmark-start text:name="__RefHeading___flugzeughubschrauber_8"/><text:bookmark-start text:name="flugzeughubschrauber"/>Flugzeug/Hubschrauber<text:bookmark-end text:name="__RefHeading___flugzeughubschrauber_8"/><text:bookmark-end text:name="flugzeughubschrauber"/></text:h>
      <text:p text:style-name="Text_20_body">Linienflüge sind derzeit aus der Richtung Sylt nach Mannheim möglich. Für Privatflüge hat der Flugplatz eine 1066m Landebahn (09/27).
In Mannheim angekommen, das Terminal verlassen und die Seckenheimer Landstraße bis zur Theodor-Heuss-Anlage folgen (etwa 1,5 km). </text:p>
      <text:h text:style-name="Heading_20_1" text:outline-level="1"><text:bookmark-start text:name="__RefHeading___anfahrt-zur-hochschule_9"/><text:bookmark-start text:name="anfahrt-zur-hochschule"/>Anfahrt zur Hochschule<text:bookmark-end text:name="__RefHeading___anfahrt-zur-hochschule_9"/><text:bookmark-end text:name="anfahrt-zur-hochschule"/></text:h>
      <text:p text:style-name="Text_20_body">Von der Sporthalle zu fuß zur Haltestelle „Luisenpark/Technoseum“ laufen und von dort mit der RNV 9 oder der RNV 6 bis zum Tattersall fahren.
Dort angekommen in die RNV 1 umsteigen und an der Haltestelle Hochschule aussteigen.
Alternativ kann die Hochschule auch gut zu fuß erreicht werden. Hierzu den RNV Schienen folgen, bis ihr eine Gelbe Brücke seht. Diese überqueren und  ihr seid bereits an der H-MA angek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3</meta:creation-date>
    <dc:creator>Generated</dc:creator>
    <dc:date>2026-09-13T07::22:13</dc:date>
    <dc:language>en-US</dc:language>
    <meta:editing-cycles>1</meta:editing-cycles>
    <meta:editing-duration>PT0S</meta:editing-duration>
    <dc:title>tagungen:2022-wise-mannheim:anfahrt</dc:title>
  </office:meta>
</office:document-meta>
</file>