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bf0648160e6049f12f0662d6da1890.png"/>
  <manifest:file-entry manifest:media-type="image/png" manifest:full-path="Pictures/ab6c734d26762c660cdcfbe37ab077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23-wise-muenchen:anfahrt"/><text:bookmark-start text:name="__RefHeading___anreise-zur-fachschaft_1"/><text:bookmark-start text:name="anreise-zur-fachschaft"/>Anreise zur Fachschaft<text:bookmark-end text:name="__RefHeading___anreise-zur-fachschaft_1"/><text:bookmark-end text:name="anreise-zur-fachschaft"/></text:h>
      <text:h text:style-name="Heading_20_4" text:outline-level="4"><text:bookmark-start text:name="__RefHeading___mit-dem-zug_2"/><text:bookmark-start text:name="mit-dem-zug"/>Mit dem Zug<text:bookmark-end text:name="__RefHeading___mit-dem-zug_2"/><text:bookmark-end text:name="mit-dem-zug"/></text:h>
      <text:list text:style-name="List_20_1" text:continue-numbering="false">
        <text:list-item>
          <text:p text:style-name="List_20_1_Content_First"> <text:a xlink:type="simple" xlink:href="https://www.mvg.de/aushangfahrplan/P8_H_HU_0.pdf" text:style-name="Internet_20_link" text:visited-style-name="Visited_20_Internet_20_Link"> Umgebungsplan HBF</text:a></text:p>
        </text:list-item>
        <text:list-item>
          <text:p text:style-name="List_20_1_Content"> München Hauptbahnhof aussteigen</text:p>
        </text:list-item>
        <text:list-item>
          <text:p text:style-name="List_20_1_Content"> Richtung Norden aus dem Bahnhof raus</text:p>
        </text:list-item>
        <text:list-item>
          <text:p text:style-name="List_20_1_Content"> Straßenbahn Haltestelle Hauptbahnhof Nord Linie 20/21/29 Richtung Westfriedhof, Moosach oder Hochschule München nehmen</text:p>
        </text:list-item>
        <text:list-item>
          <text:p text:style-name="List_20_1_Content"> Aussteigen Hochschule München (Lothstr.)</text:p>
        </text:list-item>
        <text:list-item>
          <text:p text:style-name="List_20_1_Content"> Großen Roten Würfel (Gebäude) finden und dort hinlaufen (Fahrtrichtung rechts)</text:p>
        </text:list-item>
        <text:list-item>
          <text:p text:style-name="List_20_1_Content_Last"> Wir sind das Aquarium</text:p>
        </text:list-item>
      </text:list>
      <text:h text:style-name="Heading_20_4" text:outline-level="4"><text:bookmark-start text:name="__RefHeading___mit-dem-fernbus_3"/><text:bookmark-start text:name="mit-dem-fernbus"/>Mit dem Fernbus<text:bookmark-end text:name="__RefHeading___mit-dem-fernbus_3"/><text:bookmark-end text:name="mit-dem-fernbus"/></text:h>
      <text:list text:style-name="List_20_1" text:continue-numbering="false">
        <text:list-item>
          <text:p text:style-name="List_20_1_Content_First"> Am ZOB München aussteigen</text:p>
        </text:list-item>
        <text:list-item>
          <text:p text:style-name="List_20_1_Content"> Richung S-Bahn laufen und beliebige Bahn Richtung HBF nehmen</text:p>
        </text:list-item>
        <text:list-item>
          <text:p text:style-name="List_20_1_Content"> Aussteigen Hauptbahnhof München</text:p>
        </text:list-item>
        <text:list-item>
          <text:p text:style-name="List_20_1_Content"> <text:a xlink:type="simple" xlink:href="https://www.mvg.de/aushangfahrplan/P8_H_HU_0.pdf" text:style-name="Internet_20_link" text:visited-style-name="Visited_20_Internet_20_Link"> Umgebungsplan HBF</text:a></text:p>
        </text:list-item>
        <text:list-item>
          <text:p text:style-name="List_20_1_Content"> Straßenbahn Haltestelle Hauptbahnhof oder Hauptbahnhof Nord suchen</text:p>
        </text:list-item>
        <text:list-item>
          <text:p text:style-name="List_20_1_Content"> Linie 20/21 Richtung Westfriedhof, Moosach oder Hochschule München nehmen</text:p>
        </text:list-item>
        <text:list-item>
          <text:p text:style-name="List_20_1_Content"> Aussteigen Hochschule München (Lothstr.)</text:p>
        </text:list-item>
        <text:list-item>
          <text:p text:style-name="List_20_1_Content_Last"> Großen Roten Würfel (Gebäude) finden und dort hinlaufen (Fahrtrichtung rechts)</text:p>
        </text:list-item>
      </text:list>
      <text:h text:style-name="Heading_20_4" text:outline-level="4"><text:bookmark-start text:name="__RefHeading___mit-dem-auto_4"/><text:bookmark-start text:name="mit-dem-auto"/>Mit dem Auto<text:bookmark-end text:name="__RefHeading___mit-dem-auto_4"/><text:bookmark-end text:name="mit-dem-auto"/></text:h>
      <text:list text:style-name="List_20_1" text:continue-numbering="false">
        <text:list-item>
          <text:p text:style-name="List_20_1_Content_First"> A8 und/oder A9 ist schonmal sehr gut…</text:p>
        </text:list-item>
        <text:list-item>
          <text:p text:style-name="List_20_1_Content"> Sonst: Navi </text:p>
        </text:list-item>
        <text:list-item>
          <text:p text:style-name="List_20_1_Content"> Adresse: Lothstr. 64, 80335 München</text:p>
        </text:list-item>
        <text:list-item>
          <text:p text:style-name="List_20_1_Content"> Es gibt Parkplätze in der Tiefgarage</text:p>
          <text:list text:style-name="List_20_1">
            <text:list-item>
              <text:p text:style-name="List_20_1_Content_Last"> Bitte bei der Orga bescheid geben, wir müssen manuell auf machen.</text:p>
            </text:list-item>
          </text:list>
        </text:list-item>
      </text:list>
      <text:h text:style-name="Heading_20_4" text:outline-level="4"><text:bookmark-start text:name="__RefHeading___mit-dem-flugzeug_5"/><text:bookmark-start text:name="mit-dem-flugzeug"/>Mit dem Flugzeug<text:bookmark-end text:name="__RefHeading___mit-dem-flugzeug_5"/><text:bookmark-end text:name="mit-dem-flugzeug"/></text:h>
      <text:list text:style-name="List_20_1" text:continue-numbering="false">
        <text:list-item>
          <text:p text:style-name="LastListParagraph_List_20_1_Content_First"> Nein </text:p>
        </text:list-item>
      </text:list>
      <text:h text:style-name="Heading_20_4" text:outline-level="4"><text:bookmark-start text:name="__RefHeading___mit-dem-boot_6"/><text:bookmark-start text:name="mit-dem-boot"/>Mit dem Boot<text:bookmark-end text:name="__RefHeading___mit-dem-boot_6"/><text:bookmark-end text:name="mit-dem-boot"/></text:h>
      <text:list text:style-name="List_20_1" text:continue-numbering="false">
        <text:list-item>
          <text:p text:style-name="List_20_1_Content_First"> Einfach die Isar hoch (vorsicht - gefährlich)</text:p>
        </text:list-item>
        <text:list-item>
          <text:p text:style-name="List_20_1_Content"> Irgendwo zwischen Wittelsbacher und Luipoldbrücke aussteigen</text:p>
        </text:list-item>
        <text:list-item>
          <text:p text:style-name="List_20_1_Content_Last"> Dann Fußläufig zur HM</text:p>
        </text:list-item>
      </text:list>
      <text:h text:style-name="Heading_20_3" text:outline-level="3"><text:bookmark-start text:name="__RefHeading___anreise-zum-hostel_7"/><text:bookmark-start text:name="anreise-zum-hostel"/>Anreise zum Hostel<text:bookmark-end text:name="__RefHeading___anreise-zum-hostel_7"/><text:bookmark-end text:name="anreise-zum-hostel"/></text:h>
      <text:h text:style-name="Heading_20_4" text:outline-level="4"><text:bookmark-start text:name="__RefHeading___mit-dem-zug_8"/><text:bookmark-start text:name="mit-dem-zug1"/>Mit dem Zug<text:bookmark-end text:name="__RefHeading___mit-dem-zug_8"/><text:bookmark-end text:name="mit-dem-zug1"/></text:h>
      <text:list text:style-name="List_20_1" text:continue-numbering="false">
        <text:list-item>
          <text:p text:style-name="List_20_1_Content_First"> <text:a xlink:type="simple" xlink:href="https://www.mvg.de/aushangfahrplan/P8_H_HU_0.pdf" text:style-name="Internet_20_link" text:visited-style-name="Visited_20_Internet_20_Link"> Umgebungsplan HBF</text:a></text:p>
        </text:list-item>
        <text:list-item>
          <text:p text:style-name="List_20_1_Content"> München Hauptbahnhof aussteigen</text:p>
        </text:list-item>
        <text:list-item>
          <text:p text:style-name="List_20_1_Content"> Im Bahnhof Richtung U1/U7 laufen</text:p>
        </text:list-item>
        <text:list-item>
          <text:p text:style-name="List_20_1_Content"> U-Bahn Richtung Olympia-Einkaufszentrum/Rotkreuzplatz nehmen</text:p>
        </text:list-item>
        <text:list-item>
          <text:p text:style-name="List_20_1_Content"> Aussteigen Rotkreuzplatz</text:p>
        </text:list-item>
        <text:list-item>
          <text:p text:style-name="List_20_1_Content_Last"> Danach fußläufig zur Jugendherberge </text:p>
        </text:list-item>
      </text:list>
      <text:p text:style-name="Text_20_body"><draw:frame draw:style-name="media" draw:name="0" text:anchor-type="as-char" draw:z-index="0" svg:width="10.583333333333cm" svg:height="5.821915473756cm"><draw:image xlink:href="Pictures/d0bf0648160e6049f12f0662d6da1890.png" xlink:type="simple" xlink:show="embed" xlink:actuate="onLoad"/></draw:frame></text:p>
      <text:h text:style-name="Heading_20_4" text:outline-level="4"><text:bookmark-start text:name="__RefHeading___mit-dem-fernbus_9"/><text:bookmark-start text:name="mit-dem-fernbus1"/>Mit dem Fernbus<text:bookmark-end text:name="__RefHeading___mit-dem-fernbus_9"/><text:bookmark-end text:name="mit-dem-fernbus1"/></text:h>
      <text:list text:style-name="List_20_1" text:continue-numbering="false">
        <text:list-item>
          <text:p text:style-name="List_20_1_Content_First"> Am ZOB München aussteigen</text:p>
        </text:list-item>
        <text:list-item>
          <text:p text:style-name="List_20_1_Content"> Richung S-Bahn laufen und beliebige Bahn Stadtauswärts nehmen</text:p>
        </text:list-item>
        <text:list-item>
          <text:p text:style-name="List_20_1_Content"> Aussteigen Hirschgarten</text:p>
        </text:list-item>
        <text:list-item>
          <text:p text:style-name="List_20_1_Content"> Bus Linie 62 (Auf der Brücke) Richtung Rotkreuzplatz U nehmen </text:p>
        </text:list-item>
        <text:list-item>
          <text:p text:style-name="List_20_1_Content"> Aussteigen Winthirplatz</text:p>
        </text:list-item>
        <text:list-item>
          <text:p text:style-name="List_20_1_Content_Last"> Großen Roten Würfel (Gebäude) finden und dort hinlaufen (Fahrtrichtung rechts)</text:p>
        </text:list-item>
      </text:list>
      <text:p text:style-name="Text_20_body"><draw:frame draw:style-name="media" draw:name="1" text:anchor-type="as-char" draw:z-index="1" svg:width="10.583333333333cm" svg:height="10.249342537804cm"><draw:image xlink:href="Pictures/ab6c734d26762c660cdcfbe37ab077a6.png" xlink:type="simple" xlink:show="embed" xlink:actuate="onLoad"/></draw:frame></text:p>
      <text:h text:style-name="Heading_20_4" text:outline-level="4"><text:bookmark-start text:name="__RefHeading___mit-dem-auto_10"/><text:bookmark-start text:name="mit-dem-auto1"/>Mit dem Auto<text:bookmark-end text:name="__RefHeading___mit-dem-auto_10"/><text:bookmark-end text:name="mit-dem-auto1"/></text:h>
      <text:list text:style-name="List_20_1" text:continue-numbering="false">
        <text:list-item>
          <text:p text:style-name="List_20_1_Content_First"> A8 und/oder A9 ist schonmal sehr gut…</text:p>
        </text:list-item>
        <text:list-item>
          <text:p text:style-name="List_20_1_Content"> Sonst: Navi </text:p>
        </text:list-item>
        <text:list-item>
          <text:p text:style-name="List_20_1_Content"> Adresse: Winthirpl. 8, 80639 München</text:p>
        </text:list-item>
        <text:list-item>
          <text:p text:style-name="List_20_1_Content"> Es gibt Parkplätze in der Tiefgarage der <text:span text:style-name="Strong_20_Emphasis">Hochschule</text:span></text:p>
        </text:list-item>
        <text:list-item>
          <text:p text:style-name="List_20_1_Content_Last"> Die Jugendherberge liegt Parklizenzbereich. Im öffentlichen Parkraum gibt es kostenpflichtige Parkplätze (11€/Tag).</text:p>
        </text:list-item>
      </text:list>
      <text:h text:style-name="Heading_20_4" text:outline-level="4"><text:bookmark-start text:name="__RefHeading___mit-dem-flugzeug_11"/><text:bookmark-start text:name="mit-dem-flugzeug1"/>Mit dem Flugzeug<text:bookmark-end text:name="__RefHeading___mit-dem-flugzeug_11"/><text:bookmark-end text:name="mit-dem-flugzeug1"/></text:h>
      <text:list text:style-name="List_20_1" text:continue-numbering="false">
        <text:list-item>
          <text:p text:style-name="LastListParagraph_List_20_1_Content_First"> Nein </text:p>
        </text:list-item>
      </text:list>
      <text:h text:style-name="Heading_20_4" text:outline-level="4"><text:bookmark-start text:name="__RefHeading___mit-dem-boot_12"/><text:bookmark-start text:name="mit-dem-boot1"/>Mit dem Boot<text:bookmark-end text:name="__RefHeading___mit-dem-boot_12"/><text:bookmark-end text:name="mit-dem-boot1"/></text:h>
      <text:list text:style-name="List_20_1" text:continue-numbering="false">
        <text:list-item>
          <text:p text:style-name="List_20_1_Content_First"> Einfach die Isar hoch</text:p>
        </text:list-item>
        <text:list-item>
          <text:p text:style-name="List_20_1_Content"> Irgendwo zwischen Wittelsbacher und Luipoldbrücke aussteigen</text:p>
        </text:list-item>
        <text:list-item>
          <text:p text:style-name="List_20_1_Content_Last"> Dann Fußläufig zum Hoste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4::48:49</meta:creation-date>
    <dc:creator>Generated</dc:creator>
    <dc:date>2026-09-04T14::48:49</dc:date>
    <dc:language>en-US</dc:language>
    <meta:editing-cycles>1</meta:editing-cycles>
    <meta:editing-duration>PT0S</meta:editing-duration>
    <dc:title>tagungen:2023-wise-muenchen:anfahrt</dc:title>
  </office:meta>
</office:document-meta>
</file>