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8303b5dfe1eab979463325e3eae2cc.jpg"/>
  <manifest:file-entry manifest:media-type="image/jpeg" manifest:full-path="Pictures/165dbdcc56efad41c49db2487b8c34da.jpg"/>
  <manifest:file-entry manifest:media-type="image/png" manifest:full-path="Pictures/ae531f929b8104a9c354f15401597032.png"/>
  <manifest:file-entry manifest:media-type="image/png" manifest:full-path="Pictures/5d22adaf4cc1d75767bbefee55f07c92.png"/>
  <manifest:file-entry manifest:media-type="image/png" manifest:full-path="Pictures/f6fb69d866e83e3ba122e88d35325609.png"/>
  <manifest:file-entry manifest:media-type="image/png" manifest:full-path="Pictures/c366200545150a300938f3cfcf113bff.png"/>
  <manifest:file-entry manifest:media-type="image/png" manifest:full-path="Pictures/d907243d18406e28d93353180e865891.png"/>
  <manifest:file-entry manifest:media-type="image/jpeg" manifest:full-path="Pictures/05d28feedf42e22a54d0acd32f0a99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3-wise-muenchen:start"/><text:bookmark-start text:name="__RefHeading___bufata-an-der-hochschule-muenchentu-muenchen_1"/><text:bookmark-start text:name="bufata-an-der-hochschule-muenchentu-muenchen"/>93. BuFaTa an der Hochschule München/TU München<text:bookmark-end text:name="__RefHeading___bufata-an-der-hochschule-muenchentu-muenchen_1"/><text:bookmark-end text:name="bufata-an-der-hochschule-muenchentu-muenchen"/></text:h>
      <text:list text:style-name="List_20_1" text:continue-numbering="false">
        <text:list-item>
          <text:p text:style-name="List_20_1_Content_First"> vorherige Tagung: <text:a xlink:type="simple" xlink:href="https://wiki.bufata-et.de/tagungen/2023-sose-ulm/start" text:style-name="Internet_20_link" text:visited-style-name="Visited_20_Internet_20_Link">Sommer 2023: 92. BuFaTa an der Uni Ulm</text:a></text:p>
        </text:list-item>
        <text:list-item>
          <text:p text:style-name="List_20_1_Content_Last"> folgende Tagung: <text:a xlink:type="simple" xlink:href="https://wiki.bufata-et.de/tagungen/2024-sose-nuernberg/start" text:style-name="Internet_20_link" text:visited-style-name="Visited_20_Internet_20_Link">Sommer 2024: 94. BuFaTa an der TH Nürnberg</text:a></text:p>
        </text:list-item>
      </text:list>
      <text:p text:style-name="Text_20_body"><draw:frame draw:style-name="media" draw:name="Von HochschuleMünchen - Eigenes Werk, CC BY-SA 4.0, https://commons.wikimedia.org/w/index.php?curid=54925279 Legend" text:anchor-type="as-char" draw:z-index="0" svg:width="11.90625cm"><draw:text-box><text:p text:style-name="legendcenter"><draw:frame draw:style-name="media" draw:name="Von HochschuleMünchen - Eigenes Werk, CC BY-SA 4.0, https://commons.wikimedia.org/w/index.php?curid=54925279" text:anchor-type="as-char" draw:z-index="0" svg:width="11.90625cm" svg:height="7.9375cm"><draw:image xlink:href="Pictures/b68303b5dfe1eab979463325e3eae2cc.jpg" xlink:type="simple" xlink:show="embed" xlink:actuate="onLoad"/></draw:frame>Von HochschuleMünchen - Eigenes Werk, CC BY-SA 4.0, https://commons.wikimedia.org/w/index.php?curid=54925279</text:p></draw:text-box></draw:frame>   <draw:frame draw:style-name="media" draw:name="Von Rufus46 - Eigenes Werk, CC BY-SA 3.0, https://commons.wikimedia.org/w/index.php?curid=999340 Legend" text:anchor-type="as-char" draw:z-index="0" svg:width="5.2916666666667cm" style:rel-width="100%"><draw:text-box><text:p text:style-name="legendcenter"><draw:frame draw:style-name="media" draw:name="Von Rufus46 - Eigenes Werk, CC BY-SA 3.0, https://commons.wikimedia.org/w/index.php?curid=999340" text:anchor-type="as-char" draw:z-index="1" svg:width="5.2916666666667cm" style:rel-width="100%" svg:height="8.2682291666667cm" style:rel-height="scale"><draw:image xlink:href="Pictures/165dbdcc56efad41c49db2487b8c34da.jpg" xlink:type="simple" xlink:show="embed" xlink:actuate="onLoad"/></draw:frame>Von Rufus46 - Eigenes Werk, CC BY-SA 3.0, https://commons.wikimedia.org/w/index.php?curid=999340</text:p></draw:text-box></draw:frame></text:p>
      <text:p text:style-name="Text_20_body">Von HochschuleMünchen - Eigenes Werk, CC BY-SA 4.0, <text:a xlink:type="simple" xlink:href="https://commons.wikimedia.org/w/index.php?curid=54925279" text:style-name="Internet_20_link" text:visited-style-name="Visited_20_Internet_20_Link">https://commons.wikimedia.org/w/index.php?curid=54925279</text:a>
Von Rufus46 - Eigenes Werk, CC BY-SA 3.0, <text:a xlink:type="simple" xlink:href="https://commons.wikimedia.org/w/index.php?curid=999340" text:style-name="Internet_20_link" text:visited-style-name="Visited_20_Internet_20_Link">https://commons.wikimedia.org/w/index.php?curid=999340</text:a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27.10. bis 31.10.2023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Fachschaft 04, Lothstraße 64, 80335 München</text:p>
        </text:list-item>
        <text:list-item>
          <text:p text:style-name="List_20_1_Content"> erster Anlaufpunkt: </text:p>
          <text:list text:style-name="List_20_1">
            <text:list-item>
              <text:p text:style-name="List_20_1_Content"> zwischen 14 Uhr und 15:30 DJH Jugendherberge München City, Winthirpl. 8, 80639 München</text:p>
            </text:list-item>
            <text:list-item>
              <text:p text:style-name="List_20_1_Content"> die restliche Zeit: FS Büro</text:p>
            </text:list-item>
          </text:list>
        </text:list-item>
        <text:list-item>
          <text:p text:style-name="List_20_1_Content"> FS Büro: R0.067, Lothstraße 64, 80335 München</text:p>
        </text:list-item>
        <text:list-item>
          <text:p text:style-name="List_20_1_Content"> <text:span text:style-name="Strong_20_Emphasis">Orga-Kontakt</text:span>: bufata@fs04.ee.hm.edu</text:p>
        </text:list-item>
        <text:list-item>
          <text:p text:style-name="List_20_1_Content"> <text:a xlink:type="simple" xlink:href="https://w3-mediapool.hm.edu/mediapool/media/dachmarke/dm_transfer/importueberarbeitet/anfahrtsskizzen/lothstr.pdf" text:style-name="Internet_20_link" text:visited-style-name="Visited_20_Internet_20_Link">Lageplan</text:a></text:p>
        </text:list-item>
        <text:list-item>
          <text:p text:style-name="List_20_1_Content"> <text:a xlink:type="simple" xlink:href="https://wiki.bufata-et.de/tagungen/2023-wise-muenchen/anfahrt" text:style-name="Internet_20_link" text:visited-style-name="Visited_20_Internet_20_Link">Anfahrt &amp; Parken</text:a></text:p>
        </text:list-item>
        <text:list-item>
          <text:p text:style-name="List_20_1_Content"> <text:a xlink:type="simple" xlink:href="https://wiki.bufata-et.de/tagungen/2023-wise-muenchen/pendeln" text:style-name="Internet_20_link" text:visited-style-name="Visited_20_Internet_20_Link">Pendeln zwischen HM und DJH</text:a></text:p>
        </text:list-item>
        <text:list-item>
          <text:p text:style-name="List_20_1_Content"> <text:a xlink:type="simple" xlink:href="https://wiki.bufata-et.de/tagungen/2023-wise-muenchen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23-wise-muenchen/tagungsheft" text:style-name="Internet_20_link" text:visited-style-name="Visited_20_Internet_20_Link">Tagungsheft</text:a></text:p>
        </text:list-item>
        <text:list-item>
          <text:p text:style-name="List_20_1_Content_Last"> <text:a xlink:type="simple" xlink:href="https://wiki.bufata-et.de/tagungen/2023-wise-muenchen/bmbf-kurzinformationen_ergebnisse" text:style-name="Internet_20_link" text:visited-style-name="Visited_20_Internet_20_Link">Veröffentlichte Dokumen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3-wise-muenchen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3-wise-muenchen/vorlaeufiger-zeitplan" text:style-name="Internet_20_link" text:visited-style-name="Visited_20_Internet_20_Link">vorläufiger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3-wise-muenchen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3-wise-muenche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3-wise-muenchen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3-wise-muenchen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3-wise-muenchen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3-wise-muenchen/nachbereitung-arbeitskreise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3-wise-muenchen/vortrag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3-wise-muenchen/exkursion" text:style-name="Internet_20_link" text:visited-style-name="Visited_20_Internet_20_Link">Exkursionen</text:a></text:p>
            </text:list-item>
            <text:list-item>
              <text:p text:style-name="List_20_1_Content"> <text:a xlink:type="simple" xlink:href="https://wiki.bufata-et.de/tagungen/2023-wise-muenchen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3-wise-muenchen/abendprogramm" text:style-name="Internet_20_link" text:visited-style-name="Visited_20_Internet_20_Link">Abendprogramm</text:a></text:p>
            </text:list-item>
          </text:list>
        </text:list-item>
      </text:list>
      <text:h text:style-name="Heading_20_3" text:outline-level="3"><text:bookmark-start text:name="__RefHeading___unterstuetzende_5"/><text:bookmark-start text:name="unterstuetzende"/>Unterstützende<text:bookmark-end text:name="__RefHeading___unterstuetzende_5"/><text:bookmark-end text:name="unterstuetzende"/></text:h>
      <text:p text:style-name="Text_20_body"><draw:frame draw:style-name="media" draw:name="2" text:anchor-type="as-char" draw:z-index="2" svg:width="7.9375cm" style:rel-width="100%" svg:height="3.4713333333333cm" style:rel-height="scale"><draw:image xlink:href="Pictures/ae531f929b8104a9c354f15401597032.png" xlink:type="simple" xlink:show="embed" xlink:actuate="onLoad"/></draw:frame>
<draw:frame draw:style-name="media" draw:name="3" text:anchor-type="as-char" draw:z-index="3" svg:width="7.9375cm" style:rel-width="100%" svg:height="3.1433404558405cm" style:rel-height="scale"><draw:image xlink:href="Pictures/5d22adaf4cc1d75767bbefee55f07c92.png" xlink:type="simple" xlink:show="embed" xlink:actuate="onLoad"/></draw:frame>
<draw:frame draw:style-name="media" draw:name="4" text:anchor-type="as-char" draw:z-index="4" svg:width="7.9375cm" style:rel-width="100%" svg:height="2.2662623066104cm" style:rel-height="scale"><draw:image xlink:href="Pictures/f6fb69d866e83e3ba122e88d35325609.png" xlink:type="simple" xlink:show="embed" xlink:actuate="onLoad"/></draw:frame>
<draw:frame draw:style-name="media" draw:name="5" text:anchor-type="as-char" draw:z-index="5" svg:width="7.9375cm" style:rel-width="100%" svg:height="1.7638888888889cm" style:rel-height="scale"><draw:image xlink:href="Pictures/c366200545150a300938f3cfcf113bff.png" xlink:type="simple" xlink:show="embed" xlink:actuate="onLoad"/></draw:frame>
<draw:frame draw:style-name="media" draw:name="6" text:anchor-type="as-char" draw:z-index="6" svg:width="7.9375cm" style:rel-width="100%" svg:height="2.0549225159526cm" style:rel-height="scale"><draw:image xlink:href="Pictures/d907243d18406e28d93353180e865891.png" xlink:type="simple" xlink:show="embed" xlink:actuate="onLoad"/></draw:frame>
<draw:frame draw:style-name="media" draw:name="7" text:anchor-type="as-char" draw:z-index="7" svg:width="7.9375cm" style:rel-width="100%" svg:height="5.6310300794552cm" style:rel-height="scale"><draw:image xlink:href="Pictures/05d28feedf42e22a54d0acd32f0a99f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6:45</meta:creation-date>
    <dc:creator>Generated</dc:creator>
    <dc:date>2026-09-13T10::16:45</dc:date>
    <dc:language>en-US</dc:language>
    <meta:editing-cycles>1</meta:editing-cycles>
    <meta:editing-duration>PT0S</meta:editing-duration>
    <dc:title>tagungen:2023-wise-muenchen:start</dc:title>
  </office:meta>
</office:document-meta>
</file>