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536cbe1afbbfa2625b403108a8ee07.jpg"/>
  <manifest:file-entry manifest:media-type="image/png" manifest:full-path="Pictures/ae531f929b8104a9c354f15401597032.png"/>
  <manifest:file-entry manifest:media-type="image/png" manifest:full-path="Pictures/6c489dea1f4d2b06c4f1249ab7d0b269.png"/>
  <manifest:file-entry manifest:media-type="image/jpeg" manifest:full-path="Pictures/05d28feedf42e22a54d0acd32f0a99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sose-nuernberg:start"/><text:bookmark-start text:name="__RefHeading___bufata-an-der-th-nuernberg_1"/><text:bookmark-start text:name="bufata-an-der-th-nuernberg"/>94. BuFaTa an der TH Nürnberg<text:bookmark-end text:name="__RefHeading___bufata-an-der-th-nuernberg_1"/><text:bookmark-end text:name="bufata-an-der-th-nuernberg"/></text:h>
      <text:list text:style-name="List_20_1" text:continue-numbering="false">
        <text:list-item>
          <text:p text:style-name="List_20_1_Content_First"> vorherige Tagung: <text:a xlink:type="simple" xlink:href="https://wiki.bufata-et.de/tagungen/2023-wise-muenchen/start" text:style-name="Internet_20_link" text:visited-style-name="Visited_20_Internet_20_Link">Winter 2023: 93. BuFaTa an der Hochschule München/TU München</text:a></text:p>
        </text:list-item>
        <text:list-item>
          <text:p text:style-name="List_20_1_Content_Last"> folgende Tagung: <text:a xlink:type="simple" xlink:href="https://wiki.bufata-et.de/tagungen/2024-wise-kiel/start" text:style-name="Internet_20_link" text:visited-style-name="Visited_20_Internet_20_Link">Winter 2024: 95. BuFaTa an der CAU Kiel</text:a></text:p>
        </text:list-item>
      </text:list>
      <text:p text:style-name="Text_20_body"><draw:frame draw:style-name="medialeft" draw:name="Von TH Nürnberg - https://www.th-nuernberg.de/fileadmin/global/Bilderpool_KOM/Standorte/Standortbild/171958_8_3_W.jpg Legend" text:anchor-type="paragraph" draw:z-index="0" svg:width="13.229166666667cm"><draw:text-box><text:p text:style-name="legendcenter"><draw:frame draw:style-name="medialeft" draw:name="Von TH Nürnberg - https://www.th-nuernberg.de/fileadmin/global/Bilderpool_KOM/Standorte/Standortbild/171958_8_3_W.jpg" text:anchor-type="paragraph" draw:z-index="0" svg:width="13.229166666667cm" svg:height="4.9609375cm"><draw:image xlink:href="Pictures/2b536cbe1afbbfa2625b403108a8ee07.jpg" xlink:type="simple" xlink:show="embed" xlink:actuate="onLoad"/></draw:frame>Von TH Nürnberg - https://www.th-nuernberg.de/fileadmin/global/Bilderpool_KOM/Standorte/Standortbild/171958_8_3_W.jpg</text:p></draw:text-box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29.05. bis 02.06.2024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TH Nürnberg</text:p>
          <text:list text:style-name="List_20_1">
            <text:list-item>
              <text:p text:style-name="List_20_1_Content"> FS Büro: WK.202, Wassertorstr. 6, 90489 Nürnberg</text:p>
            </text:list-item>
            <text:list-item>
              <text:p text:style-name="List_20_1_Content"> <text:span text:style-name="Strong_20_Emphasis">Tagungsort:</text:span> Bahnhofstraße 87, 90402 Nürnberg, Gebäude BL </text:p>
            </text:list-item>
            <text:list-item>
              <text:p text:style-name="List_20_1_Content_Last"> E-Mail: <text:a xlink:type="simple" xlink:href="mailto:efi-fachschaft@th-nuernberg.de" text:style-name="Internet_20_link" text:visited-style-name="Visited_20_Internet_20_Link">efi-fachschaft@th-nuernberg.de</text:a> mit Betreff [BuFaTaTHN]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4-sose-nuernberg/anfahrt" text:style-name="Internet_20_link" text:visited-style-name="Visited_20_Internet_20_Link">Anfahrt</text:a></text:p>
        </text:list-item>
        <text:list-item>
          <text:p text:style-name="List_20_1_Content"> <text:a xlink:type="simple" xlink:href="https://wiki.bufata-et.de/tagungen/2024-sose-nuernberg/packliste" text:style-name="Internet_20_link" text:visited-style-name="Visited_20_Internet_20_Link">Packliste</text:a></text:p>
        </text:list-item>
        <text:list-item>
          <text:p text:style-name="List_20_1_Content_Last"> <text:a xlink:type="simple" xlink:href="https://wiki.bufata-et.de/tagungen/2024-sose-nuernberg/bmbf-kurzinformationen_ergebnisse" text:style-name="Internet_20_link" text:visited-style-name="Visited_20_Internet_20_Link">Veröffentlichte Dokumen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4-sose-nuernberg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4-sose-nuernberg/vorlaeufiger-zeitplan" text:style-name="Internet_20_link" text:visited-style-name="Visited_20_Internet_20_Link">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4-sose-nuernberg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4-sose-nuernberg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4-sose-nuernberg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4-sose-nuernberg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4-sose-nuernberg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4-sose-nuernberg/nachbereitung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4-sose-nuernberg/vortrag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4-sose-nuernberg/exkursion" text:style-name="Internet_20_link" text:visited-style-name="Visited_20_Internet_20_Link">Exkursionen</text:a></text:p>
            </text:list-item>
            <text:list-item>
              <text:p text:style-name="List_20_1_Content"> <text:a xlink:type="simple" xlink:href="https://wiki.bufata-et.de/tagungen/2024-sose-nuernberg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4-sose-nuernberg/abendprogramm" text:style-name="Internet_20_link" text:visited-style-name="Visited_20_Internet_20_Link">Abendprogramm</text:a></text:p>
            </text:list-item>
          </text:list>
        </text:list-item>
      </text:list>
      <text:h text:style-name="Heading_20_2" text:outline-level="2"><text:bookmark-start text:name="__RefHeading___unterstuetzung_5"/><text:bookmark-start text:name="unterstuetzung"/>Unterstützung<text:bookmark-end text:name="__RefHeading___unterstuetzung_5"/><text:bookmark-end text:name="unterstuetzung"/></text:h>
      <text:p text:style-name="Text_20_body"><draw:a xlink:type="simple" xlink:href="https://www.infineon.com"><draw:frame draw:style-name="media" draw:name="https://www.infineon.com Legend" text:anchor-type="as-char" draw:z-index="0" svg:width="10.583333333333cm"><draw:text-box><text:p text:style-name="legendcenter"><draw:frame draw:style-name="media" draw:name="https://www.infineon.com" text:anchor-type="as-char" draw:z-index="1" svg:width="10.583333333333cm" svg:height="4.6284444444444cm"><draw:image xlink:href="Pictures/ae531f929b8104a9c354f15401597032.png" xlink:type="simple" xlink:show="embed" xlink:actuate="onLoad"/></draw:frame>https://www.infineon.com</text:p></draw:text-box></draw:frame></draw:a>
<draw:a xlink:type="simple" xlink:href="https://www.we-online.com/de"><draw:frame draw:style-name="media" draw:name="https://www.we-online.com/de Legend" text:anchor-type="as-char" draw:z-index="0" svg:width="10.583333333333cm"><draw:text-box><text:p text:style-name="legendcenter"><draw:frame draw:style-name="media" draw:name="https://www.we-online.com/de" text:anchor-type="as-char" draw:z-index="2" svg:width="10.583333333333cm" svg:height="4.2333333333333cm"><draw:image xlink:href="Pictures/6c489dea1f4d2b06c4f1249ab7d0b269.png" xlink:type="simple" xlink:show="embed" xlink:actuate="onLoad"/></draw:frame>https://www.we-online.com/de</text:p></draw:text-box></draw:frame></draw:a>
<draw:frame draw:style-name="media" draw:name="3" text:anchor-type="as-char" draw:z-index="3" svg:width="10.583333333333cm" svg:height="7.5080401059402cm"><draw:image xlink:href="Pictures/05d28feedf42e22a54d0acd32f0a99f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37</meta:creation-date>
    <dc:creator>Generated</dc:creator>
    <dc:date>2026-09-13T10::17:37</dc:date>
    <dc:language>en-US</dc:language>
    <meta:editing-cycles>1</meta:editing-cycles>
    <meta:editing-duration>PT0S</meta:editing-duration>
    <dc:title>tagungen:2024-sose-nuernberg:start</dc:title>
  </office:meta>
</office:document-meta>
</file>