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13ea074a63c4789ec33a112090dfbd.png"/>
  <manifest:file-entry manifest:media-type="image/png" manifest:full-path="Pictures/e163ed5d7899e22806ee9b33d29813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5-wise-hamburg:anfahrt"/><text:bookmark-start text:name="__RefHeading___anreise_1"/><text:bookmark-start text:name="anreise"/>Anreise<text:bookmark-end text:name="__RefHeading___anreise_1"/><text:bookmark-end text:name="anreise"/></text:h>
      <text:p text:style-name="Text_20_body"><draw:frame draw:style-name="media" draw:name="0" text:anchor-type="as-char" draw:z-index="0" svg:width="19.579166666667cm" style:rel-width="100%" svg:height="10.012371709058cm" style:rel-height="scale"><draw:image xlink:href="Pictures/7213ea074a63c4789ec33a112090dfbd.png" xlink:type="simple" xlink:show="embed" xlink:actuate="onLoad"/></draw:frame></text:p>
      <text:p text:style-name="Text_20_body"><text:a xlink:type="simple" xlink:href="https://www.google.com/maps/dir//53.5563025,10.0223639/@53.556182,10.0231578,251m/data=!3m1!1e3!4m2!4m1!3e3!5m1!1e2?entry=ttu&amp;g_ep=EgoyMDI1MTAyMC4wIKXMDSoASAFQAw%3D%3D" text:style-name="Internet_20_link" text:visited-style-name="Visited_20_Internet_20_Link">Berliner Tor 21 Google Maps</text:a></text:p>
      <text:p text:style-name="Text_20_body"><text:a xlink:type="simple" xlink:href="https://www.openstreetmap.org/directions?from=&amp;to=53.556234%2C10.022331#map=18/53.556063/10.022063" text:style-name="Internet_20_link" text:visited-style-name="Visited_20_Internet_20_Link">Berliner Tor 21 Open Steet Maps</text:a></text:p>
      <text:h text:style-name="Heading_20_2" text:outline-level="2"><text:bookmark-start text:name="__RefHeading___anmeldung-und-schlafraeume_2"/><text:bookmark-start text:name="anmeldung-und-schlafraeume"/>Anmeldung und Schlafräume<text:bookmark-end text:name="__RefHeading___anmeldung-und-schlafraeume_2"/><text:bookmark-end text:name="anmeldung-und-schlafraeume"/></text:h>
      <text:p text:style-name="Text_20_body">Berliner Tor 21 (Haus F)
20099 Hamburg </text:p>
      <text:p text:style-name="Text_20_body">Idealerweise den Eingang über den Hof benutzen.</text:p>
      <text:h text:style-name="Heading_20_3" text:outline-level="3"><text:bookmark-start text:name="__RefHeading___ab-hamburg-hauptbahnhof_3"/><text:bookmark-start text:name="ab-hamburg-hauptbahnhof"/>Ab Hamburg Hauptbahnhof<text:bookmark-end text:name="__RefHeading___ab-hamburg-hauptbahnhof_3"/><text:bookmark-end text:name="ab-hamburg-hauptbahnhof"/></text:h>
      <text:h text:style-name="Heading_20_4" text:outline-level="4"><text:bookmark-start text:name="__RefHeading___mit-u1-am-schnellsten_4"/><text:bookmark-start text:name="mit-u1-am-schnellsten"/>Mit U1 (am schnellsten)<text:bookmark-end text:name="__RefHeading___mit-u1-am-schnellsten_4"/><text:bookmark-end text:name="mit-u1-am-schnellsten"/></text:h>
      <text:list text:style-name="List_20_1" text:continue-numbering="false">
        <text:list-item>
          <text:p text:style-name="List_20_1_Content_First"> U1 Richtung Großhansdorf/Ohlstedt/Farmsen (ganz hinten am Bahnsteig einsteigen)</text:p>
        </text:list-item>
        <text:list-item>
          <text:p text:style-name="List_20_1_Content"> eine Station bis Lohmühlenstraße </text:p>
        </text:list-item>
        <text:list-item>
          <text:p text:style-name="List_20_1_Content"> Nordwestlichen Ausgang: Amtsgericht, HAW Hamburg (nach dem Aussteigen rechts)</text:p>
        </text:list-item>
        <text:list-item>
          <text:p text:style-name="List_20_1_Content"> Rechte Treppe hoch</text:p>
        </text:list-item>
        <text:list-item>
          <text:p text:style-name="List_20_1_Content_Last"> Berliner Tor einbiegen bis Hochschule zu sehen ist</text:p>
        </text:list-item>
      </text:list>
      <text:h text:style-name="Heading_20_4" text:outline-level="4"><text:bookmark-start text:name="__RefHeading___mit-u2u3u4-s1s2s5_5"/><text:bookmark-start text:name="mit-u2u3u4-s1s2s5"/>Mit U2/U3/U4 S1/S2/S5<text:bookmark-end text:name="__RefHeading___mit-u2u3u4-s1s2s5_5"/><text:bookmark-end text:name="mit-u2u3u4-s1s2s5"/></text:h>
      <text:list text:style-name="List_20_1" text:continue-numbering="false">
        <text:list-item>
          <text:p text:style-name="List_20_1_Content_First"> Eine Station bis Berliner Tor fahren</text:p>
        </text:list-item>
        <text:list-item>
          <text:p text:style-name="List_20_1_Content"> Südlichen Ausgang benutzen</text:p>
        </text:list-item>
        <text:list-item>
          <text:p text:style-name="List_20_1_Content"> Über die Straße den Lomühlenpark entlang</text:p>
        </text:list-item>
        <text:list-item>
          <text:p text:style-name="List_20_1_Content_Last"> Park entlang bis Hochschule zu sehen ist</text:p>
        </text:list-item>
      </text:list>
      <text:h text:style-name="Heading_20_4" text:outline-level="4"><text:bookmark-start text:name="__RefHeading___fussbus-faehrt-immer-ca.-1-km_6"/><text:bookmark-start text:name="fussbus-faehrt-immer-ca.-1-km"/>Fußbus fährt immer (ca. 1 km)<text:bookmark-end text:name="__RefHeading___fussbus-faehrt-immer-ca.-1-km_6"/><text:bookmark-end text:name="fussbus-faehrt-immer-ca.-1-km"/></text:h>
      <text:list text:style-name="List_20_1" text:continue-numbering="false">
        <text:list-item>
          <text:p text:style-name="List_20_1_Content_First"> Hauptbahnhof westlich verlassen (da wo die Gleisnummern klein sind)</text:p>
        </text:list-item>
        <text:list-item>
          <text:p text:style-name="List_20_1_Content"> Bremer Reihe / Steindamm / Elmenreichsstraße durchgehen</text:p>
        </text:list-item>
        <text:list-item>
          <text:p text:style-name="List_20_1_Content_Last"> Bis zum Lomühlenpark dann rechts den Park hoch bis HAW-Gebäude sichtbar ist</text:p>
        </text:list-item>
      </text:list>
      <text:h text:style-name="Heading_20_3" text:outline-level="3"><text:bookmark-start text:name="__RefHeading___mit-dem-auto_7"/><text:bookmark-start text:name="mit-dem-auto"/>Mit dem Auto<text:bookmark-end text:name="__RefHeading___mit-dem-auto_7"/><text:bookmark-end text:name="mit-dem-auto"/></text:h>
      <text:h text:style-name="Heading_20_4" text:outline-level="4"><text:bookmark-start text:name="__RefHeading___gebuehrenfreier-parkplatz_8"/><text:bookmark-start text:name="gebuehrenfreier-parkplatz"/>Gebührenfreier Parkplatz<text:bookmark-end text:name="__RefHeading___gebuehrenfreier-parkplatz_8"/><text:bookmark-end text:name="gebuehrenfreier-parkplatz"/></text:h>
      <text:p text:style-name="Text_20_body">Wallstraße 5,
22087 Hamburg</text:p>
      <text:list text:style-name="List_20_1" text:continue-numbering="false">
        <text:list-item>
          <text:p text:style-name="List_20_1_Content_First"> Anfahrt über Wallstraße </text:p>
        </text:list-item>
        <text:list-item>
          <text:p text:style-name="List_20_1_Content_Last"> Gegenüber des Porsche Zentrums auf den Parkplatz fahren (Achtung: der mit der Schranke, da sind 3 nebeneinander)</text:p>
        </text:list-item>
      </text:list>
      <text:p text:style-name="Text_20_body">Das ist kein frei befahrbarer Parkplatz und die Schranke wird nur zur Anfahrt und Abfahrt geöffnet. Wenn ihr zwischendurch mit dem Auto wegwollt, benutzt bitte einen anderen.</text:p>
      <text:p text:style-name="Text_20_body"><text:a xlink:type="simple" xlink:href="https://www.google.com/maps/dir//53.557389,10.0246802/@53.5574851,10.0246987,211m/data=!3m1!1e3!4m2!4m1!3e3!5m1!1e2?entry=ttu&amp;g_ep=EgoyMDI1MTAyMC4wIKXMDSoASAFQAw%3D%3D" text:style-name="Internet_20_link" text:visited-style-name="Visited_20_Internet_20_Link">Google Maps</text:a></text:p>
      <text:p text:style-name="Text_20_body"><text:a xlink:type="simple" xlink:href="https://www.openstreetmap.org/directions?from=&amp;to=53.557407%2C10.024686#map=17/53.557291/10.025657" text:style-name="Internet_20_link" text:visited-style-name="Visited_20_Internet_20_Link">Open Street Maps</text:a></text:p>
      <text:h text:style-name="Heading_20_4" text:outline-level="4"><text:bookmark-start text:name="__RefHeading___parkhaus_9"/><text:bookmark-start text:name="parkhaus"/>24/7 Parkhaus<text:bookmark-end text:name="__RefHeading___parkhaus_9"/><text:bookmark-end text:name="parkhaus"/></text:h>
      <text:p text:style-name="Text_20_body">Berliner Tor 3a,
20099 Hamburg</text:p>
      <text:list text:style-name="List_20_1" text:continue-numbering="false">
        <text:list-item>
          <text:p text:style-name="List_20_1_Content_First"> 3,50€ pro Stunde</text:p>
        </text:list-item>
        <text:list-item>
          <text:p text:style-name="List_20_1_Content_Last"> Tagesmaximum 10€</text:p>
        </text:list-item>
      </text:list>
      <text:p text:style-name="Text_20_body"><text:a xlink:type="simple" xlink:href="https://www.apcoa.de/einmal-parken/standorte/hamburg/berliner-tor" text:style-name="Internet_20_link" text:visited-style-name="Visited_20_Internet_20_Link">Tiefgarage direkt auf dem Campus</text:a></text:p>
      <text:h text:style-name="Heading_20_3" text:outline-level="3"><text:bookmark-start text:name="__RefHeading___wenn-man-vor-dem-gebaeude-steht_10"/><text:bookmark-start text:name="wenn-man-vor-dem-gebaeude-steht"/>Wenn man vor dem Gebäude steht<text:bookmark-end text:name="__RefHeading___wenn-man-vor-dem-gebaeude-steht_10"/><text:bookmark-end text:name="wenn-man-vor-dem-gebaeude-steht"/></text:h>
      <text:list text:style-name="List_20_1" text:continue-numbering="false">
        <text:list-item>
          <text:p text:style-name="List_20_1_Content_First"> Zwischen mittelmäßig schönem Glasgebäude und Backsteinbau in den Hof rein</text:p>
        </text:list-item>
        <text:list-item>
          <text:p text:style-name="List_20_1_Content_Last"> Rechts den Eingang des Backsteingebäudes benutzen. (Zum Öffnen der Tür den großen Knopf drücken)</text:p>
        </text:list-item>
      </text:list>
      <text:p text:style-name="Text_20_body"><draw:frame draw:style-name="media" draw:name="1" text:anchor-type="as-char" draw:z-index="1" svg:width="10.451041666667cm" svg:height="10.176358468919cm"><draw:image xlink:href="Pictures/e163ed5d7899e22806ee9b33d298132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6:26</meta:creation-date>
    <dc:creator>Generated</dc:creator>
    <dc:date>2026-09-13T05::16:26</dc:date>
    <dc:language>en-US</dc:language>
    <meta:editing-cycles>1</meta:editing-cycles>
    <meta:editing-duration>PT0S</meta:editing-duration>
    <dc:title>tagungen:2025-wise-hamburg:anfahrt</dc:title>
  </office:meta>
</office:document-meta>
</file>