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deac25604969f36cef9699456321e8.png"/>
  <manifest:file-entry manifest:media-type="image/png" manifest:full-path="Pictures/96bbec996b46884e307781c922db3ea2.png"/>
  <manifest:file-entry manifest:media-type="image/png" manifest:full-path="Pictures/e6c6e5d3394afec6aa1a8dee0d8fe4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gungen:2026-sose-aachen:lageplan"/><text:bookmark-start text:name="__RefHeading___lageplan_1"/><text:bookmark-start text:name="lageplan"/>Lageplan<text:bookmark-end text:name="__RefHeading___lageplan_1"/><text:bookmark-end text:name="lageplan"/></text:h>
      <text:p text:style-name="Text_20_body">Eine detaillierte Übersicht und Beschreibung findet ihr in unserem Tagungsheft. Für eine schnelle Übersicht hier aber noch ein Auszug der Lagepläne:</text:p>
      <text:p text:style-name="Text_20_body"><draw:frame draw:style-name="mediacenter" draw:name="0" text:anchor-type="paragraph" draw:z-index="0" svg:width="21.166666666667cm" style:rel-width="100%" svg:height="21.212251734865cm" style:rel-height="scale"><draw:image xlink:href="Pictures/92deac25604969f36cef9699456321e8.png" xlink:type="simple" xlink:show="embed" xlink:actuate="onLoad"/></draw:frame></text:p>
      <text:p text:style-name="Text_20_body"><draw:frame draw:style-name="mediacenter" draw:name="1" text:anchor-type="paragraph" draw:z-index="1" svg:width="21.166666666667cm" style:rel-width="100%" svg:height="24.504149377593cm" style:rel-height="scale"><draw:image xlink:href="Pictures/96bbec996b46884e307781c922db3ea2.png" xlink:type="simple" xlink:show="embed" xlink:actuate="onLoad"/></draw:frame></text:p>
      <text:p text:style-name="Text_20_body"><draw:frame draw:style-name="mediacenter" draw:name="2" text:anchor-type="paragraph" draw:z-index="2" svg:width="21.166666666667cm" style:rel-width="100%" svg:height="17.392336163727cm" style:rel-height="scale"><draw:image xlink:href="Pictures/e6c6e5d3394afec6aa1a8dee0d8fe4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8:11</meta:creation-date>
    <dc:creator>Generated</dc:creator>
    <dc:date>2026-08-24T02::18:11</dc:date>
    <dc:language>en-US</dc:language>
    <meta:editing-cycles>1</meta:editing-cycles>
    <meta:editing-duration>PT0S</meta:editing-duration>
    <dc:title>tagungen:2026-sose-aachen:lageplan</dc:title>
  </office:meta>
</office:document-meta>
</file>