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5a044048139d8c2f59975503a81dac.jpg"/>
  <manifest:file-entry manifest:media-type="image/webp" manifest:full-path="Pictures/4c8b0b3fb15aa2c567d3c9db7cf55621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6-sose-aachen:start"/><text:bookmark-start text:name="__RefHeading___bufata-an-der-rwth-aachen_1"/><text:bookmark-start text:name="bufata-an-der-rwth-aachen"/>98. BuFaTa an der RWTH Aachen<text:bookmark-end text:name="__RefHeading___bufata-an-der-rwth-aachen_1"/><text:bookmark-end text:name="bufata-an-der-rwth-aachen"/></text:h>
      <text:list text:style-name="List_20_1" text:continue-numbering="false">
        <text:list-item>
          <text:p text:style-name="List_20_1_Content_First"> vorherige Tagung: <text:a xlink:type="simple" xlink:href="https://wiki.bufata-et.de/tagungen/2025-wise-hamburg/start" text:style-name="Internet_20_link" text:visited-style-name="Visited_20_Internet_20_Link">Winter 2025: 97. BuFaTa an der HAW Hamburg</text:a></text:p>
        </text:list-item>
        <text:list-item>
          <text:p text:style-name="List_20_1_Content_Last"> folgende Tagung: <text:a xlink:type="simple" xlink:href="https://wiki.bufata-et.de/tagungen/2026-wise-muenchen/start" text:style-name="Internet_20_link" text:visited-style-name="Visited_20_Internet_20_Link">Winter 2026: 99. BuFaTa an der HS München</text:a></text:p>
        </text:list-item>
      </text:list>
      <text:p text:style-name="Text_20_body"><draw:frame draw:style-name="media" draw:name="0" text:anchor-type="as-char" draw:z-index="0" svg:width="15.875cm" svg:height="11.90625cm"><draw:image xlink:href="Pictures/d95a044048139d8c2f59975503a81dac.jpg" xlink:type="simple" xlink:show="embed" xlink:actuate="onLoad"/></draw:frame></text:p>
      <text:h text:style-name="Heading_20_2" text:outline-level="2"><text:bookmark-start text:name="__RefHeading___organisatorisches_2"/><text:bookmark-start text:name="organisatorisches"/>Organisatorisches<text:bookmark-end text:name="__RefHeading___organisatorisches_2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13.05. bis 17.05.2026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Rheinisch-Westphälische Technische Hochschule Aachen University</text:p>
          <text:list text:style-name="List_20_1">
            <text:list-item>
              <text:p text:style-name="List_20_1_Content"> FS Büro: Augustinerbach 2a, 52062 Aachen, 3. OG</text:p>
            </text:list-item>
            <text:list-item>
              <text:p text:style-name="List_20_1_Content"> <text:span text:style-name="Strong_20_Emphasis">Anmeldungsort</text:span>: Begrüßung im A&amp;O-Hostel am Hauptbahnhof, Merch und weiteres vor dem 1. AK im Infozentrum </text:p>
            </text:list-item>
            <text:list-item>
              <text:p text:style-name="List_20_1_Content"> Tagungsort: Mehrere Ortswechsel. Näheres steht im Raumplan.</text:p>
            </text:list-item>
            <text:list-item>
              <text:p text:style-name="List_20_1_Content_Last"> Unterkunft: A&amp;O Hostels Aachen Hauptbahnhof Hackländerstraße 5, 52064 Aachen: <text:a xlink:type="simple" xlink:href="https://www.aohostels.com/de/aachen/aachen-hauptbahnhof" text:style-name="Internet_20_link" text:visited-style-name="Visited_20_Internet_20_Link"> Link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E-Mail: bufata@fset.rwth-aachen.de</text:p>
        </text:list-item>
        <text:list-item>
          <text:p text:style-name="List_20_1_Content"> Telefon Orga: 0241 80 97572</text:p>
        </text:list-item>
        <text:list-item>
          <text:p text:style-name="List_20_1_Content_Last"> Telefon Awareness: 01575 1610867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tagungen/2026-sose-aachen/anfahrt" text:style-name="Internet_20_link" text:visited-style-name="Visited_20_Internet_20_Link">Anfahrt</text:a></text:p>
        </text:list-item>
        <text:list-item>
          <text:p text:style-name="List_20_1_Content"> <text:a xlink:type="simple" xlink:href="https://wiki.bufata-et.de/tagungen/2026-sose-aachen/packliste" text:style-name="Internet_20_link" text:visited-style-name="Visited_20_Internet_20_Link">Packliste</text:a></text:p>
        </text:list-item>
        <text:list-item>
          <text:p text:style-name="List_20_1_Content"> <text:a xlink:type="simple" xlink:href="https://wiki.bufata-et.de/tagungen/2026-sose-aachen/lageplan" text:style-name="Internet_20_link" text:visited-style-name="Visited_20_Internet_20_Link">Lageplan</text:a></text:p>
        </text:list-item>
        <text:list-item>
          <text:p text:style-name="List_20_1_Content_Last"> <text:a xlink:type="simple" xlink:href="https://wiki.bufata-et.de/tagungen/2026-sose-aachen/tagungsheft" text:style-name="Internet_20_link" text:visited-style-name="Visited_20_Internet_20_Link">Tagungsheft</text:a></text:p>
        </text:list-item>
      </text:list>
      <text:h text:style-name="Heading_20_2" text:outline-level="2"><text:bookmark-start text:name="__RefHeading___auf-der-tagung_3"/><text:bookmark-start text:name="auf-der-tagung"/>Auf der Tagung<text:bookmark-end text:name="__RefHeading___auf-der-tagung_3"/><text:bookmark-end text:name="auf-der-tagung"/></text:h>
      <text:list text:style-name="List_20_1" text:continue-numbering="false">
        <text:list-item>
          <text:p text:style-name="List_20_1_Content_First"> <text:a xlink:type="simple" xlink:href="https://wiki.bufata-et.de/tagungen/2026-sose-aachen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26-sose-aachen/zeitplan" text:style-name="Internet_20_link" text:visited-style-name="Visited_20_Internet_20_Link"> 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6-sose-aachen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6-sose-aachen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6-sose-aachen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6-sose-aachen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6-sose-aachen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6-sose-aachen/nachbereitung" text:style-name="Internet_20_link" text:visited-style-name="Visited_20_Internet_20_Link">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6-sose-aachen/workshop" text:style-name="Internet_20_link" text:visited-style-name="Visited_20_Internet_20_Link"> Vortrag/Workshop</text:a></text:p>
            </text:list-item>
            <text:list-item>
              <text:p text:style-name="List_20_1_Content"> <text:a xlink:type="simple" xlink:href="https://wiki.bufata-et.de/tagungen/2026-sose-aachen/exkursion" text:style-name="Internet_20_link" text:visited-style-name="Visited_20_Internet_20_Link">Exkursionen in Aachen</text:a></text:p>
            </text:list-item>
            <text:list-item>
              <text:p text:style-name="List_20_1_Content"> <text:a xlink:type="simple" xlink:href="https://wiki.bufata-et.de/tagungen/2026-sose-aachen/abendprogramm" text:style-name="Internet_20_link" text:visited-style-name="Visited_20_Internet_20_Link">Abendprogramm</text:a></text:p>
            </text:list-item>
            <text:list-item>
              <text:p text:style-name="List_20_1_Content_Last"> <text:a xlink:type="simple" xlink:href="https://wiki.bufata-et.de/tagungen/2026-sose-aachen/stellenausschreibungen-der-sponsoren" text:style-name="Internet_20_link" text:visited-style-name="Visited_20_Internet_20_Link">Stellenausschreibungen der Sponsoren</text:a></text:p>
            </text:list-item>
          </text:list>
        </text:list-item>
      </text:list>
      <text:p text:style-name="Horizontal_20_Line"/>
      <text:h text:style-name="Heading_20_2" text:outline-level="2"><text:bookmark-start text:name="__RefHeading___unsere-sponsoren_4"/><text:bookmark-start text:name="unsere-sponsoren"/>Unsere Sponsoren<text:bookmark-end text:name="__RefHeading___unsere-sponsoren_4"/><text:bookmark-end text:name="unsere-sponsoren"/></text:h>
      <text:p text:style-name="Text_20_body"><draw:frame draw:style-name="mediacenter" draw:name="1" text:anchor-type="paragraph" draw:z-index="1" svg:width="50.8cm" style:rel-width="100%" svg:height="28.575cm" style:rel-height="scale"><draw:image xlink:href="Pictures/4c8b0b3fb15aa2c567d3c9db7cf55621.webp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46</meta:creation-date>
    <dc:creator>Generated</dc:creator>
    <dc:date>2026-09-13T07::22:46</dc:date>
    <dc:language>en-US</dc:language>
    <meta:editing-cycles>1</meta:editing-cycles>
    <meta:editing-duration>PT0S</meta:editing-duration>
    <dc:title>tagungen:2026-sose-aachen:start</dc:title>
  </office:meta>
</office:document-meta>
</file>