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f5a9fc9331da09d7253182b092ae8a5.jpg"/>
  <manifest:file-entry manifest:media-type="image/jpeg" manifest:full-path="Pictures/ec99863528281c3df4d95f93306cbe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gungen:2026-sose-aachen:stellenausschreibungen-der-sponsoren"/><text:bookmark-start text:name="__RefHeading___stellenausschreibungen-der-sponsoren_1"/><text:bookmark-start text:name="stellenausschreibungen-der-sponsoren"/>Stellenausschreibungen der Sponsoren<text:bookmark-end text:name="__RefHeading___stellenausschreibungen-der-sponsoren_1"/><text:bookmark-end text:name="stellenausschreibungen-der-sponsoren"/></text:h>
      <text:h text:style-name="Heading_20_4" text:outline-level="4"><text:bookmark-start text:name="__RefHeading___die-organistation-der-98.-bufata-et-dankt-ihren-sponsoren-und-unterstuetzern_2"/><text:bookmark-start text:name="die-organistation-der-98.-bufata-et-dankt-ihren-sponsoren-und-unterstuetzern"/>Die Organistation der 98. BuFaTa ET dankt ihren Sponsoren und Unterstützern.<text:bookmark-end text:name="__RefHeading___die-organistation-der-98.-bufata-et-dankt-ihren-sponsoren-und-unterstuetzern_2"/><text:bookmark-end text:name="die-organistation-der-98.-bufata-et-dankt-ihren-sponsoren-und-unterstuetzern"/></text:h>
      <text:p text:style-name="Text_20_body">Hier findet ihr deren Stellenauschreibungen:</text:p>
      <text:list text:style-name="List_20_1" text:continue-numbering="false">
        <text:list-item>
          <text:p text:style-name="List_20_1_Content_First"> <text:a xlink:type="simple" xlink:href="https://www.bet-consulting.de/karriere" text:style-name="Internet_20_link" text:visited-style-name="Visited_20_Internet_20_Link">BET Consulting</text:a></text:p>
        </text:list-item>
        <text:list-item>
          <text:p text:style-name="List_20_1_Content_Last"> <text:a xlink:type="simple" xlink:href="https://jobs.amprion.net" text:style-name="Internet_20_link" text:visited-style-name="Visited_20_Internet_20_Link">Amprion GmbH</text:a></text:p>
        </text:list-item>
      </text:list>
      <text:p text:style-name="Text_20_body"><draw:frame draw:style-name="media" draw:name="0" text:anchor-type="as-char" draw:z-index="0" svg:width="10.583333333333cm" svg:height="14.958232608112cm"><draw:image xlink:href="Pictures/4f5a9fc9331da09d7253182b092ae8a5.jpg" xlink:type="simple" xlink:show="embed" xlink:actuate="onLoad"/></draw:frame>
<draw:frame draw:style-name="media" draw:name=" here Legend" text:anchor-type="as-char" draw:z-index="0" svg:width="10.583333333333cm"><draw:text-box><text:p text:style-name="legendcenter"><draw:frame draw:style-name="media" draw:name=" here" text:anchor-type="as-char" draw:z-index="1" svg:width="10.583333333333cm" svg:height="14.964261722424cm"><draw:image xlink:href="Pictures/ec99863528281c3df4d95f93306cbeb9.jpg" xlink:type="simple" xlink:show="embed" xlink:actuate="onLoad"/></draw:frame> here</text:p></draw:text-box></draw:frame></text:p>
      <text:p text:style-name="Text_20_body"><text:a xlink:type="simple" xlink:href="https://wiki.bufata-et.de/tagungen/2026-sose-aachen/pflichtpraktikant_systemfuehrung_-_regelreserven.pdf" text:style-name="Internet_20_link" text:visited-style-name="Visited_20_Internet_20_Link">pflichtpraktikant_systemfuehrung_-_regelreserven.pdf</text:a>
<text:a xlink:type="simple" xlink:href="https://wiki.bufata-et.de/tagungen/2026-sose-aachen/werkstudent_der_ingenieur-_oder_naturwissenschaften_im_bestandsmanagement_leitungen.pdf" text:style-name="Internet_20_link" text:visited-style-name="Visited_20_Internet_20_Link">werkstudent_der_ingenieur-_oder_naturwissenschaften_im_bestandsmanagement_leitungen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2::22:22</meta:creation-date>
    <dc:creator>Generated</dc:creator>
    <dc:date>2026-08-24T02::22:22</dc:date>
    <dc:language>en-US</dc:language>
    <meta:editing-cycles>1</meta:editing-cycles>
    <meta:editing-duration>PT0S</meta:editing-duration>
    <dc:title>tagungen:2026-sose-aachen:stellenausschreibungen-der-sponsoren</dc:title>
  </office:meta>
</office:document-meta>
</file>