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verein:start"/><text:bookmark-start text:name="__RefHeading___der-bufata-verein_1"/><text:bookmark-start text:name="der-bufata-verein"/>Der "BuFaTa-Verein"<text:bookmark-end text:name="__RefHeading___der-bufata-verein_1"/><text:bookmark-end text:name="der-bufata-verein"/></text:h>
      <text:p text:style-name="Text_20_body">Kontakt: verein@bufata-et.de</text:p>
      <text:h text:style-name="Heading_20_2" text:outline-level="2"><text:bookmark-start text:name="__RefHeading___gewaehlter-vorstand_2"/><text:bookmark-start text:name="gewaehlter-vorstand"/>Gewählter Vorstand<text:bookmark-end text:name="__RefHeading___gewaehlter-vorstand_2"/><text:bookmark-end text:name="gewaehlter-vorstand"/></text:h>
      <text:p text:style-name="Text_20_body">1. Vorsitzender: Robert Niebsch (Alumnus 2012, TU Dresden)</text:p>
      <text:p text:style-name="Text_20_body">2. Vorsitzender: Andreas Wolf (KIT Karlsruhe)</text:p>
      <text:p text:style-name="Text_20_body">Kassenwart:        Sebastian Wienforth (Alumnus 2013, TU Dresden)</text:p>
      <text:p text:style-name="Text_20_body">weitere Mitglieder: Lilli Wolff (Uni Regensburg), Jan Bader (KIT Karlsruhe), Tobias Brauer (FH Emden)</text:p>
      <text:p text:style-name="Text_20_body">Die Vereinsgründung ist auf der BuFaTa im Sommer 2013 in Karlsruhe erfolgt. </text:p>
      <text:list text:style-name="List_20_1" text:continue-numbering="false">
        <text:list-item>
          <text:p text:style-name="List_20_1_Content_First"> <text:a xlink:type="simple" xlink:href="https://wiki.bufata-et.de/verein/bufata-satzung.pdf" text:style-name="Internet_20_link" text:visited-style-name="Visited_20_Internet_20_Link">aktuelle Fassung der Satzung</text:a></text:p>
        </text:list-item>
        <text:list-item>
          <text:p text:style-name="List_20_1_Content"> <text:a xlink:type="simple" xlink:href="https://wiki.bufata-et.de/verein/beitragsordnung.pdf" text:style-name="Internet_20_link" text:visited-style-name="Visited_20_Internet_20_Link">aktuelle Fassung der Beitragsordnung</text:a></text:p>
        </text:list-item>
        <text:list-item>
          <text:p text:style-name="List_20_1_Content_Last"> <text:a xlink:type="simple" xlink:href="https://wiki.bufata-et.de/verein/beitrittserklaerung.pdf" text:style-name="Internet_20_link" text:visited-style-name="Visited_20_Internet_20_Link">aktuelle Fassung des Beitrittformulars</text:a></text:p>
        </text:list-item>
      </text:list>
      <text:h text:style-name="Heading_20_2" text:outline-level="2"><text:bookmark-start text:name="__RefHeading___vorbereitung_3"/><text:bookmark-start text:name="vorbereitung"/>Vorbereitung<text:bookmark-end text:name="__RefHeading___vorbereitung_3"/><text:bookmark-end text:name="vorbereitung"/></text:h>
      <text:list text:style-name="List_20_1" text:continue-numbering="false">
        <text:list-item>
          <text:p text:style-name="List_20_1_Content_First"> <text:a xlink:type="simple" xlink:href="https://wiki.bufata-et.de/arbeitskreise/gruendung_verein/2012-sose-harburg" text:style-name="Internet_20_link" text:visited-style-name="Visited_20_Internet_20_Link">Protokoll SoSe 2012 Hamburg-Harburg</text:a></text:p>
        </text:list-item>
        <text:list-item>
          <text:p text:style-name="List_20_1_Content_Last"> <text:a xlink:type="simple" xlink:href="https://wiki.bufata-et.de/arbeitskreise/gruendung_verein/2012-wise-muenchen" text:style-name="Internet_20_link" text:visited-style-name="Visited_20_Internet_20_Link">Protokoll WiSe 2012/13 München</text:a></text:p>
        </text:list-item>
      </text:list>
      <text:h text:style-name="Heading_20_2" text:outline-level="2"><text:bookmark-start text:name="__RefHeading___ideenliste-satzungsaenderungen_4"/><text:bookmark-start text:name="ideenliste-satzungsaenderungen"/>Ideenliste Satzungsänderungen<text:bookmark-end text:name="__RefHeading___ideenliste-satzungsaenderungen_4"/><text:bookmark-end text:name="ideenliste-satzungsaenderungen"/></text:h>
      <text:list text:style-name="List_20_1" text:continue-numbering="false">
        <text:list-item>
          <text:p text:style-name="List_20_1_Content_First"> Überprüfen der Regelungen bei Vorstandsbeschlüssen, genauere Definition der Rolle der Beisitzer</text:p>
        </text:list-item>
        <text:list-item>
          <text:p text:style-name="List_20_1_Content"> Förderung der Wissenschaft in Vereinszweck</text:p>
        </text:list-item>
        <text:list-item>
          <text:p text:style-name="List_20_1_Content"> Vereinsnamen einheitlicher gestalten. Im Vereinsregister ist nur die Langform eingetragen - darf die Kurzform dann verbindlich benutzt werden? </text:p>
          <text:list text:style-name="List_20_1">
            <text:list-item>
              <text:p text:style-name="List_20_1_Content"> Kurzform: „Förderverein der BuFaTa ET“ ist in Ordnung - hier wird kein e. V. angehangen</text:p>
            </text:list-item>
            <text:list-item>
              <text:p text:style-name="List_20_1_Content"> Langform: „Freunde und Förderer der Bundesfachschaftentagung Elektrotechnik e. V.“ das „Verein der“ davor ist eine Dopplung und macht es nur noch länger… der Zusatz e. V. kann erst nach Eintragung hinzugefügt werden</text:p>
            </text:list-item>
            <text:list-item>
              <text:p text:style-name="List_20_1_Content_Last"> Namensänderung ist allerdings recht aufwändig….</text:p>
            </text:list-item>
          </text: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12::52:03</meta:creation-date>
    <dc:creator>Generated</dc:creator>
    <dc:date>2026-09-13T12::52:03</dc:date>
    <dc:language>en-US</dc:language>
    <meta:editing-cycles>1</meta:editing-cycles>
    <meta:editing-duration>PT0S</meta:editing-duration>
    <dc:title>verein:start</dc:title>
  </office:meta>
</office:document-meta>
</file>