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6982a51f1053c122fcc3bdeebc0e4c.png"/>
  <manifest:file-entry manifest:media-type="image/svg+xml" manifest:full-path="Pictures/0959404758394e951bba03db5ec6e0aa.svg"/>
  <manifest:file-entry manifest:media-type="image/png" manifest:full-path="Pictures/69cfdf3f65c022c2fde89a3523bf58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ad_benutzung"/><text:bookmark-start text:name="__RefHeading___benutzung-des-etherpadlite-plugins_1"/><text:bookmark-start text:name="benutzung-des-etherpadlite-plugins"/>Benutzung des EtherpadLite Plugins<text:bookmark-end text:name="__RefHeading___benutzung-des-etherpadlite-plugins_1"/><text:bookmark-end text:name="benutzung-des-etherpadlite-plugins"/></text:h>
      <text:p text:style-name="Text_20_body">In diesem Wiki ist das <text:a xlink:type="simple" xlink:href="https://www.dokuwiki.org/plugin%3Aetherpadlite" text:style-name="Internet_20_link" text:visited-style-name="Visited_20_Internet_20_Link">EtherpadLite Plugin</text:a> installiert.</text:p>
      <text:p text:style-name="Text_20_body">Wenn eine Wikiseite gemeinsam mit mehreren anderen bearbeitet werden soll (z.B. zum Schreiben von Protokollen) kann diese in einen Pad-Modus geschaltet werden. Dazu einfach im Editiermodus den entsprechenden Button unter dem Editierfenster drücken:
<draw:frame draw:style-name="mediacenter" draw:name="0" text:anchor-type="paragraph" draw:z-index="0" svg:width="18.520833333333cm" style:rel-width="100%" svg:height="7.8747615153993cm" style:rel-height="scale"><draw:image xlink:href="Pictures/4c6982a51f1053c122fcc3bdeebc0e4c.png" xlink:type="simple" xlink:show="embed" xlink:actuate="onLoad"/></draw:frame></text:p>
      <text:p text:style-name="Text_20_body">Alle weiteren Nutzer landen automatisch im Padmodus wenn sie jetzt versuchen die Seite zu bearbeiten.</text:p>
      <text:p text:style-name="Text_20_body"><draw:frame draw:style-name="media" draw:name="1" text:anchor-type="as-char" draw:z-index="1" svg:width="" svg:rel-width="100%" svg:height="0cm"><draw:image xlink:href="Pictures/0959404758394e951bba03db5ec6e0aa.svg" xlink:type="simple" xlink:show="embed" xlink:actuate="onLoad"/></draw:frame> <text:span text:style-name="Strong_20_Emphasis">WICHTIG:</text:span> Derjenige, der die Seite ursprünglich in den Padmodus geschaltet hat <text:span text:style-name="Strong_20_Emphasis">muss</text:span> das Pad am Ende schließen <text:span text:style-name="Strong_20_Emphasis">und die bearbeitete Seite im Wiki speichern!</text:span> Sonst droht Datenverlust</text:p>
      <text:p text:style-name="Text_20_body"><draw:frame draw:style-name="mediacenter" draw:name="2" text:anchor-type="paragraph" draw:z-index="2" svg:width="18.520833333333cm" style:rel-width="100%" svg:height="2.4361553649237cm" style:rel-height="scale"><draw:image xlink:href="Pictures/69cfdf3f65c022c2fde89a3523bf58c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46:00</meta:creation-date>
    <dc:creator>Generated</dc:creator>
    <dc:date>2026-08-24T02::46:00</dc:date>
    <dc:language>en-US</dc:language>
    <meta:editing-cycles>1</meta:editing-cycles>
    <meta:editing-duration>PT0S</meta:editing-duration>
    <dc:title>wiki:pad_benutzung</dc:title>
  </office:meta>
</office:document-meta>
</file>